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ucida_Sans_2.ttf" manifest:media-type="application/x-font-ttf"/>
  <manifest:file-entry manifest:full-path="Fonts/Font_Lucida_Sans_1.ttf" manifest:media-type="application/x-font-ttf"/>
  <manifest:file-entry manifest:full-path="Fonts/Font_Arial_1.ttf" manifest:media-type="application/x-font-ttf"/>
  <manifest:file-entry manifest:full-path="Fonts/Font_Calibri_4.ttf" manifest:media-type="application/x-font-ttf"/>
  <manifest:file-entry manifest:full-path="Fonts/Font_Arial_2.ttf" manifest:media-type="application/x-font-ttf"/>
  <manifest:file-entry manifest:full-path="Fonts/Font_Arial_3.ttf" manifest:media-type="application/x-font-ttf"/>
  <manifest:file-entry manifest:full-path="Fonts/Font_Liberation_Sans_1.ttf" manifest:media-type="application/x-font-ttf"/>
  <manifest:file-entry manifest:full-path="Fonts/Font_Arial_4.ttf" manifest:media-type="application/x-font-ttf"/>
  <manifest:file-entry manifest:full-path="Fonts/Font_Liberation_Sans_2.ttf" manifest:media-type="application/x-font-ttf"/>
  <manifest:file-entry manifest:full-path="Fonts/Font_Arial_Unicode_MS_1.ttf" manifest:media-type="application/x-font-ttf"/>
  <manifest:file-entry manifest:full-path="Fonts/Font_Lucida_Sans_3.ttf" manifest:media-type="application/x-font-ttf"/>
  <manifest:file-entry manifest:full-path="Fonts/Font_Calibri_1.ttf" manifest:media-type="application/x-font-ttf"/>
  <manifest:file-entry manifest:full-path="Fonts/Font_Calibri_2.ttf" manifest:media-type="application/x-font-ttf"/>
  <manifest:file-entry manifest:full-path="Fonts/Font_Calibri_3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Pictures/10000000000000EA0000000AF1834B08.jpg" manifest:media-type="image/jpeg"/>
  <manifest:file-entry manifest:full-path="Pictures/10000000000001E70000002C0B929A25.jpg" manifest:media-type="image/jpeg"/>
  <manifest:file-entry manifest:full-path="Pictures/10000000000001DE0000002CD745566F.jpg" manifest:media-type="image/jpeg"/>
  <manifest:file-entry manifest:full-path="Pictures/100000000000019E0000002CF9F4FE8D.jpg" manifest:media-type="image/jpeg"/>
  <manifest:file-entry manifest:full-path="Pictures/100000000000009400000094CDB27551.jpg" manifest:media-type="image/jpeg"/>
  <manifest:file-entry manifest:full-path="Pictures/100000000000056D000000F5CE95E2D2.jpg" manifest:media-type="image/jpeg"/>
  <manifest:file-entry manifest:full-path="Pictures/100000000000056D000000BA4EC07B49.jpg" manifest:media-type="image/jpeg"/>
  <manifest:file-entry manifest:full-path="Pictures/10000000000001280000002C31F36AB0.jpg" manifest:media-type="image/jpeg"/>
  <manifest:file-entry manifest:full-path="Pictures/10000000000000900000000A57FBF00E.jpg" manifest:media-type="image/jpeg"/>
  <manifest:file-entry manifest:full-path="Pictures/100000000000019C0000002C827793D6.jpg" manifest:media-type="image/jpeg"/>
  <manifest:file-entry manifest:full-path="Pictures/100000000000056D000000392DB2EBEA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 style:page-number="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/>
      <style:text-properties fo:color="#ff0000" loext:opacity="100%" style:font-name="Arial" fo:font-size="1pt" fo:letter-spacing="normal" style:font-size-asian="1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0.236cm" fo:text-align="start" style:justify-single-word="false" fo:orphans="0" fo:widows="0" fo:text-indent="0cm" style:auto-text-indent="false" fo:padding="0cm" fo:border="non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0.393cm" fo:text-align="start" style:justify-single-word="false" fo:orphans="0" fo:widows="0" fo:text-indent="0cm" style:auto-text-indent="false" fo:padding="0cm" fo:border="none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0.316cm" fo:text-align="start" style:justify-single-word="false" fo:orphans="0" fo:widows="0" fo:text-indent="0cm" style:auto-text-indent="false" fo:padding="0cm" fo:border="none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0.473cm" fo:text-align="start" style:justify-single-word="false" fo:orphans="0" fo:widows="0" fo:text-indent="0cm" style:auto-text-indent="false" fo:padding="0cm" fo:border="none"/>
    </style:style>
    <style:style style:name="P7" style:family="paragraph" style:parent-style-name="Standard">
      <style:paragraph-properties fo:margin-left="0.199cm" fo:margin-right="0cm" fo:margin-top="0.415cm" fo:margin-bottom="0cm" style:contextual-spacing="false" fo:line-height="0.393cm" fo:text-align="start" style:justify-single-word="false" fo:orphans="0" fo:widows="0" fo:text-indent="0cm" style:auto-text-indent="false" fo:padding="0cm" fo:border="none"/>
    </style:style>
    <style:style style:name="P8" style:family="paragraph" style:parent-style-name="Standard">
      <style:paragraph-properties fo:margin-left="0cm" fo:margin-right="0cm" fo:margin-top="0.425cm" fo:margin-bottom="0cm" style:contextual-spacing="false" fo:line-height="0.393cm" fo:text-align="start" style:justify-single-word="false" fo:orphans="0" fo:widows="0" fo:text-indent="0cm" style:auto-text-indent="false" fo:padding="0cm" fo:border="none"/>
    </style:style>
    <style:style style:name="P9" style:family="paragraph" style:parent-style-name="Standard">
      <style:paragraph-properties fo:margin-left="0cm" fo:margin-right="0cm" fo:margin-top="0.095cm" fo:margin-bottom="0cm" style:contextual-spacing="false" fo:line-height="0.393cm" fo:text-align="start" style:justify-single-word="false" fo:orphans="0" fo:widows="0" fo:text-indent="0cm" style:auto-text-indent="false" fo:padding="0cm" fo:border="none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268cm" fo:text-align="start" style:justify-single-word="false" fo:orphans="0" fo:widows="0" fo:text-indent="0cm" style:auto-text-indent="false" fo:padding="0cm" fo:border="none"/>
    </style:style>
    <style:style style:name="P11" style:family="paragraph">
      <loext:graphic-properties draw:fill="solid" draw:fill-color="#ffffff"/>
      <style:paragraph-properties fo:text-align="center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 fo:break-before="page"/>
    </style:style>
    <style:style style:name="P13" style:family="paragraph" style:parent-style-name="Standard">
      <style:paragraph-properties fo:margin-left="0cm" fo:margin-right="0cm" fo:margin-top="0.109cm" fo:margin-bottom="0cm" style:contextual-spacing="false" fo:line-height="0.393cm" fo:text-align="start" style:justify-single-word="false" fo:orphans="0" fo:widows="0" fo:text-indent="0cm" style:auto-text-indent="false" fo:padding="0cm" fo:border="none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0.355cm" fo:text-align="start" style:justify-single-word="false" fo:orphans="0" fo:widows="0" fo:text-indent="0cm" style:auto-text-indent="false" fo:padding="0cm" fo:border="none"/>
    </style:style>
    <style:style style:name="P15" style:family="paragraph" style:parent-style-name="Standard">
      <style:paragraph-properties fo:margin-left="0cm" fo:margin-right="0cm" fo:margin-top="0.212cm" fo:margin-bottom="0cm" style:contextual-spacing="false" fo:line-height="0.355cm" fo:text-align="start" style:justify-single-word="false" fo:orphans="0" fo:widows="0" fo:text-indent="0cm" style:auto-text-indent="false" fo:padding="0cm" fo:border="none"/>
    </style:style>
    <style:style style:name="P16" style:family="paragraph" style:parent-style-name="Standard">
      <style:paragraph-properties fo:margin-left="0.106cm" fo:margin-right="0cm" fo:margin-top="0cm" fo:margin-bottom="0cm" style:contextual-spacing="false" fo:line-height="0.355cm" fo:text-align="start" style:justify-single-word="false" fo:orphans="0" fo:widows="0" fo:text-indent="0cm" style:auto-text-indent="false" fo:padding="0cm" fo:border="none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T2" style:family="text">
      <style:text-properties fo:color="#000000" loext:opacity="100%" style:font-name="Arial" fo:font-size="6pt" fo:letter-spacing="normal" style:font-size-asian="6pt"/>
    </style:style>
    <style:style style:name="T3" style:family="text">
      <style:text-properties fo:color="#000000" loext:opacity="100%" style:font-name="Arial" fo:font-size="6pt" fo:letter-spacing="normal" style:font-size-asian="6pt" style:font-family-complex="Arial" style:font-family-generic-complex="system" style:font-pitch-complex="variable"/>
    </style:style>
    <style:style style:name="T4" style:family="text">
      <style:text-properties fo:color="#000000" loext:opacity="100%" style:font-name="Arial" fo:font-size="6pt" fo:letter-spacing="normal" fo:font-weight="bold" style:font-size-asian="6pt" style:font-weight-asian="bold" style:font-family-complex="Arial" style:font-family-generic-complex="system" style:font-pitch-complex="variable"/>
    </style:style>
    <style:style style:name="T5" style:family="text">
      <style:text-properties fo:color="#000000" loext:opacity="100%" style:font-name="Arial" fo:font-size="6pt" fo:letter-spacing="normal" fo:font-weight="bold" style:font-size-asian="6pt" style:font-weight-asian="bold"/>
    </style:style>
    <style:style style:name="T6" style:family="text">
      <style:text-properties fo:color="#000000" loext:opacity="100%" style:font-name="Arial" fo:font-size="10pt" fo:letter-spacing="normal" fo:font-weight="bold" style:font-size-asian="10pt" style:font-weight-asian="bold"/>
    </style:style>
    <style:style style:name="T7" style:family="text">
      <style:text-properties fo:color="#000000" loext:opacity="100%" style:font-name="Arial" fo:font-size="10pt" fo:letter-spacing="normal" fo:font-weight="bold" style:font-size-asian="10pt" style:font-weight-asian="bold" style:font-family-complex="Arial" style:font-family-generic-complex="system" style:font-pitch-complex="variable"/>
    </style:style>
    <style:style style:name="T8" style:family="text">
      <style:text-properties fo:color="#000000" loext:opacity="100%" style:font-name="Arial" fo:font-size="8pt" fo:letter-spacing="normal" fo:font-weight="bold" style:font-size-asian="8pt" style:font-weight-asian="bold"/>
    </style:style>
    <style:style style:name="T9" style:family="text">
      <style:text-properties fo:color="#000000" loext:opacity="100%" style:font-name="Arial" fo:font-size="8pt" fo:letter-spacing="normal" fo:font-weight="bold" style:font-size-asian="8pt" style:font-weight-asian="bold" style:font-family-complex="Arial" style:font-family-generic-complex="system" style:font-pitch-complex="variable"/>
    </style:style>
    <style:style style:name="T10" style:family="text">
      <style:text-properties fo:color="#000000" loext:opacity="100%" style:font-name="Arial" fo:font-size="8pt" fo:letter-spacing="normal" style:font-size-asian="8pt"/>
    </style:style>
    <style:style style:name="T11" style:family="text">
      <style:text-properties fo:color="#000000" loext:opacity="100%" style:font-name="Arial" fo:font-size="12pt" fo:letter-spacing="normal" fo:font-weight="bold" style:font-size-asian="12pt" style:font-weight-asian="bold"/>
    </style:style>
    <style:style style:name="T12" style:family="text">
      <style:text-properties fo:color="#000000" loext:opacity="100%" style:font-name="Arial" fo:font-size="12pt" fo:letter-spacing="normal" fo:font-weight="bold" style:font-size-asian="12pt" style:font-weight-asian="bold" style:font-family-complex="Arial" style:font-family-generic-complex="system" style:font-pitch-complex="variable"/>
    </style:style>
    <style:style style:name="T13" style:family="text">
      <style:text-properties fo:color="#000000" loext:opacity="100%" style:font-name="Arial" fo:font-size="10pt" fo:letter-spacing="normal" style:font-size-asian="10pt" style:font-family-complex="Arial" style:font-family-generic-complex="system" style:font-pitch-complex="variable"/>
    </style:style>
    <style:style style:name="T14" style:family="text">
      <style:text-properties fo:color="#000000" loext:opacity="100%" style:font-name="Arial" fo:font-size="10pt" fo:letter-spacing="normal" style:font-size-asian="10pt"/>
    </style:style>
    <style:style style:name="T15" style:family="text">
      <style:text-properties fo:color="#000000" loext:opacity="100%" style:font-name="Arial" fo:font-size="10pt" fo:letter-spacing="0.004cm" style:font-size-asian="10pt"/>
    </style:style>
    <style:style style:name="T16" style:family="text">
      <style:text-properties fo:color="#000000" loext:opacity="100%" style:font-name="Arial" fo:font-size="10pt" fo:letter-spacing="0.064cm" style:font-size-asian="10pt"/>
    </style:style>
    <style:style style:name="T17" style:family="text">
      <style:text-properties fo:color="#000000" loext:opacity="100%" style:font-name="Arial" fo:font-size="10pt" fo:letter-spacing="0.067cm" style:font-size-asian="10pt"/>
    </style:style>
    <style:style style:name="T18" style:family="text">
      <style:text-properties fo:color="#000000" loext:opacity="100%" style:font-name="Arial" fo:font-size="10pt" fo:letter-spacing="0.002cm" style:font-size-asian="10pt"/>
    </style:style>
    <style:style style:name="T19" style:family="text">
      <style:text-properties fo:color="#000000" loext:opacity="100%" style:font-name="Arial" fo:font-size="10pt" fo:letter-spacing="0.095cm" style:font-size-asian="10pt"/>
    </style:style>
    <style:style style:name="T20" style:family="text">
      <style:text-properties fo:color="#000000" loext:opacity="100%" style:font-name="Arial" fo:font-size="10pt" fo:letter-spacing="0.002cm" style:font-size-asian="10pt" style:font-family-complex="Arial" style:font-family-generic-complex="system" style:font-pitch-complex="variable"/>
    </style:style>
    <style:style style:name="T21" style:family="text">
      <style:text-properties fo:color="#000000" loext:opacity="100%" style:font-name="Arial" fo:font-size="10pt" fo:letter-spacing="0.049cm" style:font-size-asian="10pt"/>
    </style:style>
    <style:style style:name="T22" style:family="text">
      <style:text-properties fo:color="#000000" loext:opacity="100%" style:font-name="Arial" fo:font-size="10pt" fo:letter-spacing="0.004cm" fo:font-weight="bold" style:font-size-asian="10pt" style:font-weight-asian="bold"/>
    </style:style>
    <style:style style:name="T23" style:family="text">
      <style:text-properties fo:color="#000000" loext:opacity="100%" style:font-name="Arial" fo:font-size="10pt" fo:letter-spacing="0.099cm" fo:font-weight="bold" style:font-size-asian="10pt" style:font-weight-asian="bold"/>
    </style:style>
    <style:style style:name="T24" style:family="text">
      <style:text-properties fo:color="#000000" loext:opacity="100%" style:font-name="Arial" fo:font-size="10pt" fo:letter-spacing="0.004cm" fo:font-weight="bold" style:font-size-asian="10pt" style:font-weight-asian="bold" style:font-family-complex="Arial" style:font-family-generic-complex="system" style:font-pitch-complex="variable"/>
    </style:style>
    <style:style style:name="T25" style:family="text">
      <style:text-properties fo:color="#000000" loext:opacity="100%" style:font-name="Arial" fo:font-size="10pt" fo:letter-spacing="0.102cm" fo:font-weight="bold" style:font-size-asian="10pt" style:font-weight-asian="bold"/>
    </style:style>
    <style:style style:name="T26" style:family="text">
      <style:text-properties fo:color="#000000" loext:opacity="100%" style:font-name="Arial" fo:font-size="10pt" fo:letter-spacing="0.122cm" fo:font-weight="bold" style:font-size-asian="10pt" style:font-weight-asian="bold"/>
    </style:style>
    <style:style style:name="T27" style:family="text">
      <style:text-properties fo:color="#000000" loext:opacity="100%" style:font-name="Arial" fo:font-size="7pt" fo:letter-spacing="normal" style:font-size-asian="7pt"/>
    </style:style>
    <style:style style:name="T28" style:family="text">
      <style:text-properties fo:color="#000000" loext:opacity="100%" style:font-name="Arial" fo:font-size="7pt" fo:letter-spacing="-0.004cm" style:font-size-asian="7pt"/>
    </style:style>
    <style:style style:name="T29" style:family="text">
      <style:text-properties fo:color="#000000" loext:opacity="100%" style:font-name="Arial" fo:font-size="7pt" fo:letter-spacing="-0.002cm" style:font-size-asian="7pt"/>
    </style:style>
    <style:style style:name="T30" style:family="text">
      <style:text-properties fo:color="#000000" loext:opacity="100%" style:font-name="Arial" fo:font-size="7pt" fo:letter-spacing="-0.005cm" style:font-size-asian="7pt"/>
    </style:style>
    <style:style style:name="T31" style:family="text">
      <style:text-properties fo:color="#000000" loext:opacity="100%" style:font-name="Arial" fo:font-size="10pt" fo:letter-spacing="0.005cm" style:font-size-asian="10pt"/>
    </style:style>
    <style:style style:name="T32" style:family="text">
      <style:text-properties fo:color="#000000" loext:opacity="100%" style:font-name="Arial" fo:font-size="10pt" fo:letter-spacing="0.189cm" style:font-size-asian="10pt"/>
    </style:style>
    <style:style style:name="T33" style:family="text">
      <style:text-properties fo:color="#000000" loext:opacity="100%" style:font-name="Arial" fo:font-size="10pt" fo:letter-spacing="0.005cm" style:font-size-asian="10pt" style:font-family-complex="Arial" style:font-family-generic-complex="system" style:font-pitch-complex="variable"/>
    </style:style>
    <style:style style:name="T34" style:family="text">
      <style:text-properties fo:color="#000000" loext:opacity="100%" style:font-name="Arial" fo:font-size="10pt" fo:letter-spacing="0.159cm" style:font-size-asian="10pt"/>
    </style:style>
    <style:style style:name="T35" style:family="text">
      <style:text-properties fo:color="#000000" loext:opacity="100%" style:font-name="Arial" fo:font-size="10pt" fo:letter-spacing="0.005cm" fo:font-weight="bold" style:font-size-asian="10pt" style:font-weight-asian="bold"/>
    </style:style>
    <style:style style:name="T36" style:family="text">
      <style:text-properties fo:color="#000000" loext:opacity="100%" style:font-name="Arial" fo:font-size="10pt" fo:letter-spacing="0.198cm" fo:font-weight="bold" style:font-size-asian="10pt" style:font-weight-asian="bold"/>
    </style:style>
    <style:style style:name="T37" style:family="text">
      <style:text-properties fo:color="#000000" loext:opacity="100%" style:font-name="Arial" fo:font-size="10pt" fo:letter-spacing="0.007cm" fo:font-weight="bold" style:font-size-asian="10pt" style:font-weight-asian="bold"/>
    </style:style>
    <style:style style:name="T38" style:family="text">
      <style:text-properties fo:color="#000000" loext:opacity="100%" style:font-name="Arial" fo:font-size="10pt" fo:letter-spacing="0.203cm" style:font-size-asian="10pt"/>
    </style:style>
    <style:style style:name="T39" style:family="text">
      <style:text-properties fo:color="#000000" loext:opacity="100%" style:font-name="Arial" fo:font-size="10pt" fo:letter-spacing="0.198cm" style:font-size-asian="10pt"/>
    </style:style>
    <style:style style:name="T40" style:family="text">
      <style:text-properties fo:color="#000000" loext:opacity="100%" style:font-name="Arial" fo:font-size="10pt" fo:letter-spacing="0.007cm" style:font-size-asian="10pt" style:font-family-complex="Arial" style:font-family-generic-complex="system" style:font-pitch-complex="variable"/>
    </style:style>
    <style:style style:name="T41" style:family="text">
      <style:text-properties fo:color="#000000" loext:opacity="100%" style:font-name="Arial" fo:font-size="10pt" fo:letter-spacing="0.342cm" style:font-size-asian="10pt"/>
    </style:style>
    <style:style style:name="T42" style:family="text">
      <style:text-properties fo:color="#000000" loext:opacity="100%" style:font-name="Arial" fo:font-size="10pt" fo:letter-spacing="0.007cm" style:font-size-asian="10pt"/>
    </style:style>
    <style:style style:name="T43" style:family="text">
      <style:text-properties fo:color="#000000" loext:opacity="100%" style:font-name="Arial" fo:font-size="10pt" fo:letter-spacing="0.342cm" fo:font-weight="bold" style:font-size-asian="10pt" style:font-weight-asian="bold"/>
    </style:style>
    <style:style style:name="T44" style:family="text">
      <style:text-properties fo:color="#000000" loext:opacity="100%" style:font-name="Arial" fo:font-size="9pt" fo:letter-spacing="normal" fo:font-weight="bold" style:font-size-asian="9pt" style:font-weight-asian="bold"/>
    </style:style>
    <style:style style:name="T45" style:family="text">
      <style:text-properties fo:color="#000000" loext:opacity="100%" style:font-name="Arial" fo:font-size="9pt" fo:letter-spacing="normal" fo:font-weight="bold" style:font-size-asian="9pt" style:font-weight-asian="bold" style:font-family-complex="Arial" style:font-family-generic-complex="system" style:font-pitch-complex="variable"/>
    </style:style>
    <style:style style:name="T46" style:family="text">
      <style:text-properties fo:color="#000000" loext:opacity="100%" style:font-name="Arial" fo:font-size="9pt" fo:letter-spacing="normal" style:font-size-asian="9pt"/>
    </style:style>
    <style:style style:name="T47" style:family="text">
      <style:text-properties fo:color="#000000" loext:opacity="100%" style:font-name="Arial" fo:font-size="10pt" fo:letter-spacing="0.018cm" style:font-size-asian="10pt"/>
    </style:style>
    <style:style style:name="T48" style:family="text">
      <style:text-properties fo:color="#000000" loext:opacity="100%" style:font-name="Arial" fo:font-size="10pt" fo:letter-spacing="0.023cm" style:font-size-asian="10pt"/>
    </style:style>
    <style:style style:name="T49" style:family="text">
      <style:text-properties fo:color="#000000" loext:opacity="100%" style:font-name="Arial" fo:font-size="10pt" fo:letter-spacing="normal" style:text-underline-style="solid" style:text-underline-width="auto" style:text-underline-color="font-color" fo:font-weight="bold" style:font-size-asian="10pt" style:font-weight-asian="bold"/>
    </style:style>
    <style:style style:name="T50" style:family="text">
      <style:text-properties fo:color="#000000" loext:opacity="100%" style:font-name="Arial" fo:font-size="10pt" fo:letter-spacing="0.048cm" style:font-size-asian="10pt"/>
    </style:style>
    <style:style style:name="T51" style:family="text">
      <style:text-properties fo:color="#000000" loext:opacity="100%" style:font-name="Arial" fo:font-size="10pt" fo:letter-spacing="0.035cm" style:font-size-asian="10pt"/>
    </style:style>
    <style:style style:name="T52" style:family="text">
      <style:text-properties fo:color="#000000" loext:opacity="100%" style:font-name="Arial" fo:font-size="10pt" fo:letter-spacing="0.028cm" style:font-size-asian="10pt"/>
    </style:style>
    <style:style style:name="T53" style:family="text">
      <style:text-properties fo:color="#000000" loext:opacity="100%" style:font-name="Arial" fo:font-size="10pt" fo:letter-spacing="0.03cm" style:font-size-asian="10pt"/>
    </style:style>
    <style:style style:name="T54" style:family="text">
      <style:text-properties fo:color="#000000" loext:opacity="100%" style:font-name="Arial" fo:font-size="10pt" fo:letter-spacing="0.041cm" style:font-size-asian="10pt"/>
    </style:style>
    <style:style style:name="fr1" style:family="graphic" style:parent-style-name="Frame">
      <style:graphic-properties fo:margin-left="0cm" fo:margin-right="0cm" fo:margin-top="0cm" fo:margin-bottom="0cm" style:wrap="none" style:vertical-pos="from-top" style:vertical-rel="page-content" style:horizontal-pos="from-left" style:horizontal-rel="paragraph" fo:background-color="#ffffff" style:background-transparency="100%" draw:fill="solid" draw:fill-color="#ffffff" draw:opacity="0%" fo:padding="0cm" fo:border="none"/>
    </style:style>
    <style:style style:name="gr1" style:family="graphic">
      <style:graphic-properties draw:stroke="solid" svg:stroke-width="0cm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</text:span><text:span text:style-name="T1"/></text:p>
      <text:p text:style-name="P2" loext:marker-style-name="T1"><draw:frame draw:style-name="fr1" draw:name="Frame26" text:anchor-type="paragraph" svg:x="2.547cm" svg:y="28.783cm" svg:width="16.928cm" draw:z-index="37"><draw:text-box fo:min-height="0cm"><text:p text:style-name="P3" loext:marker-style-name="T2"><text:span text:style-name="T2">Documento firmado </text:span><text:span text:style-name="T3">electrónicamente</text:span><text:span text:style-name="T2"> (Ley 40/2015). Autenticidad verificable mediante </text:span><text:span text:style-name="T4">Código</text:span><text:span text:style-name="T5"> Seguro </text:span><text:span text:style-name="T4">Verificación</text:span><text:span text:style-name="T5"> TN7MLQRAQ6CC6KWS </text:span><text:span text:style-name="T2">en sede.agenciatributaria.gob.es</text:span></text:p></draw:text-box></draw:frame><draw:frame draw:style-name="fr1" draw:name="Frame1" text:anchor-type="paragraph" svg:x="12.718cm" svg:y="2.334cm" svg:width="6.304cm" draw:z-index="12"><draw:text-box fo:min-height="0cm"><text:p text:style-name="P4" loext:marker-style-name="T6"><text:span text:style-name="T7">Delegación</text:span><text:span text:style-name="T6"> Especial de CANARIAS</text:span></text:p></draw:text-box></draw:frame><draw:frame draw:style-name="fr1" draw:name="Frame2" text:anchor-type="paragraph" svg:x="3cm" svg:y="3.782cm" svg:width="7.952cm" draw:z-index="13"><draw:text-box fo:min-height="0cm"><text:p text:style-name="P5" loext:marker-style-name="T8"><text:span text:style-name="T8">Unidad de </text:span><text:span text:style-name="T9">Gestión</text:span><text:span text:style-name="T8"> de Grandes Empresas de CANARIAS</text:span></text:p></draw:text-box></draw:frame><draw:frame draw:style-name="fr1" draw:name="Frame3" text:anchor-type="paragraph" svg:x="3cm" svg:y="4.517cm" svg:width="4.297cm" draw:z-index="14"><draw:text-box fo:min-height="0cm"><text:p text:style-name="P5" loext:marker-style-name="T10"><text:span text:style-name="T10">PZ DERECHOS HUMANOS, 1</text:span></text:p></draw:text-box></draw:frame><draw:frame draw:style-name="fr1" draw:name="Frame4" text:anchor-type="paragraph" svg:x="3cm" svg:y="4.844cm" svg:width="5.066cm" draw:z-index="15"><draw:text-box fo:min-height="0cm"><text:p text:style-name="P5" loext:marker-style-name="T10"><text:span text:style-name="T10">35003 LAS PALMAS (LAS PALMAS)</text:span></text:p></draw:text-box></draw:frame><draw:frame draw:style-name="fr1" draw:name="Frame5" text:anchor-type="paragraph" svg:x="3cm" svg:y="5.17cm" svg:width="2.385cm" draw:z-index="16"><draw:text-box fo:min-height="0cm"><text:p text:style-name="P5" loext:marker-style-name="T10"><text:span text:style-name="T10">Tel. 928302401</text:span></text:p></draw:text-box></draw:frame><draw:frame draw:style-name="fr1" draw:name="Frame6" text:anchor-type="paragraph" svg:x="6.849cm" svg:y="8.818cm" svg:width="8.326cm" draw:z-index="17"><draw:text-box fo:min-height="0cm"><text:p text:style-name="P6" loext:marker-style-name="T11"><text:span text:style-name="T11">CERTIFICADO DE </text:span><text:span text:style-name="T12">SITUACIÓN</text:span><text:span text:style-name="T11"> CENSAL</text:span></text:p></draw:text-box></draw:frame><draw:frame draw:style-name="fr1" draw:name="Frame7" text:anchor-type="paragraph" svg:x="3cm" svg:y="9.747cm" svg:width="6.121cm" draw:z-index="18"><draw:text-box fo:min-height="0cm"><text:p text:style-name="P4" loext:marker-style-name="T6"><text:span text:style-name="T13">Nº</text:span><text:span text:style-name="T14"> DE REFERENCIA: </text:span><text:span text:style-name="T6">22511117458</text:span></text:p><text:p text:style-name="P7" loext:marker-style-name="T6"><text:span text:style-name="T6">OBLIGADO TRIBUTARIO</text:span></text:p><text:p text:style-name="P8" loext:marker-style-name="T6"><text:span text:style-name="T14">NIF: </text:span><text:span text:style-name="T6">E35029859</text:span></text:p></draw:text-box></draw:frame><draw:frame draw:style-name="fr1" draw:name="Frame8" text:anchor-type="paragraph" svg:x="3cm" svg:y="11.783cm" svg:width="14.751cm" draw:z-index="19"><draw:text-box fo:min-height="0cm"><text:p text:style-name="P4" loext:marker-style-name="T6"><text:span text:style-name="T14">NOMBRE/RAZON SOCIAL: </text:span><text:span text:style-name="T6">CDAD. DE EXPLOTACION SANTA MONICA SUITES HOTEL</text:span></text:p></draw:text-box></draw:frame><draw:frame draw:style-name="fr1" draw:name="Frame9" text:anchor-type="paragraph" svg:x="3cm" svg:y="12.991cm" svg:width="16.02cm" draw:z-index="20"><draw:text-box fo:min-height="0cm"><text:p text:style-name="P4" loext:marker-style-name="T14"><text:span text:style-name="T15">CERTIFICA:</text:span><text:span text:style-name="T16"> </text:span><text:span text:style-name="T15">Que</text:span><text:span text:style-name="T16"> </text:span><text:span text:style-name="T15">conforme</text:span><text:span text:style-name="T16"> </text:span><text:span text:style-name="T14">a</text:span><text:span text:style-name="T17"> </text:span><text:span text:style-name="T15">los</text:span><text:span text:style-name="T16"> </text:span><text:span text:style-name="T15">datos</text:span><text:span text:style-name="T16"> </text:span><text:span text:style-name="T15">que</text:span><text:span text:style-name="T16"> </text:span><text:span text:style-name="T15">obran</text:span><text:span text:style-name="T16"> </text:span><text:span text:style-name="T15">en</text:span><text:span text:style-name="T16"> </text:span><text:span text:style-name="T15">la</text:span><text:span text:style-name="T16"> </text:span><text:span text:style-name="T15">AEAT,</text:span><text:span text:style-name="T16"> </text:span><text:span text:style-name="T15">en</text:span><text:span text:style-name="T16"> </text:span><text:span text:style-name="T15">la</text:span><text:span text:style-name="T16"> </text:span><text:span text:style-name="T15">fecha</text:span><text:span text:style-name="T16"> </text:span><text:span text:style-name="T15">en</text:span><text:span text:style-name="T16"> </text:span><text:span text:style-name="T15">que</text:span><text:span text:style-name="T16"> </text:span><text:span text:style-name="T15">solicita</text:span><text:span text:style-name="T16"> </text:span><text:span text:style-name="T15">la</text:span></text:p><text:p text:style-name="P9" loext:marker-style-name="T14"><text:span text:style-name="T18">presente</text:span><text:span text:style-name="T19"> </text:span><text:span text:style-name="T20">certificación,</text:span><text:span text:style-name="T19"> </text:span><text:span text:style-name="T18">el</text:span><text:span text:style-name="T19"> </text:span><text:span text:style-name="T18">obligado</text:span><text:span text:style-name="T19"> </text:span><text:span text:style-name="T18">tributario</text:span><text:span text:style-name="T19"> </text:span><text:span text:style-name="T18">presenta</text:span><text:span text:style-name="T19"> </text:span><text:span text:style-name="T18">la</text:span><text:span text:style-name="T19"> </text:span><text:span text:style-name="T18">siguiente</text:span><text:span text:style-name="T19"> </text:span><text:span text:style-name="T20">situación</text:span><text:span text:style-name="T19"> </text:span><text:span text:style-name="T18">censal:</text:span></text:p></draw:text-box></draw:frame><draw:frame draw:style-name="fr1" draw:name="Frame10" text:anchor-type="paragraph" svg:x="3.2cm" svg:y="14.37cm" svg:width="3.284cm" draw:z-index="21"><draw:text-box fo:min-height="0cm"><text:p text:style-name="P4" loext:marker-style-name="T6"><text:span text:style-name="T7">IDENTIFICACIÓN</text:span></text:p></draw:text-box></draw:frame><draw:frame draw:style-name="fr1" draw:name="Frame11" text:anchor-type="paragraph" svg:x="3cm" svg:y="15.189cm" svg:width="3.727cm" draw:z-index="22"><draw:text-box fo:min-height="0cm"><text:p text:style-name="P4" loext:marker-style-name="T6"><text:span text:style-name="T14">NIF/NIE:</text:span><text:span text:style-name="T21"> </text:span><text:span text:style-name="T6">E35029859</text:span></text:p></draw:text-box></draw:frame><draw:frame draw:style-name="fr1" draw:name="Frame12" text:anchor-type="paragraph" svg:x="3cm" svg:y="15.609cm" svg:width="14.203cm" draw:z-index="23"><draw:text-box fo:min-height="0cm"><text:p text:style-name="P4" loext:marker-style-name="T6"><text:span text:style-name="T14">Nombre o </text:span><text:span text:style-name="T13">Razón</text:span><text:span text:style-name="T14"> Social: </text:span><text:span text:style-name="T6">CDAD. DE EXPLOTACION SANTA MONICA SUITES HOTEL</text:span></text:p></draw:text-box></draw:frame><draw:frame draw:style-name="fr1" draw:name="Frame13" text:anchor-type="paragraph" svg:x="3cm" svg:y="16.82cm" svg:width="5.764cm" draw:z-index="24"><draw:text-box fo:min-height="0cm"><text:p text:style-name="P6" loext:marker-style-name="T11"><text:span text:style-name="T11">Domicilio fiscal en </text:span><text:span text:style-name="T12">España</text:span></text:p></draw:text-box></draw:frame><draw:frame draw:style-name="fr1" draw:name="Frame14" text:anchor-type="paragraph" svg:x="3.5cm" svg:y="17.321cm" svg:width="15.519cm" draw:z-index="25"><draw:text-box fo:min-height="0cm"><text:p text:style-name="P4" loext:marker-style-name="T6"><text:span text:style-name="T22">PASEO</text:span><text:span text:style-name="T23"> </text:span><text:span text:style-name="T22">COSTA</text:span><text:span text:style-name="T23"> </text:span><text:span text:style-name="T22">CANARIA</text:span><text:span text:style-name="T23"> </text:span><text:span text:style-name="T22">NUM</text:span><text:span text:style-name="T23"> </text:span><text:span text:style-name="T22">116</text:span><text:span text:style-name="T23"> </text:span><text:span text:style-name="T24">Localidad/Población</text:span><text:span text:style-name="T23"> </text:span><text:span text:style-name="T6">S</text:span><text:span text:style-name="T25"> </text:span><text:span text:style-name="T22">BARTOL</text:span><text:span text:style-name="T23"> </text:span><text:span text:style-name="T22">TIR</text:span><text:span text:style-name="T23"> </text:span><text:span text:style-name="T22">35290</text:span><text:span text:style-name="T23"> </text:span><text:span text:style-name="T22">SAN</text:span></text:p></draw:text-box></draw:frame><draw:frame draw:style-name="fr1" draw:name="Frame15" text:anchor-type="paragraph" svg:x="3.5cm" svg:y="17.824cm" svg:width="8.481cm" draw:z-index="26"><draw:text-box fo:min-height="0cm"><text:p text:style-name="P4" loext:marker-style-name="T6"><text:span text:style-name="T24">BARTOLOMÉ</text:span><text:span text:style-name="T26"> </text:span><text:span text:style-name="T22">DE</text:span><text:span text:style-name="T26"> </text:span><text:span text:style-name="T22">TIRAJANA</text:span><text:span text:style-name="T26"> </text:span><text:span text:style-name="T22">(PALMAS,</text:span><text:span text:style-name="T26"> </text:span><text:span text:style-name="T22">LAS)</text:span></text:p></draw:text-box></draw:frame><draw:frame draw:style-name="fr1" draw:name="Frame16" text:anchor-type="paragraph" svg:x="3cm" svg:y="18.731cm" svg:width="3.694cm" draw:z-index="27"><draw:text-box fo:min-height="0cm"><text:p text:style-name="P6" loext:marker-style-name="T11"><text:span text:style-name="T11">Domicilio Social</text:span></text:p></draw:text-box></draw:frame><draw:frame draw:style-name="fr1" draw:name="Frame17" text:anchor-type="paragraph" svg:x="3.5cm" svg:y="19.232cm" svg:width="15.519cm" draw:z-index="28"><draw:text-box fo:min-height="0cm"><text:p text:style-name="P4" loext:marker-style-name="T6"><text:span text:style-name="T22">PASEO</text:span><text:span text:style-name="T23"> </text:span><text:span text:style-name="T22">COSTA</text:span><text:span text:style-name="T23"> </text:span><text:span text:style-name="T22">CANARIA</text:span><text:span text:style-name="T23"> </text:span><text:span text:style-name="T22">NUM</text:span><text:span text:style-name="T23"> </text:span><text:span text:style-name="T22">116</text:span><text:span text:style-name="T23"> </text:span><text:span text:style-name="T24">Localidad/Población</text:span><text:span text:style-name="T23"> </text:span><text:span text:style-name="T6">S</text:span><text:span text:style-name="T25"> </text:span><text:span text:style-name="T22">BARTOL</text:span><text:span text:style-name="T23"> </text:span><text:span text:style-name="T22">TIR</text:span><text:span text:style-name="T23"> </text:span><text:span text:style-name="T22">35100</text:span><text:span text:style-name="T23"> </text:span><text:span text:style-name="T22">SAN</text:span></text:p></draw:text-box></draw:frame><draw:frame draw:style-name="fr1" draw:name="Frame18" text:anchor-type="paragraph" svg:x="3.5cm" svg:y="19.736cm" svg:width="8.481cm" draw:z-index="29"><draw:text-box fo:min-height="0cm"><text:p text:style-name="P4" loext:marker-style-name="T6"><text:span text:style-name="T24">BARTOLOMÉ</text:span><text:span text:style-name="T26"> </text:span><text:span text:style-name="T22">DE</text:span><text:span text:style-name="T26"> </text:span><text:span text:style-name="T22">TIRAJANA</text:span><text:span text:style-name="T26"> </text:span><text:span text:style-name="T22">(PALMAS,</text:span><text:span text:style-name="T26"> </text:span><text:span text:style-name="T22">LAS)</text:span></text:p></draw:text-box></draw:frame><draw:frame draw:style-name="fr1" draw:name="Frame19" text:anchor-type="paragraph" svg:x="3cm" svg:y="20.639cm" svg:width="2.542cm" draw:z-index="30"><draw:text-box fo:min-height="0cm"><text:p text:style-name="P4" loext:marker-style-name="T6"><text:span text:style-name="T14">Residente: </text:span><text:span text:style-name="T6">SI</text:span></text:p></draw:text-box></draw:frame><draw:frame draw:style-name="fr1" draw:name="Frame20" text:anchor-type="paragraph" svg:x="3cm" svg:y="21.447cm" svg:width="3.775cm" draw:z-index="31"><draw:text-box fo:min-height="0cm"><text:p text:style-name="P4" loext:marker-style-name="T6"><text:span text:style-name="T6">REPRESENTANTES</text:span></text:p><text:p text:style-name="P8" loext:marker-style-name="T6"><text:span text:style-name="T6">Representante </text:span><text:span text:style-name="T7">nº</text:span><text:span text:style-name="T6"> 1</text:span></text:p></draw:text-box></draw:frame><draw:frame draw:style-name="fr1" draw:name="Frame21" text:anchor-type="paragraph" svg:x="3cm" svg:y="23.088cm" svg:width="2.972cm" draw:z-index="32"><draw:text-box fo:min-height="0cm"><text:p text:style-name="P4" loext:marker-style-name="T6"><text:span text:style-name="T14">NIF: </text:span><text:span text:style-name="T6">54079155Z</text:span></text:p></draw:text-box></draw:frame><draw:frame draw:style-name="fr1" draw:name="Frame22" text:anchor-type="paragraph" svg:x="6.5cm" svg:y="23.088cm" svg:width="12.439cm" draw:z-index="33"><draw:text-box fo:min-height="0cm"><text:p text:style-name="P4" loext:marker-style-name="T6"><text:span text:style-name="T14">Apellidos y nombre o </text:span><text:span text:style-name="T13">Razón</text:span><text:span text:style-name="T14"> social: </text:span><text:span text:style-name="T6">AMADOR PASTRANA JOSE ANTONIO</text:span></text:p></draw:text-box></draw:frame><draw:frame draw:style-name="fr1" draw:name="Frame23" text:anchor-type="paragraph" svg:x="3cm" svg:y="23.495cm" svg:width="2.542cm" draw:z-index="34"><draw:text-box fo:min-height="0cm"><text:p text:style-name="P4" loext:marker-style-name="T6"><text:span text:style-name="T14">Residente: </text:span><text:span text:style-name="T6">SI</text:span></text:p></draw:text-box></draw:frame><draw:frame draw:style-name="fr1" draw:name="Frame24" text:anchor-type="paragraph" svg:x="6.5cm" svg:y="23.495cm" svg:width="6.659cm" draw:z-index="35"><draw:text-box fo:min-height="0cm"><text:p text:style-name="P4" loext:marker-style-name="T6"><text:span text:style-name="T14">Causa de la </text:span><text:span text:style-name="T13">representación:</text:span><text:span text:style-name="T14"> </text:span><text:span text:style-name="T6">Voluntaria</text:span></text:p></draw:text-box></draw:frame><draw:frame draw:style-name="fr1" draw:name="Frame25" text:anchor-type="paragraph" svg:x="0.58cm" svg:y="27.051cm" svg:width="1.49cm" draw:z-index="36"><draw:text-box fo:min-height="0cm"><text:p text:style-name="P10" loext:marker-style-name="T27"><text:span text:style-name="T28">App</text:span><text:span text:style-name="T29"> </text:span><text:span text:style-name="T30">AEAT</text:span></text:p></draw:text-box></draw:frame><draw:frame text:anchor-type="char" draw:z-index="11" draw:style-name="gr1" draw:text-style-name="P11" svg:width="15.671cm" svg:height="0.636cm" svg:x="2.965cm" svg:y="8.733cm"><draw:image xlink:href="Pictures/100000000000056D000000392DB2EBEA.jpg" xlink:type="simple" xlink:show="embed" xlink:actuate="onLoad" draw:mime-type="image/jpeg"><text:p/></draw:image></draw:frame><draw:frame text:anchor-type="char" draw:z-index="10" draw:style-name="gr1" draw:text-style-name="P11" svg:width="4.647cm" svg:height="0.491cm" svg:x="2.965cm" svg:y="10.506cm"><draw:image xlink:href="Pictures/100000000000019C0000002C827793D6.jpg" xlink:type="simple" xlink:show="embed" xlink:actuate="onLoad" draw:mime-type="image/jpeg"><text:p/></draw:image></draw:frame><draw:frame text:anchor-type="char" draw:z-index="9" draw:style-name="gr1" draw:text-style-name="P11" svg:width="3.335cm" svg:height="0.491cm" svg:x="2.965cm" svg:y="14.319cm"><draw:image xlink:href="Pictures/10000000000001280000002C31F36AB0.jpg" xlink:type="simple" xlink:show="embed" xlink:actuate="onLoad" draw:mime-type="image/jpeg"><text:p/></draw:image></draw:frame><draw:frame text:anchor-type="char" draw:z-index="8" draw:style-name="gr1" draw:text-style-name="P11" svg:width="15.671cm" svg:height="2.095cm" svg:x="2.965cm" svg:y="0.73cm"><draw:image xlink:href="Pictures/100000000000056D000000BA4EC07B49.jpg" xlink:type="simple" xlink:show="embed" xlink:actuate="onLoad" draw:mime-type="image/jpeg"><text:p/></draw:image></draw:frame><draw:frame text:anchor-type="char" draw:z-index="7" draw:style-name="gr1" draw:text-style-name="P11" svg:width="1.671cm" svg:height="1.671cm" svg:x="0.545cm" svg:y="27.383cm"><draw:image xlink:href="Pictures/100000000000009400000094CDB27551.jpg" xlink:type="simple" xlink:show="embed" xlink:actuate="onLoad" draw:mime-type="image/jpeg"><text:p/></draw:image></draw:frame></text:p>
      <text:p text:style-name="P12" loext:marker-style-name="T1"><text:span text:style-name="T1"><text:s/></text:span><text:span text:style-name="T1"/></text:p>
      <text:p text:style-name="P2" loext:marker-style-name="T1"><draw:frame draw:style-name="fr1" draw:name="Frame56" text:anchor-type="paragraph" svg:x="3cm" svg:y="17.267cm" svg:width="10.922cm" draw:z-index="67"><draw:text-box fo:min-height="0cm"><text:p text:style-name="P4" loext:marker-style-name="T14"><text:span text:style-name="T31">Documento</text:span><text:span text:style-name="T32"> </text:span><text:span text:style-name="T31">firmado</text:span><text:span text:style-name="T32"> </text:span><text:span text:style-name="T33">electrónicamente</text:span><text:span text:style-name="T32"> </text:span><text:span text:style-name="T31">(Ley</text:span><text:span text:style-name="T32"> </text:span><text:span text:style-name="T31">40/2015)</text:span><text:span text:style-name="T32"> </text:span><text:span text:style-name="T31">por</text:span><text:span text:style-name="T32"> </text:span><text:span text:style-name="T31">la</text:span></text:p><text:p text:style-name="P9" loext:marker-style-name="T6"><text:span text:style-name="T31">Agencia</text:span><text:span text:style-name="T34"> </text:span><text:span text:style-name="T31">Estatal</text:span><text:span text:style-name="T34"> </text:span><text:span text:style-name="T31">de</text:span><text:span text:style-name="T34"> </text:span><text:span text:style-name="T33">Administración</text:span><text:span text:style-name="T34"> </text:span><text:span text:style-name="T31">Tributaria,</text:span><text:span text:style-name="T34"> </text:span><text:span text:style-name="T31">con</text:span><text:span text:style-name="T34"> </text:span><text:span text:style-name="T31">fecha</text:span><text:span text:style-name="T34"> </text:span><text:span text:style-name="T35">14</text:span></text:p><text:p text:style-name="P9" loext:marker-style-name="T14"><text:span text:style-name="T35">de</text:span><text:span text:style-name="T36"> </text:span><text:span text:style-name="T35">noviembre</text:span><text:span text:style-name="T36"> </text:span><text:span text:style-name="T35">de</text:span><text:span text:style-name="T36"> </text:span><text:span text:style-name="T37">2025</text:span><text:span text:style-name="T14">.</text:span><text:span text:style-name="T38"> </text:span><text:span text:style-name="T31">Autenticidad</text:span><text:span text:style-name="T39"> </text:span><text:span text:style-name="T31">verificable</text:span><text:span text:style-name="T39"> </text:span><text:span text:style-name="T31">mediante</text:span></text:p><text:p text:style-name="P13" loext:marker-style-name="T14"><text:span text:style-name="T40">Código</text:span><text:span text:style-name="T41"> </text:span><text:span text:style-name="T42">Seguro</text:span><text:span text:style-name="T41"> </text:span><text:span text:style-name="T40">Verificación</text:span><text:span text:style-name="T41"> </text:span><text:span text:style-name="T37">TN7MLQRAQ6CC6KWS</text:span><text:span text:style-name="T43"> </text:span><text:span text:style-name="T42">en</text:span></text:p><text:p text:style-name="P9" loext:marker-style-name="T14"><text:span text:style-name="T15">sede.agenciatributaria.gob.es.</text:span></text:p></draw:text-box></draw:frame><draw:frame draw:style-name="fr1" draw:name="Frame27" text:anchor-type="paragraph" svg:x="12.718cm" svg:y="2.334cm" svg:width="6.304cm" draw:z-index="38"><draw:text-box fo:min-height="0cm"><text:p text:style-name="P4" loext:marker-style-name="T6"><text:span text:style-name="T7">Delegación</text:span><text:span text:style-name="T6"> Especial de CANARIAS</text:span></text:p></draw:text-box></draw:frame><draw:frame draw:style-name="fr1" draw:name="Frame28" text:anchor-type="paragraph" svg:x="3cm" svg:y="3.184cm" svg:width="2.992cm" draw:z-index="39"><draw:text-box fo:min-height="0cm"><text:p text:style-name="P4" loext:marker-style-name="T6"><text:span text:style-name="T14">NIF: </text:span><text:span text:style-name="T6">E35029859</text:span></text:p></draw:text-box></draw:frame><draw:frame draw:style-name="fr1" draw:name="Frame29" text:anchor-type="paragraph" svg:x="6.5cm" svg:y="3.184cm" svg:width="6.121cm" draw:z-index="40"><draw:text-box fo:min-height="0cm"><text:p text:style-name="P4" loext:marker-style-name="T6"><text:span text:style-name="T13">Nº</text:span><text:span text:style-name="T14"> DE REFERENCIA: </text:span><text:span text:style-name="T6">22511117458</text:span></text:p></draw:text-box></draw:frame><draw:frame draw:style-name="fr1" draw:name="Frame30" text:anchor-type="paragraph" svg:x="16.799cm" svg:y="3.184cm" svg:width="2.148cm" draw:z-index="41"><draw:text-box fo:min-height="0cm"><text:p text:style-name="P4" loext:marker-style-name="T6"><text:span text:style-name="T13">PÁGINA:</text:span><text:span text:style-name="T14"> </text:span><text:span text:style-name="T6">2</text:span></text:p></draw:text-box></draw:frame><draw:frame draw:style-name="fr1" draw:name="Frame31" text:anchor-type="paragraph" svg:x="3.2cm" svg:y="4.184cm" svg:width="4.618cm" draw:z-index="42"><draw:text-box fo:min-height="0cm"><text:p text:style-name="P4" loext:marker-style-name="T6"><text:span text:style-name="T7">SITUACIÓN</text:span><text:span text:style-name="T6"> TRIBUTARIA</text:span></text:p></draw:text-box></draw:frame><draw:frame draw:style-name="fr1" draw:name="Frame32" text:anchor-type="paragraph" svg:x="3cm" svg:y="5.004cm" svg:width="8.655cm" draw:z-index="43"><draw:text-box fo:min-height="0cm"><text:p text:style-name="P4" loext:marker-style-name="T6"><text:span text:style-name="T6">DATOS TRIBUTARIOS DE </text:span><text:span text:style-name="T7">CARÁCTER</text:span><text:span text:style-name="T6"> GENERAL</text:span></text:p></draw:text-box></draw:frame><draw:frame draw:style-name="fr1" draw:name="Frame33" text:anchor-type="paragraph" svg:x="4.001cm" svg:y="5.424cm" svg:width="0.542cm" draw:z-index="44"><draw:text-box fo:min-height="0cm"><text:p text:style-name="P4" loext:marker-style-name="T14"><text:span text:style-name="T14">-</text:span></text:p></draw:text-box></draw:frame><draw:frame draw:style-name="fr1" draw:name="Frame34" text:anchor-type="paragraph" svg:x="4.216cm" svg:y="5.424cm" svg:width="6.149cm" draw:z-index="45"><draw:text-box fo:min-height="0cm"><text:p text:style-name="P4" loext:marker-style-name="T14"><text:span text:style-name="T14">Tiene la </text:span><text:span text:style-name="T13">condición</text:span><text:span text:style-name="T14"> de Gran Empresa</text:span></text:p></draw:text-box></draw:frame><draw:frame draw:style-name="fr1" draw:name="Frame35" text:anchor-type="paragraph" svg:x="3.2cm" svg:y="6.232cm" svg:width="5.343cm" draw:z-index="46"><draw:text-box fo:min-height="0cm"><text:p text:style-name="P4" loext:marker-style-name="T6"><text:span text:style-name="T6">ACTIVIDADES </text:span><text:span text:style-name="T7">ECONÓMICAS</text:span></text:p></draw:text-box></draw:frame><draw:frame draw:style-name="fr1" draw:name="Frame36" text:anchor-type="paragraph" svg:x="17.272cm" svg:y="7.149cm" svg:width="1.517cm" draw:z-index="47"><draw:text-box fo:min-height="0cm"><text:p text:style-name="P14" loext:marker-style-name="T44"><text:span text:style-name="T45">Código</text:span></text:p></draw:text-box></draw:frame><draw:frame draw:style-name="fr1" draw:name="Frame37" text:anchor-type="paragraph" svg:x="13.903cm" svg:y="7.377cm" svg:width="0.769cm" draw:z-index="48"><draw:text-box fo:min-height="0cm"><text:p text:style-name="P14" loext:marker-style-name="T44"><text:span text:style-name="T45">Nº</text:span></text:p></draw:text-box></draw:frame><draw:frame draw:style-name="fr1" draw:name="Frame38" text:anchor-type="paragraph" svg:x="3.951cm" svg:y="7.641cm" svg:width="1.64cm" draw:z-index="49"><draw:text-box fo:min-height="0cm"><text:p text:style-name="P14" loext:marker-style-name="T44"><text:span text:style-name="T45">Sección</text:span></text:p></draw:text-box></draw:frame><draw:frame draw:style-name="fr1" draw:name="Frame39" text:anchor-type="paragraph" svg:x="7.221cm" svg:y="7.641cm" svg:width="5.241cm" draw:z-index="50"><draw:text-box fo:min-height="0cm"><text:p text:style-name="P14" loext:marker-style-name="T44"><text:span text:style-name="T45">Grupo/Epígrafe</text:span><text:span text:style-name="T44"> y </text:span><text:span text:style-name="T45">denominación</text:span></text:p></draw:text-box></draw:frame><draw:frame draw:style-name="fr1" draw:name="Frame40" text:anchor-type="paragraph" svg:x="15.249cm" svg:y="7.641cm" svg:width="1.976cm" draw:z-index="51"><draw:text-box fo:min-height="0cm"><text:p text:style-name="P14" loext:marker-style-name="T44"><text:span text:style-name="T44">Fecha alta</text:span></text:p></draw:text-box></draw:frame><draw:frame draw:style-name="fr1" draw:name="Frame41" text:anchor-type="paragraph" svg:x="17.634cm" svg:y="7.602cm" svg:width="0.794cm" draw:z-index="52"><draw:text-box fo:min-height="0cm"><text:p text:style-name="P14" loext:marker-style-name="T44"><text:span text:style-name="T44">de</text:span></text:p></draw:text-box></draw:frame><draw:frame draw:style-name="fr1" draw:name="Frame42" text:anchor-type="paragraph" svg:x="13.212cm" svg:y="7.83cm" svg:width="2.154cm" draw:z-index="53"><draw:text-box fo:min-height="0cm"><text:p text:style-name="P14" loext:marker-style-name="T44"><text:span text:style-name="T44">actividades</text:span></text:p></draw:text-box></draw:frame><draw:frame draw:style-name="fr1" draw:name="Frame43" text:anchor-type="paragraph" svg:x="17.131cm" svg:y="8.056cm" svg:width="1.799cm" draw:z-index="54"><draw:text-box fo:min-height="0cm"><text:p text:style-name="P14" loext:marker-style-name="T44"><text:span text:style-name="T44">actividad</text:span></text:p></draw:text-box></draw:frame><draw:frame draw:style-name="fr1" draw:name="Frame44" text:anchor-type="paragraph" svg:x="3.713cm" svg:y="8.71cm" svg:width="2.117cm" draw:z-index="55"><draw:text-box fo:min-height="0cm"><text:p text:style-name="P14" loext:marker-style-name="T46"><text:span text:style-name="T46">Empresarial</text:span></text:p><text:p text:style-name="P15" loext:marker-style-name="T46"><text:span text:style-name="T46">Empresarial</text:span></text:p></draw:text-box></draw:frame><draw:frame draw:style-name="fr1" draw:name="Frame45" text:anchor-type="paragraph" svg:x="6.939cm" svg:y="8.71cm" svg:width="5.805cm" draw:z-index="56"><draw:text-box fo:min-height="0cm"><text:p text:style-name="P16" loext:marker-style-name="T46"><text:span text:style-name="T46">671.5 - Restaurantes de Un Tenedor</text:span></text:p><text:p text:style-name="P15" loext:marker-style-name="T46"><text:span text:style-name="T46">681 - Hospedaje en Hoteles y Moteles</text:span></text:p></draw:text-box></draw:frame><draw:frame draw:style-name="fr1" draw:name="Frame46" text:anchor-type="paragraph" svg:x="13.988cm" svg:y="8.71cm" svg:width="0.6cm" draw:z-index="57"><draw:text-box fo:min-height="0cm"><text:p text:style-name="P14" loext:marker-style-name="T46"><text:span text:style-name="T46">1</text:span></text:p><text:p text:style-name="P15" loext:marker-style-name="T46"><text:span text:style-name="T46">1</text:span></text:p></draw:text-box></draw:frame><draw:frame draw:style-name="fr1" draw:name="Frame47" text:anchor-type="paragraph" svg:x="15.231cm" svg:y="8.71cm" svg:width="2.013cm" draw:z-index="58"><draw:text-box fo:min-height="0cm"><text:p text:style-name="P14" loext:marker-style-name="T46"><text:span text:style-name="T46">01/05/2016</text:span></text:p><text:p text:style-name="P15" loext:marker-style-name="T46"><text:span text:style-name="T46">01/05/2016</text:span></text:p></draw:text-box></draw:frame><draw:frame draw:style-name="fr1" draw:name="Frame48" text:anchor-type="paragraph" svg:x="3cm" svg:y="10.146cm" svg:width="16.021cm" draw:z-index="59"><draw:text-box fo:min-height="0cm"><text:p text:style-name="P4" loext:marker-style-name="T14"><text:span text:style-name="T14">Si</text:span><text:span text:style-name="T47"> </text:span><text:span text:style-name="T14">se</text:span><text:span text:style-name="T47"> </text:span><text:span text:style-name="T14">necesita</text:span><text:span text:style-name="T47"> </text:span><text:span text:style-name="T13">certificación</text:span><text:span text:style-name="T47"> </text:span><text:span text:style-name="T14">sobre</text:span><text:span text:style-name="T47"> </text:span><text:span text:style-name="T14">dichas</text:span><text:span text:style-name="T47"> </text:span><text:span text:style-name="T14">actividades</text:span><text:span text:style-name="T47"> </text:span><text:span text:style-name="T14">se</text:span><text:span text:style-name="T47"> </text:span><text:span text:style-name="T14">puede</text:span><text:span text:style-name="T47"> </text:span><text:span text:style-name="T14">solicitar</text:span><text:span text:style-name="T47"> </text:span><text:span text:style-name="T14">un</text:span><text:span text:style-name="T47"> </text:span><text:span text:style-name="T14">certificado</text:span><text:span text:style-name="T47"> </text:span><text:span text:style-name="T13">específico</text:span><text:span text:style-name="T47"> </text:span><text:span text:style-name="T14">de</text:span></text:p><text:p text:style-name="P9" loext:marker-style-name="T14"><text:span text:style-name="T14">actividades</text:span><text:span text:style-name="T48"> </text:span><text:span text:style-name="T13">económicas</text:span><text:span text:style-name="T48"> </text:span><text:span text:style-name="T14">desde</text:span><text:span text:style-name="T48"> </text:span><text:span text:style-name="T14">la</text:span><text:span text:style-name="T48"> </text:span><text:span text:style-name="T14">Sede</text:span><text:span text:style-name="T48"> </text:span><text:span text:style-name="T13">electrónica.</text:span></text:p></draw:text-box></draw:frame><draw:frame draw:style-name="fr1" draw:name="Frame49" text:anchor-type="paragraph" svg:x="3.2cm" svg:y="11.523cm" svg:width="5.442cm" draw:z-index="60"><draw:text-box fo:min-height="0cm"><text:p text:style-name="P4" loext:marker-style-name="T6"><text:span text:style-name="T6">OBLIGACIONES </text:span><text:span text:style-name="T7">PERIÓDICAS</text:span></text:p></draw:text-box></draw:frame><draw:frame draw:style-name="fr1" draw:name="Frame50" text:anchor-type="paragraph" svg:x="6.126cm" svg:y="12.344cm" svg:width="1.972cm" draw:z-index="61"><draw:text-box fo:min-height="0cm"><text:p text:style-name="P4" loext:marker-style-name="T49"><text:span text:style-name="T49">MODELO</text:span></text:p></draw:text-box></draw:frame><draw:frame draw:style-name="fr1" draw:name="Frame51" text:anchor-type="paragraph" svg:x="13.416cm" svg:y="12.344cm" svg:width="2.992cm" draw:z-index="62"><draw:text-box fo:min-height="0cm"><text:p text:style-name="P4" loext:marker-style-name="T49"><text:span text:style-name="T49">PERIODICIDAD</text:span></text:p></draw:text-box></draw:frame><draw:frame draw:style-name="fr1" draw:name="Frame52" text:anchor-type="paragraph" svg:x="3.874cm" svg:y="12.762cm" svg:width="6.475cm" draw:z-index="63"><draw:text-box fo:min-height="0cm"><text:p text:style-name="P14" loext:marker-style-name="T46"><text:span text:style-name="T46">IRPF RETENCION TRABAJO PERSONAL</text:span></text:p></draw:text-box></draw:frame><draw:frame draw:style-name="fr1" draw:name="Frame53" text:anchor-type="paragraph" svg:x="13.933cm" svg:y="12.762cm" svg:width="1.958cm" draw:z-index="64"><draw:text-box fo:min-height="0cm"><text:p text:style-name="P14" loext:marker-style-name="T46"><text:span text:style-name="T46">MENSUAL</text:span></text:p></draw:text-box></draw:frame><draw:frame draw:style-name="fr1" draw:name="Frame54" text:anchor-type="paragraph" svg:x="3cm" svg:y="13.531cm" svg:width="16.021cm" draw:z-index="65"><draw:text-box fo:min-height="0cm"><text:p text:style-name="P4" loext:marker-style-name="T14"><text:span text:style-name="T14">Y</text:span><text:span text:style-name="T21"> </text:span><text:span text:style-name="T18">para</text:span><text:span text:style-name="T50"> </text:span><text:span text:style-name="T18">que</text:span><text:span text:style-name="T50"> </text:span><text:span text:style-name="T18">conste,</text:span><text:span text:style-name="T50"> </text:span><text:span text:style-name="T14">a</text:span><text:span text:style-name="T21"> </text:span><text:span text:style-name="T20">petición</text:span><text:span text:style-name="T50"> </text:span><text:span text:style-name="T18">del</text:span><text:span text:style-name="T50"> </text:span><text:span text:style-name="T18">interesado</text:span><text:span text:style-name="T50"> </text:span><text:span text:style-name="T14">y</text:span><text:span text:style-name="T21"> </text:span><text:span text:style-name="T14">a</text:span><text:span text:style-name="T21"> </text:span><text:span text:style-name="T18">efectos</text:span><text:span text:style-name="T50"> </text:span><text:span text:style-name="T18">de</text:span><text:span text:style-name="T50"> </text:span><text:span text:style-name="T18">lo</text:span><text:span text:style-name="T50"> </text:span><text:span text:style-name="T18">dispuesto</text:span><text:span text:style-name="T50"> </text:span><text:span text:style-name="T18">en</text:span><text:span text:style-name="T50"> </text:span><text:span text:style-name="T18">el</text:span><text:span text:style-name="T50"> </text:span><text:span text:style-name="T20">Artículo</text:span><text:span text:style-name="T50"> </text:span><text:span text:style-name="T18">2.5.</text:span><text:span text:style-name="T50"> </text:span><text:span text:style-name="T18">del</text:span></text:p><text:p text:style-name="P9" loext:marker-style-name="T14"><text:span text:style-name="T14">Reglamento</text:span><text:span text:style-name="T15"> </text:span><text:span text:style-name="T14">general</text:span><text:span text:style-name="T15"> </text:span><text:span text:style-name="T14">de</text:span><text:span text:style-name="T15"> </text:span><text:span text:style-name="T14">las</text:span><text:span text:style-name="T15"> </text:span><text:span text:style-name="T14">actuaciones</text:span><text:span text:style-name="T15"> </text:span><text:span text:style-name="T14">y</text:span><text:span text:style-name="T15"> </text:span><text:span text:style-name="T14">los</text:span><text:span text:style-name="T15"> </text:span><text:span text:style-name="T14">procedimientos</text:span><text:span text:style-name="T15"> </text:span><text:span text:style-name="T14">de</text:span><text:span text:style-name="T15"> </text:span><text:span text:style-name="T13">gestión</text:span><text:span text:style-name="T15"> </text:span><text:span text:style-name="T14">e</text:span><text:span text:style-name="T15"> </text:span><text:span text:style-name="T13">inspección</text:span><text:span text:style-name="T15"> </text:span><text:span text:style-name="T14">tributaria</text:span><text:span text:style-name="T15"> </text:span><text:span text:style-name="T14">y</text:span><text:span text:style-name="T15"> </text:span><text:span text:style-name="T14">de</text:span></text:p><text:p text:style-name="P9" loext:marker-style-name="T14"><text:span text:style-name="T18">desarrollo</text:span><text:span text:style-name="T51"> </text:span><text:span text:style-name="T18">de</text:span><text:span text:style-name="T51"> </text:span><text:span text:style-name="T18">las</text:span><text:span text:style-name="T51"> </text:span><text:span text:style-name="T18">normas</text:span><text:span text:style-name="T51"> </text:span><text:span text:style-name="T18">comunes</text:span><text:span text:style-name="T51"> </text:span><text:span text:style-name="T18">de</text:span><text:span text:style-name="T51"> </text:span><text:span text:style-name="T18">los</text:span><text:span text:style-name="T51"> </text:span><text:span text:style-name="T18">procedimientos</text:span><text:span text:style-name="T51"> </text:span><text:span text:style-name="T18">de</text:span><text:span text:style-name="T51"> </text:span><text:span text:style-name="T20">aplicación</text:span><text:span text:style-name="T51"> </text:span><text:span text:style-name="T18">de</text:span><text:span text:style-name="T51"> </text:span><text:span text:style-name="T18">los</text:span><text:span text:style-name="T51"> </text:span><text:span text:style-name="T18">tributos,</text:span><text:span text:style-name="T51"> </text:span><text:span text:style-name="T18">aprobado</text:span></text:p><text:p text:style-name="P9" loext:marker-style-name="T14"><text:span text:style-name="T18">por</text:span><text:span text:style-name="T52"> </text:span><text:span text:style-name="T18">el</text:span><text:span text:style-name="T52"> </text:span><text:span text:style-name="T18">Real</text:span><text:span text:style-name="T52"> </text:span><text:span text:style-name="T18">Decreto</text:span><text:span text:style-name="T52"> </text:span><text:span text:style-name="T18">1065/2007,</text:span><text:span text:style-name="T52"> </text:span><text:span text:style-name="T18">de</text:span><text:span text:style-name="T52"> </text:span><text:span text:style-name="T18">27</text:span><text:span text:style-name="T52"> </text:span><text:span text:style-name="T18">de</text:span><text:span text:style-name="T52"> </text:span><text:span text:style-name="T18">julio,</text:span><text:span text:style-name="T52"> </text:span><text:span text:style-name="T18">se</text:span><text:span text:style-name="T52"> </text:span><text:span text:style-name="T18">expide</text:span><text:span text:style-name="T52"> </text:span><text:span text:style-name="T18">la</text:span><text:span text:style-name="T52"> </text:span><text:span text:style-name="T18">presente</text:span><text:span text:style-name="T52"> </text:span><text:span text:style-name="T20">certificación.</text:span></text:p></draw:text-box></draw:frame><draw:frame draw:style-name="fr1" draw:name="Frame55" text:anchor-type="paragraph" svg:x="3cm" svg:y="15.889cm" svg:width="16.021cm" draw:z-index="66"><draw:text-box fo:min-height="0cm"><text:p text:style-name="P4" loext:marker-style-name="T14"><text:span text:style-name="T14">La</text:span><text:span text:style-name="T53"> </text:span><text:span text:style-name="T18">presente</text:span><text:span text:style-name="T53"> </text:span><text:span text:style-name="T20">certificación</text:span><text:span text:style-name="T53"> </text:span><text:span text:style-name="T20">será</text:span><text:span text:style-name="T53"> </text:span><text:span text:style-name="T20">válida</text:span><text:span text:style-name="T53"> </text:span><text:span text:style-name="T14">y</text:span><text:span text:style-name="T53"> </text:span><text:span text:style-name="T20">surtirá</text:span><text:span text:style-name="T53"> </text:span><text:span text:style-name="T18">efectos</text:span><text:span text:style-name="T53"> </text:span><text:span text:style-name="T18">mientras</text:span><text:span text:style-name="T53"> </text:span><text:span text:style-name="T14">no</text:span><text:span text:style-name="T53"> </text:span><text:span text:style-name="T18">se</text:span><text:span text:style-name="T53"> </text:span><text:span text:style-name="T18">modifiquen</text:span><text:span text:style-name="T53"> </text:span><text:span text:style-name="T14">las</text:span><text:span text:style-name="T53"> </text:span><text:span text:style-name="T18">circustancias</text:span></text:p><text:p text:style-name="P9" loext:marker-style-name="T14"><text:span text:style-name="T18">determinantes</text:span><text:span text:style-name="T54"> </text:span><text:span text:style-name="T18">de</text:span><text:span text:style-name="T54"> </text:span><text:span text:style-name="T18">su</text:span><text:span text:style-name="T54"> </text:span><text:span text:style-name="T18">contenido.</text:span></text:p></draw:text-box></draw:frame><draw:frame text:anchor-type="char" draw:z-index="6" draw:style-name="gr1" draw:text-style-name="P11" svg:width="4.666cm" svg:height="0.491cm" svg:x="2.965cm" svg:y="4.133cm"><draw:image xlink:href="Pictures/100000000000019E0000002CF9F4FE8D.jpg" xlink:type="simple" xlink:show="embed" xlink:actuate="onLoad" draw:mime-type="image/jpeg"><text:p/></draw:image></draw:frame><draw:frame text:anchor-type="char" draw:z-index="5" draw:style-name="gr1" draw:text-style-name="P11" svg:width="5.391cm" svg:height="0.491cm" svg:x="2.965cm" svg:y="6.181cm"><draw:image xlink:href="Pictures/10000000000001DE0000002CD745566F.jpg" xlink:type="simple" xlink:show="embed" xlink:actuate="onLoad" draw:mime-type="image/jpeg"><text:p/></draw:image></draw:frame><draw:frame text:anchor-type="char" draw:z-index="4" draw:style-name="gr1" draw:text-style-name="P11" svg:width="15.671cm" svg:height="2.765cm" svg:x="2.965cm" svg:y="7.001cm"><draw:image xlink:href="Pictures/100000000000056D000000F5CE95E2D2.jpg" xlink:type="simple" xlink:show="embed" xlink:actuate="onLoad" draw:mime-type="image/jpeg"><text:p/></draw:image></draw:frame><draw:frame text:anchor-type="char" draw:z-index="3" draw:style-name="gr1" draw:text-style-name="P11" svg:width="5.49cm" svg:height="0.491cm" svg:x="2.965cm" svg:y="11.474cm"><draw:image xlink:href="Pictures/10000000000001E70000002C0B929A25.jpg" xlink:type="simple" xlink:show="embed" xlink:actuate="onLoad" draw:mime-type="image/jpeg"><text:p/></draw:image></draw:frame><draw:frame text:anchor-type="char" draw:z-index="2" draw:style-name="gr1" draw:text-style-name="P11" svg:width="1.62cm" svg:height="0.107cm" svg:x="6.091cm" svg:y="12.698cm"><draw:image xlink:href="Pictures/10000000000000900000000A57FBF00E.jpg" xlink:type="simple" xlink:show="embed" xlink:actuate="onLoad" draw:mime-type="image/jpeg"><text:p/></draw:image></draw:frame><draw:frame text:anchor-type="char" draw:z-index="1" draw:style-name="gr1" draw:text-style-name="P11" svg:width="2.64cm" svg:height="0.107cm" svg:x="13.381cm" svg:y="12.698cm"><draw:image xlink:href="Pictures/10000000000000EA0000000AF1834B08.jpg" xlink:type="simple" xlink:show="embed" xlink:actuate="onLoad" draw:mime-type="image/jpeg"><text:p/></draw:image></draw:frame><draw:frame text:anchor-type="char" draw:z-index="0" draw:style-name="gr1" draw:text-style-name="P11" svg:width="15.671cm" svg:height="2.095cm" svg:x="2.965cm" svg:y="0.73cm"><draw:image xlink:href="Pictures/100000000000056D000000BA4EC07B49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423cm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layout-grid-color="#c0c0c0" style:layout-grid-lines="1485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doc2pdf</meta:initial-creator>
    <dc:creator>doc2pdf</dc:creator>
    <meta:editing-cycles>1</meta:editing-cycles>
    <meta:creation-date>2025-11-20T11:31:30</meta:creation-date>
    <dc:date>2025-11-20T11:31:30</dc:date>
    <meta:editing-duration>PT3M</meta:editing-duration>
    <meta:generator>LibreOffice/25.2.3.2$Linux_AARCH64 LibreOffice_project/520$Build-2</meta:generator>
    <meta:document-statistic meta:table-count="0" meta:image-count="0" meta:object-count="0" meta:page-count="2" meta:paragraph-count="75" meta:word-count="360" meta:character-count="2535" meta:non-whitespace-character-count="2246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