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ucida_Sans_2.ttf" manifest:media-type="application/x-font-ttf"/>
  <manifest:file-entry manifest:full-path="Fonts/Font_Lucida_Sans_1.ttf" manifest:media-type="application/x-font-ttf"/>
  <manifest:file-entry manifest:full-path="Fonts/Font_Arial_1.ttf" manifest:media-type="application/x-font-ttf"/>
  <manifest:file-entry manifest:full-path="Fonts/Font_Calibri_4.ttf" manifest:media-type="application/x-font-ttf"/>
  <manifest:file-entry manifest:full-path="Fonts/Font_Arial_2.ttf" manifest:media-type="application/x-font-ttf"/>
  <manifest:file-entry manifest:full-path="Fonts/Font_Arial_3.ttf" manifest:media-type="application/x-font-ttf"/>
  <manifest:file-entry manifest:full-path="Fonts/Font_Liberation_Sans_1.ttf" manifest:media-type="application/x-font-ttf"/>
  <manifest:file-entry manifest:full-path="Fonts/Font_Arial_4.ttf" manifest:media-type="application/x-font-ttf"/>
  <manifest:file-entry manifest:full-path="Fonts/Font_Liberation_Sans_2.ttf" manifest:media-type="application/x-font-ttf"/>
  <manifest:file-entry manifest:full-path="Fonts/Font_Arial_Unicode_MS_1.ttf" manifest:media-type="application/x-font-ttf"/>
  <manifest:file-entry manifest:full-path="Fonts/Font_Lucida_Sans_3.ttf" manifest:media-type="application/x-font-ttf"/>
  <manifest:file-entry manifest:full-path="Fonts/Font_Calibri_1.ttf" manifest:media-type="application/x-font-ttf"/>
  <manifest:file-entry manifest:full-path="Fonts/Font_Calibri_2.ttf" manifest:media-type="application/x-font-ttf"/>
  <manifest:file-entry manifest:full-path="Fonts/Font_Calibri_3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Pictures/100000000000055C0000004DEFC04FBA.jpg" manifest:media-type="image/jpeg"/>
  <manifest:file-entry manifest:full-path="Pictures/100000000000055C0000010FD87A2428.jpg" manifest:media-type="image/jpeg"/>
  <manifest:file-entry manifest:full-path="Pictures/100000000000055C000000A8E4167895.jpg" manifest:media-type="image/jpeg"/>
  <manifest:file-entry manifest:full-path="Pictures/100000000000000A0000000A1C0A1881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 style:master-pag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 style:page-number="1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/>
      <style:text-properties fo:color="#ff0000" loext:opacity="100%" style:font-name="Arial" fo:font-size="1pt" fo:letter-spacing="normal" style:font-size-asian="1pt"/>
    </style:style>
    <style:style style:name="P3" style:family="paragraph" style:parent-style-name="Standard">
      <style:paragraph-properties fo:margin-left="0in" fo:margin-right="0in" fo:margin-top="0in" fo:margin-bottom="0in" style:contextual-spacing="false" fo:line-height="0.1362in" fo:text-align="start" style:justify-single-word="false" fo:orphans="0" fo:widows="0" fo:text-indent="0in" style:auto-text-indent="false" fo:padding="0in" fo:border="none"/>
    </style:style>
    <style:style style:name="P4" style:family="paragraph" style:parent-style-name="Standard">
      <style:paragraph-properties fo:margin-left="0in" fo:margin-right="0in" fo:margin-top="0.0102in" fo:margin-bottom="0in" style:contextual-spacing="false" fo:line-height="0.1362in" fo:text-align="start" style:justify-single-word="false" fo:orphans="0" fo:widows="0" fo:text-indent="0in" style:auto-text-indent="false" fo:padding="0in" fo:border="none"/>
    </style:style>
    <style:style style:name="P5" style:family="paragraph" style:parent-style-name="Standard">
      <style:paragraph-properties fo:margin-left="0in" fo:margin-right="0in" fo:margin-top="0.0091in" fo:margin-bottom="0in" style:contextual-spacing="false" fo:line-height="0.1362in" fo:text-align="start" style:justify-single-word="false" fo:orphans="0" fo:widows="0" fo:text-indent="0in" style:auto-text-indent="false" fo:padding="0in" fo:border="none"/>
    </style:style>
    <style:style style:name="P6" style:family="paragraph" style:parent-style-name="Standard">
      <style:paragraph-properties fo:margin-left="0in" fo:margin-right="0in" fo:margin-top="0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7" style:family="paragraph" style:parent-style-name="Standard">
      <style:paragraph-properties fo:margin-left="0.7783in" fo:margin-right="0in" fo:margin-top="0.1283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8" style:family="paragraph" style:parent-style-name="Standard">
      <style:paragraph-properties fo:margin-left="0in" fo:margin-right="0in" fo:margin-top="0.0165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9" style:family="paragraph" style:parent-style-name="Standard">
      <style:paragraph-properties fo:margin-left="0in" fo:margin-right="0in" fo:margin-top="0.0146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10" style:family="paragraph" style:parent-style-name="Standard">
      <style:paragraph-properties fo:margin-left="0in" fo:margin-right="0in" fo:margin-top="0.0008in" fo:margin-bottom="0in" style:contextual-spacing="false" fo:line-height="0.1362in" fo:text-align="start" style:justify-single-word="false" fo:orphans="0" fo:widows="0" fo:text-indent="0in" style:auto-text-indent="false" fo:padding="0in" fo:border="none"/>
    </style:style>
    <style:style style:name="P11" style:family="paragraph" style:parent-style-name="Standard">
      <style:paragraph-properties fo:margin-left="0in" fo:margin-right="0in" fo:margin-top="0in" fo:margin-bottom="0in" style:contextual-spacing="false" fo:line-height="0.1346in" fo:text-align="start" style:justify-single-word="false" fo:orphans="0" fo:widows="0" fo:text-indent="0in" style:auto-text-indent="false" fo:padding="0in" fo:border="none"/>
    </style:style>
    <style:style style:name="P12" style:family="paragraph" style:parent-style-name="Standard">
      <style:paragraph-properties fo:margin-left="0.0571in" fo:margin-right="0in" fo:margin-top="0.0008in" fo:margin-bottom="0in" style:contextual-spacing="false" fo:line-height="0.1362in" fo:text-align="start" style:justify-single-word="false" fo:orphans="0" fo:widows="0" fo:text-indent="0in" style:auto-text-indent="false" fo:padding="0in" fo:border="none"/>
    </style:style>
    <style:style style:name="P13" style:family="paragraph">
      <loext:graphic-properties draw:fill="solid" draw:fill-color="#ffffff"/>
      <style:paragraph-properties fo:text-align="center"/>
    </style:style>
    <style:style style:name="P14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 fo:break-before="page"/>
    </style:style>
    <style:style style:name="P15" style:family="paragraph" style:parent-style-name="Standard">
      <style:paragraph-properties fo:margin-left="0in" fo:margin-right="0in" fo:margin-top="0.0311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16" style:family="paragraph" style:parent-style-name="Standard">
      <style:paragraph-properties fo:margin-left="0in" fo:margin-right="0in" fo:margin-top="0.0299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17" style:family="paragraph" style:parent-style-name="Standard">
      <style:paragraph-properties fo:margin-left="0in" fo:margin-right="0in" fo:margin-top="0.0319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18" style:family="paragraph" style:parent-style-name="Standard">
      <style:paragraph-properties fo:margin-left="0.25in" fo:margin-right="0in" fo:margin-top="0.0165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19" style:family="paragraph" style:parent-style-name="Standard">
      <style:paragraph-properties fo:margin-left="0.25in" fo:margin-right="0in" fo:margin-top="0.0146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20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T2" style:family="text">
      <style:text-properties fo:color="#000000" loext:opacity="100%" fo:font-family="Calibri" style:font-family-generic="swiss" style:font-pitch="variable" fo:font-size="8pt" fo:letter-spacing="normal" fo:font-style="italic" style:font-size-asian="8pt" style:font-style-asian="italic"/>
    </style:style>
    <style:style style:name="T3" style:family="text">
      <style:text-properties fo:color="#000000" loext:opacity="100%" fo:font-family="Calibri" style:font-family-generic="swiss" style:font-pitch="variable" fo:font-size="8pt" fo:letter-spacing="normal" fo:font-style="italic" style:font-size-asian="8pt" style:font-style-asian="italic" style:font-family-complex="Calibri" style:font-family-generic-complex="system" style:font-pitch-complex="variable"/>
    </style:style>
    <style:style style:name="T4" style:family="text">
      <style:text-properties fo:color="#000000" loext:opacity="100%" fo:font-family="Calibri" style:font-family-generic="swiss" style:font-pitch="variable" fo:font-size="8pt" fo:letter-spacing="0.0134in" fo:font-style="italic" style:font-size-asian="8pt" style:font-style-asian="italic"/>
    </style:style>
    <style:style style:name="T5" style:family="text">
      <style:text-properties fo:color="#000000" loext:opacity="100%" fo:font-family="Calibri" style:font-family-generic="swiss" style:font-pitch="variable" fo:font-size="8pt" fo:letter-spacing="0.0126in" fo:font-style="italic" style:font-size-asian="8pt" style:font-style-asian="italic"/>
    </style:style>
    <style:style style:name="T6" style:family="text">
      <style:text-properties fo:color="#000000" loext:opacity="100%" fo:font-family="Calibri" style:font-family-generic="swiss" style:font-pitch="variable" fo:font-size="8pt" fo:letter-spacing="0.0102in" fo:font-style="italic" style:font-size-asian="8pt" style:font-style-asian="italic"/>
    </style:style>
    <style:style style:name="T7" style:family="text">
      <style:text-properties fo:color="#000000" loext:opacity="100%" fo:font-family="Calibri" style:font-family-generic="swiss" style:font-pitch="variable" fo:font-size="8pt" fo:letter-spacing="-0.0008in" fo:font-style="italic" style:font-size-asian="8pt" style:font-style-asian="italic"/>
    </style:style>
    <style:style style:name="T8" style:family="text">
      <style:text-properties fo:color="#000000" loext:opacity="100%" fo:font-family="Calibri" style:font-family-generic="swiss" style:font-pitch="variable" fo:font-size="8pt" fo:letter-spacing="0.0138in" fo:font-style="italic" style:font-size-asian="8pt" style:font-style-asian="italic"/>
    </style:style>
    <style:style style:name="T9" style:family="text">
      <style:text-properties fo:color="#000000" loext:opacity="100%" fo:font-family="Calibri" style:font-family-generic="swiss" style:font-pitch="variable" fo:font-size="8pt" fo:letter-spacing="0.011in" fo:font-style="italic" style:font-size-asian="8pt" style:font-style-asian="italic"/>
    </style:style>
    <style:style style:name="T10" style:family="text">
      <style:text-properties fo:color="#000000" loext:opacity="100%" fo:font-family="Calibri" style:font-family-generic="swiss" style:font-pitch="variable" fo:font-size="8pt" fo:letter-spacing="0.0118in" fo:font-style="italic" style:font-size-asian="8pt" style:font-style-asian="italic"/>
    </style:style>
    <style:style style:name="T11" style:family="text">
      <style:text-properties fo:color="#000000" loext:opacity="100%" fo:font-family="Calibri" style:font-family-generic="swiss" style:font-pitch="variable" fo:font-size="8pt" fo:letter-spacing="0.0193in" fo:font-style="italic" style:font-size-asian="8pt" style:font-style-asian="italic"/>
    </style:style>
    <style:style style:name="T12" style:family="text">
      <style:text-properties fo:color="#000000" loext:opacity="100%" fo:font-family="Calibri" style:font-family-generic="swiss" style:font-pitch="variable" fo:font-size="8pt" fo:letter-spacing="0.0071in" fo:font-style="italic" style:font-size-asian="8pt" style:font-style-asian="italic"/>
    </style:style>
    <style:style style:name="T13" style:family="text">
      <style:text-properties fo:color="#000000" loext:opacity="100%" fo:font-family="Calibri" style:font-family-generic="swiss" style:font-pitch="variable" fo:font-size="8pt" fo:letter-spacing="0.0063in" fo:font-style="italic" style:font-size-asian="8pt" style:font-style-asian="italic"/>
    </style:style>
    <style:style style:name="T14" style:family="text">
      <style:text-properties fo:color="#000000" loext:opacity="100%" fo:font-family="Calibri" style:font-family-generic="swiss" style:font-pitch="variable" fo:font-size="8pt" fo:letter-spacing="0.0055in" fo:font-style="italic" style:font-size-asian="8pt" style:font-style-asian="italic"/>
    </style:style>
    <style:style style:name="T15" style:family="text">
      <style:text-properties fo:color="#000000" loext:opacity="100%" fo:font-family="Calibri" style:font-family-generic="swiss" style:font-pitch="variable" fo:font-size="8pt" fo:letter-spacing="0.0075in" fo:font-style="italic" style:font-size-asian="8pt" style:font-style-asian="italic"/>
    </style:style>
    <style:style style:name="T16" style:family="text">
      <style:text-properties fo:color="#000000" loext:opacity="100%" fo:font-family="Calibri" style:font-family-generic="swiss" style:font-pitch="variable" fo:font-size="8pt" fo:letter-spacing="0.0091in" fo:font-style="italic" style:font-size-asian="8pt" style:font-style-asian="italic"/>
    </style:style>
    <style:style style:name="T17" style:family="text">
      <style:text-properties fo:color="#000000" loext:opacity="100%" fo:font-family="Calibri" style:font-family-generic="swiss" style:font-pitch="variable" fo:font-size="8pt" fo:letter-spacing="0.0008in" fo:font-style="italic" style:font-size-asian="8pt" style:font-style-asian="italic"/>
    </style:style>
    <style:style style:name="T18" style:family="text">
      <style:text-properties fo:color="#000000" loext:opacity="100%" fo:font-family="Calibri" style:font-family-generic="swiss" style:font-pitch="variable" fo:font-size="8pt" fo:letter-spacing="-0.0016in" fo:font-style="italic" style:font-size-asian="8pt" style:font-style-asian="italic"/>
    </style:style>
    <style:style style:name="T19" style:family="text">
      <style:text-properties fo:color="#000000" loext:opacity="100%" fo:font-family="Calibri" style:font-family-generic="swiss" style:font-pitch="variable" fo:font-size="8pt" fo:letter-spacing="0.002in" fo:font-style="italic" style:font-size-asian="8pt" style:font-style-asian="italic"/>
    </style:style>
    <style:style style:name="T20" style:family="text">
      <style:text-properties fo:color="#000000" loext:opacity="100%" fo:font-family="Calibri" style:font-family-generic="swiss" style:font-pitch="variable" fo:font-size="12pt" fo:letter-spacing="normal" style:text-underline-style="solid" style:text-underline-width="auto" style:text-underline-color="font-color" fo:font-weight="bold" style:font-size-asian="12pt" style:font-weight-asian="bold"/>
    </style:style>
    <style:style style:name="T21" style:family="text">
      <style:text-properties fo:color="#000000" loext:opacity="100%" fo:font-family="Calibri" style:font-family-generic="swiss" style:font-pitch="variable" fo:font-size="12pt" fo:letter-spacing="-0.0008in" style:text-underline-style="solid" style:text-underline-width="auto" style:text-underline-color="font-color" fo:font-weight="bold" style:font-size-asian="12pt" style:font-weight-asian="bold"/>
    </style:style>
    <style:style style:name="T22" style:family="text">
      <style:text-properties fo:color="#000000" loext:opacity="100%" fo:font-family="Calibri" style:font-family-generic="swiss" style:font-pitch="variable" fo:font-size="12pt" fo:letter-spacing="0.0016in" style:text-underline-style="solid" style:text-underline-width="auto" style:text-underline-color="font-color" fo:font-weight="bold" style:font-size-asian="12pt" style:font-weight-asian="bold"/>
    </style:style>
    <style:style style:name="T23" style:family="text">
      <style:text-properties fo:color="#000000" loext:opacity="100%" fo:font-family="Calibri" style:font-family-generic="swiss" style:font-pitch="variable" fo:font-size="12pt" fo:letter-spacing="0.0008in" style:text-underline-style="solid" style:text-underline-width="auto" style:text-underline-color="font-color" fo:font-weight="bold" style:font-size-asian="12pt" style:font-weight-asian="bold"/>
    </style:style>
    <style:style style:name="T24" style:family="text">
      <style:text-properties fo:color="#000000" loext:opacity="100%" fo:font-family="Calibri" style:font-family-generic="swiss" style:font-pitch="variable" fo:font-size="12pt" fo:letter-spacing="-0.0016in" style:text-underline-style="solid" style:text-underline-width="auto" style:text-underline-color="font-color" fo:font-weight="bold" style:font-size-asian="12pt" style:font-weight-asian="bold"/>
    </style:style>
    <style:style style:name="T25" style:family="text">
      <style:text-properties fo:color="#000000" loext:opacity="100%" fo:font-family="Calibri" style:font-family-generic="swiss" style:font-pitch="variable" fo:font-size="12pt" fo:letter-spacing="normal" style:font-size-asian="12pt"/>
    </style:style>
    <style:style style:name="T26" style:family="text">
      <style:text-properties fo:color="#000000" loext:opacity="100%" fo:font-family="Calibri" style:font-family-generic="swiss" style:font-pitch="variable" fo:font-size="12pt" fo:letter-spacing="normal" style:font-size-asian="12pt" style:font-family-complex="Calibri" style:font-family-generic-complex="system" style:font-pitch-complex="variable"/>
    </style:style>
    <style:style style:name="T27" style:family="text">
      <style:text-properties fo:color="#000000" loext:opacity="100%" fo:font-family="Calibri" style:font-family-generic="swiss" style:font-pitch="variable" fo:font-size="12pt" fo:letter-spacing="0.0346in" style:font-size-asian="12pt"/>
    </style:style>
    <style:style style:name="T28" style:family="text">
      <style:text-properties fo:color="#000000" loext:opacity="100%" fo:font-family="Calibri" style:font-family-generic="swiss" style:font-pitch="variable" fo:font-size="12pt" fo:letter-spacing="0.0339in" style:font-size-asian="12pt"/>
    </style:style>
    <style:style style:name="T29" style:family="text">
      <style:text-properties fo:color="#000000" loext:opacity="100%" fo:font-family="Calibri" style:font-family-generic="swiss" style:font-pitch="variable" fo:font-size="12pt" fo:letter-spacing="0.0335in" style:font-size-asian="12pt"/>
    </style:style>
    <style:style style:name="T30" style:family="text">
      <style:text-properties fo:color="#000000" loext:opacity="100%" fo:font-family="Calibri" style:font-family-generic="swiss" style:font-pitch="variable" fo:font-size="12pt" fo:letter-spacing="0.0008in" style:font-size-asian="12pt"/>
    </style:style>
    <style:style style:name="T31" style:family="text">
      <style:text-properties fo:color="#000000" loext:opacity="100%" fo:font-family="Calibri" style:font-family-generic="swiss" style:font-pitch="variable" fo:font-size="12pt" fo:letter-spacing="0.0362in" style:font-size-asian="12pt"/>
    </style:style>
    <style:style style:name="T32" style:family="text">
      <style:text-properties fo:color="#000000" loext:opacity="100%" fo:font-family="Calibri" style:font-family-generic="swiss" style:font-pitch="variable" fo:font-size="12pt" fo:letter-spacing="normal" fo:font-weight="bold" style:font-size-asian="12pt" style:font-weight-asian="bold"/>
    </style:style>
    <style:style style:name="T33" style:family="text">
      <style:text-properties fo:color="#000000" loext:opacity="100%" fo:font-family="Calibri" style:font-family-generic="swiss" style:font-pitch="variable" fo:font-size="12pt" fo:letter-spacing="0.0339in" fo:font-weight="bold" style:font-size-asian="12pt" style:font-weight-asian="bold"/>
    </style:style>
    <style:style style:name="T34" style:family="text">
      <style:text-properties fo:color="#000000" loext:opacity="100%" fo:font-family="Calibri" style:font-family-generic="swiss" style:font-pitch="variable" fo:font-size="12pt" fo:letter-spacing="0.0346in" fo:font-weight="bold" style:font-size-asian="12pt" style:font-weight-asian="bold"/>
    </style:style>
    <style:style style:name="T35" style:family="text">
      <style:text-properties fo:color="#000000" loext:opacity="100%" fo:font-family="Calibri" style:font-family-generic="swiss" style:font-pitch="variable" fo:font-size="12pt" fo:letter-spacing="0.0327in" fo:font-weight="bold" style:font-size-asian="12pt" style:font-weight-asian="bold"/>
    </style:style>
    <style:style style:name="T36" style:family="text">
      <style:text-properties fo:color="#000000" loext:opacity="100%" fo:font-family="Calibri" style:font-family-generic="swiss" style:font-pitch="variable" fo:font-size="12pt" fo:letter-spacing="-0.0043in" style:font-size-asian="12pt"/>
    </style:style>
    <style:style style:name="T37" style:family="text">
      <style:text-properties fo:color="#000000" loext:opacity="100%" fo:font-family="Calibri" style:font-family-generic="swiss" style:font-pitch="variable" fo:font-size="12pt" fo:letter-spacing="-0.0055in" style:font-size-asian="12pt"/>
    </style:style>
    <style:style style:name="T38" style:family="text">
      <style:text-properties fo:color="#000000" loext:opacity="100%" fo:font-family="Calibri" style:font-family-generic="swiss" style:font-pitch="variable" fo:font-size="12pt" fo:letter-spacing="-0.0063in" style:font-size-asian="12pt"/>
    </style:style>
    <style:style style:name="T39" style:family="text">
      <style:text-properties fo:color="#000000" loext:opacity="100%" fo:font-family="Calibri" style:font-family-generic="swiss" style:font-pitch="variable" fo:font-size="12pt" fo:letter-spacing="-0.0035in" style:font-size-asian="12pt"/>
    </style:style>
    <style:style style:name="T40" style:family="text">
      <style:text-properties fo:color="#000000" loext:opacity="100%" fo:font-family="Calibri" style:font-family-generic="swiss" style:font-pitch="variable" fo:font-size="12pt" fo:letter-spacing="-0.0047in" style:font-size-asian="12pt"/>
    </style:style>
    <style:style style:name="T41" style:family="text">
      <style:text-properties fo:color="#000000" loext:opacity="100%" fo:font-family="Calibri" style:font-family-generic="swiss" style:font-pitch="variable" fo:font-size="12pt" fo:letter-spacing="0.0138in" style:font-size-asian="12pt"/>
    </style:style>
    <style:style style:name="T42" style:family="text">
      <style:text-properties fo:color="#000000" loext:opacity="100%" fo:font-family="Calibri" style:font-family-generic="swiss" style:font-pitch="variable" fo:font-size="12pt" fo:letter-spacing="0.0161in" style:font-size-asian="12pt"/>
    </style:style>
    <style:style style:name="T43" style:family="text">
      <style:text-properties fo:color="#000000" loext:opacity="100%" fo:font-family="Calibri" style:font-family-generic="swiss" style:font-pitch="variable" fo:font-size="12pt" fo:letter-spacing="0.0146in" style:font-size-asian="12pt"/>
    </style:style>
    <style:style style:name="T44" style:family="text">
      <style:text-properties fo:color="#000000" loext:opacity="100%" fo:font-family="Calibri" style:font-family-generic="swiss" style:font-pitch="variable" fo:font-size="12pt" fo:letter-spacing="0.0154in" style:font-size-asian="12pt"/>
    </style:style>
    <style:style style:name="T45" style:family="text">
      <style:text-properties fo:color="#000000" loext:opacity="100%" fo:font-family="Calibri" style:font-family-generic="swiss" style:font-pitch="variable" fo:font-size="12pt" fo:letter-spacing="0.0193in" style:font-size-asian="12pt"/>
    </style:style>
    <style:style style:name="T46" style:family="text">
      <style:text-properties fo:color="#000000" loext:opacity="100%" fo:font-family="Calibri" style:font-family-generic="swiss" style:font-pitch="variable" fo:font-size="12pt" fo:letter-spacing="-0.0016in" style:font-size-asian="12pt"/>
    </style:style>
    <style:style style:name="T47" style:family="text">
      <style:text-properties fo:color="#000000" loext:opacity="100%" fo:font-family="Calibri" style:font-family-generic="swiss" style:font-pitch="variable" fo:font-size="12pt" fo:letter-spacing="0.0173in" style:font-size-asian="12pt"/>
    </style:style>
    <style:style style:name="T48" style:family="text">
      <style:text-properties fo:color="#000000" loext:opacity="100%" fo:font-family="Calibri" style:font-family-generic="swiss" style:font-pitch="variable" fo:font-size="12pt" fo:letter-spacing="-0.0008in" style:font-size-asian="12pt"/>
    </style:style>
    <style:style style:name="T49" style:family="text">
      <style:text-properties fo:color="#000000" loext:opacity="100%" fo:font-family="Calibri" style:font-family-generic="swiss" style:font-pitch="variable" fo:font-size="12pt" fo:letter-spacing="0.0016in" style:font-size-asian="12pt"/>
    </style:style>
    <style:style style:name="T50" style:family="text">
      <style:text-properties fo:color="#000000" loext:opacity="100%" fo:font-family="Calibri" style:font-family-generic="swiss" style:font-pitch="variable" fo:font-size="12pt" fo:letter-spacing="normal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51" style:family="text">
      <style:text-properties fo:color="#000000" loext:opacity="100%" fo:font-family="Calibri" style:font-family-generic="swiss" style:font-pitch="variable" fo:font-size="12pt" fo:letter-spacing="-0.002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52" style:family="text">
      <style:text-properties fo:color="#000000" loext:opacity="100%" fo:font-family="Calibri" style:font-family-generic="swiss" style:font-pitch="variable" fo:font-size="12pt" fo:letter-spacing="0.0008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53" style:family="text">
      <style:text-properties fo:color="#000000" loext:opacity="100%" fo:font-family="Calibri" style:font-family-generic="swiss" style:font-pitch="variable" fo:font-size="12pt" fo:letter-spacing="0.002in" style:font-size-asian="12pt"/>
    </style:style>
    <style:style style:name="T54" style:family="text">
      <style:text-properties fo:color="#000000" loext:opacity="100%" fo:font-family="Calibri" style:font-family-generic="swiss" style:font-pitch="variable" fo:font-size="12pt" fo:letter-spacing="-0.0008in" style:font-size-asian="12pt" style:font-family-complex="Calibri" style:font-family-generic-complex="system" style:font-pitch-complex="variable"/>
    </style:style>
    <style:style style:name="T55" style:family="text">
      <style:text-properties fo:color="#000000" loext:opacity="100%" fo:font-family="Calibri" style:font-family-generic="swiss" style:font-pitch="variable" fo:font-size="12pt" fo:letter-spacing="normal" style:text-underline-style="solid" style:text-underline-width="auto" style:text-underline-color="font-color" fo:font-weight="bold" style:font-size-asian="12pt" style:font-weight-asian="bold" style:font-family-complex="Calibri" style:font-family-generic-complex="system" style:font-pitch-complex="variable"/>
    </style:style>
    <style:style style:name="T56" style:family="text">
      <style:text-properties fo:color="#000000" loext:opacity="100%" fo:font-family="Calibri" style:font-family-generic="swiss" style:font-pitch="variable" fo:font-size="12pt" fo:letter-spacing="0.0016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57" style:family="text">
      <style:text-properties fo:color="#000000" loext:opacity="100%" fo:font-family="Calibri" style:font-family-generic="swiss" style:font-pitch="variable" fo:font-size="12pt" fo:letter-spacing="-0.0016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58" style:family="text">
      <style:text-properties fo:color="#000000" loext:opacity="100%" fo:font-family="Calibri" style:font-family-generic="swiss" style:font-pitch="variable" fo:font-size="12pt" fo:letter-spacing="-0.0008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59" style:family="text">
      <style:text-properties fo:color="#000000" loext:opacity="100%" fo:font-family="Calibri" style:font-family-generic="swiss" style:font-pitch="variable" fo:font-size="12pt" fo:letter-spacing="0.022in" style:font-size-asian="12pt"/>
    </style:style>
    <style:style style:name="T60" style:family="text">
      <style:text-properties fo:color="#000000" loext:opacity="100%" fo:font-family="Calibri" style:font-family-generic="swiss" style:font-pitch="variable" fo:font-size="12pt" fo:letter-spacing="0.0217in" style:font-size-asian="12pt"/>
    </style:style>
    <style:style style:name="T61" style:family="text">
      <style:text-properties fo:color="#000000" loext:opacity="100%" fo:font-family="Calibri" style:font-family-generic="swiss" style:font-pitch="variable" fo:font-size="12pt" fo:letter-spacing="0.0209in" style:font-size-asian="12pt"/>
    </style:style>
    <style:style style:name="T62" style:family="text">
      <style:text-properties fo:color="#000000" loext:opacity="100%" fo:font-family="Calibri" style:font-family-generic="swiss" style:font-pitch="variable" fo:font-size="12pt" fo:letter-spacing="0.0244in" style:font-size-asian="12pt"/>
    </style:style>
    <style:style style:name="T63" style:family="text">
      <style:text-properties fo:color="#000000" loext:opacity="100%" fo:font-family="Calibri" style:font-family-generic="swiss" style:font-pitch="variable" fo:font-size="12pt" fo:letter-spacing="0.0236in" style:font-size-asian="12pt"/>
    </style:style>
    <style:style style:name="T64" style:family="text">
      <style:text-properties fo:color="#000000" loext:opacity="100%" fo:font-family="Calibri" style:font-family-generic="swiss" style:font-pitch="variable" fo:font-size="12pt" fo:letter-spacing="0.0201in" style:font-size-asian="12pt"/>
    </style:style>
    <style:style style:name="T65" style:family="text">
      <style:text-properties fo:color="#000000" loext:opacity="100%" fo:font-family="Calibri" style:font-family-generic="swiss" style:font-pitch="variable" fo:font-size="12pt" fo:letter-spacing="-0.0091in" style:font-size-asian="12pt"/>
    </style:style>
    <style:style style:name="T66" style:family="text">
      <style:text-properties fo:color="#000000" loext:opacity="100%" fo:font-family="Calibri" style:font-family-generic="swiss" style:font-pitch="variable" fo:font-size="12pt" fo:letter-spacing="-0.0098in" style:font-size-asian="12pt"/>
    </style:style>
    <style:style style:name="T67" style:family="text">
      <style:text-properties fo:color="#000000" loext:opacity="100%" fo:font-family="Calibri" style:font-family-generic="swiss" style:font-pitch="variable" fo:font-size="12pt" fo:letter-spacing="-0.0071in" style:font-size-asian="12pt"/>
    </style:style>
    <style:style style:name="T68" style:family="text">
      <style:text-properties fo:color="#000000" loext:opacity="100%" fo:font-family="Calibri" style:font-family-generic="swiss" style:font-pitch="variable" fo:font-size="12pt" fo:letter-spacing="-0.0075in" style:font-size-asian="12pt"/>
    </style:style>
    <style:style style:name="T69" style:family="text">
      <style:text-properties fo:color="#000000" loext:opacity="100%" fo:font-family="Calibri" style:font-family-generic="swiss" style:font-pitch="variable" fo:font-size="12pt" fo:letter-spacing="-0.0083in" style:font-size-asian="12pt"/>
    </style:style>
    <style:style style:name="T70" style:family="text">
      <style:text-properties fo:color="#000000" loext:opacity="100%" fo:font-family="Calibri" style:font-family-generic="swiss" style:font-pitch="variable" fo:font-size="12pt" fo:letter-spacing="0.0516in" style:font-size-asian="12pt"/>
    </style:style>
    <style:style style:name="T71" style:family="text">
      <style:text-properties fo:color="#000000" loext:opacity="100%" fo:font-family="Calibri" style:font-family-generic="swiss" style:font-pitch="variable" fo:font-size="12pt" fo:letter-spacing="0.0484in" style:font-size-asian="12pt"/>
    </style:style>
    <style:style style:name="T72" style:family="text">
      <style:text-properties fo:color="#000000" loext:opacity="100%" fo:font-family="Calibri" style:font-family-generic="swiss" style:font-pitch="variable" fo:font-size="12pt" fo:letter-spacing="0.05in" style:font-size-asian="12pt"/>
    </style:style>
    <style:style style:name="T73" style:family="text">
      <style:text-properties fo:color="#000000" loext:opacity="100%" fo:font-family="Calibri" style:font-family-generic="swiss" style:font-pitch="variable" fo:font-size="12pt" fo:letter-spacing="0.0492in" style:font-size-asian="12pt"/>
    </style:style>
    <style:style style:name="T74" style:family="text">
      <style:text-properties fo:color="#000000" loext:opacity="100%" fo:font-family="Calibri" style:font-family-generic="swiss" style:font-pitch="variable" fo:font-size="12pt" fo:letter-spacing="0.0508in" style:font-size-asian="12pt"/>
    </style:style>
    <style:style style:name="T75" style:family="text">
      <style:text-properties fo:color="#000000" loext:opacity="100%" fo:font-family="Calibri" style:font-family-generic="swiss" style:font-pitch="variable" fo:font-size="12pt" fo:letter-spacing="0.052in" style:font-size-asian="12pt"/>
    </style:style>
    <style:style style:name="T76" style:family="text">
      <style:text-properties fo:color="#000000" loext:opacity="100%" fo:font-family="Calibri" style:font-family-generic="swiss" style:font-pitch="variable" fo:font-size="12pt" fo:letter-spacing="0.0126in" style:font-size-asian="12pt"/>
    </style:style>
    <style:style style:name="T77" style:family="text">
      <style:text-properties fo:color="#000000" loext:opacity="100%" fo:font-family="Calibri" style:font-family-generic="swiss" style:font-pitch="variable" fo:font-size="12pt" fo:letter-spacing="0.0118in" style:font-size-asian="12pt"/>
    </style:style>
    <style:style style:name="T78" style:family="text">
      <style:text-properties fo:color="#000000" loext:opacity="100%" fo:font-family="Calibri" style:font-family-generic="swiss" style:font-pitch="variable" fo:font-size="12pt" fo:letter-spacing="0.0189in" style:font-size-asian="12pt"/>
    </style:style>
    <style:style style:name="T79" style:family="text">
      <style:text-properties fo:color="#000000" loext:opacity="100%" fo:font-family="Calibri" style:font-family-generic="swiss" style:font-pitch="variable" fo:font-size="12pt" fo:letter-spacing="-0.002in" fo:font-weight="bold" style:font-size-asian="12pt" style:font-weight-asian="bold"/>
    </style:style>
    <style:style style:name="T80" style:family="text">
      <style:text-properties fo:color="#000000" loext:opacity="100%" fo:font-family="Calibri" style:font-family-generic="swiss" style:font-pitch="variable" fo:font-size="12pt" fo:letter-spacing="0.0165in" fo:font-weight="bold" style:font-size-asian="12pt" style:font-weight-asian="bold"/>
    </style:style>
    <style:style style:name="T81" style:family="text">
      <style:text-properties fo:color="#000000" loext:opacity="100%" fo:font-family="Calibri" style:font-family-generic="swiss" style:font-pitch="variable" fo:font-size="12pt" fo:letter-spacing="normal" fo:font-weight="bold" style:font-size-asian="12pt" style:font-weight-asian="bold" style:font-family-complex="Calibri" style:font-family-generic-complex="system" style:font-pitch-complex="variable"/>
    </style:style>
    <style:style style:name="T82" style:family="text">
      <style:text-properties fo:color="#000000" loext:opacity="100%" fo:font-family="Calibri" style:font-family-generic="swiss" style:font-pitch="variable" fo:font-size="12pt" fo:letter-spacing="-0.002in" style:font-size-asian="12pt"/>
    </style:style>
    <style:style style:name="T83" style:family="text">
      <style:text-properties fo:color="#000000" loext:opacity="100%" fo:font-family="Calibri" style:font-family-generic="swiss" style:font-pitch="variable" fo:font-size="12pt" fo:letter-spacing="0.0028in" style:font-size-asian="12pt"/>
    </style:style>
    <style:style style:name="T84" style:family="text">
      <style:text-properties fo:color="#000000" loext:opacity="100%" fo:font-family="Calibri" style:font-family-generic="swiss" style:font-pitch="variable" fo:font-size="12pt" fo:letter-spacing="-0.011in" style:font-size-asian="12pt"/>
    </style:style>
    <style:style style:name="T85" style:family="text">
      <style:text-properties fo:color="#000000" loext:opacity="100%" fo:font-family="Calibri" style:font-family-generic="swiss" style:font-pitch="variable" fo:font-size="12pt" fo:letter-spacing="0.0043in" style:font-size-asian="12pt"/>
    </style:style>
    <style:style style:name="T86" style:family="text">
      <style:text-properties fo:color="#000000" loext:opacity="100%" fo:font-family="Calibri" style:font-family-generic="swiss" style:font-pitch="variable" fo:font-size="12pt" fo:letter-spacing="0.0047in" style:font-size-asian="12pt"/>
    </style:style>
    <style:style style:name="T87" style:family="text">
      <style:text-properties fo:color="#000000" loext:opacity="100%" fo:font-family="Calibri" style:font-family-generic="swiss" style:font-pitch="variable" fo:font-size="12pt" fo:letter-spacing="0.0035in" style:font-size-asian="12pt"/>
    </style:style>
    <style:style style:name="T88" style:family="text">
      <style:text-properties fo:color="#000000" loext:opacity="100%" fo:font-family="Calibri" style:font-family-generic="swiss" style:font-pitch="variable" fo:font-size="8pt" fo:letter-spacing="-0.0071in" fo:font-style="italic" style:font-size-asian="8pt" style:font-style-asian="italic"/>
    </style:style>
    <style:style style:name="T89" style:family="text">
      <style:text-properties fo:color="#000000" loext:opacity="100%" fo:font-family="Calibri" style:font-family-generic="swiss" style:font-pitch="variable" fo:font-size="8pt" fo:letter-spacing="-0.0063in" fo:font-style="italic" style:font-size-asian="8pt" style:font-style-asian="italic"/>
    </style:style>
    <style:style style:name="T90" style:family="text">
      <style:text-properties fo:color="#000000" loext:opacity="100%" fo:font-family="Calibri" style:font-family-generic="swiss" style:font-pitch="variable" fo:font-size="8pt" fo:letter-spacing="-0.0047in" fo:font-style="italic" style:font-size-asian="8pt" style:font-style-asian="italic"/>
    </style:style>
    <style:style style:name="T91" style:family="text">
      <style:text-properties fo:color="#000000" loext:opacity="100%" fo:font-family="Calibri" style:font-family-generic="swiss" style:font-pitch="variable" fo:font-size="8pt" fo:letter-spacing="-0.0043in" fo:font-style="italic" style:font-size-asian="8pt" style:font-style-asian="italic"/>
    </style:style>
    <style:style style:name="T92" style:family="text">
      <style:text-properties fo:color="#000000" loext:opacity="100%" fo:font-family="Calibri" style:font-family-generic="swiss" style:font-pitch="variable" fo:font-size="8pt" fo:letter-spacing="-0.0055in" fo:font-style="italic" style:font-size-asian="8pt" style:font-style-asian="italic"/>
    </style:style>
    <style:style style:name="T93" style:family="text">
      <style:text-properties fo:color="#000000" loext:opacity="100%" fo:font-family="Calibri" style:font-family-generic="swiss" style:font-pitch="variable" fo:font-size="8pt" fo:letter-spacing="-0.0075in" fo:font-style="italic" style:font-size-asian="8pt" style:font-style-asian="italic"/>
    </style:style>
    <style:style style:name="T94" style:family="text">
      <style:text-properties fo:color="#000000" loext:opacity="100%" fo:font-family="Calibri" style:font-family-generic="swiss" style:font-pitch="variable" fo:font-size="8pt" fo:letter-spacing="0.0043in" fo:font-style="italic" style:font-size-asian="8pt" style:font-style-asian="italic"/>
    </style:style>
    <style:style style:name="T95" style:family="text">
      <style:text-properties fo:color="#000000" loext:opacity="100%" fo:font-family="Calibri" style:font-family-generic="swiss" style:font-pitch="variable" fo:font-size="8pt" fo:letter-spacing="0.0047in" fo:font-style="italic" style:font-size-asian="8pt" style:font-style-asian="italic"/>
    </style:style>
    <style:style style:name="T96" style:family="text">
      <style:text-properties fo:color="#000000" loext:opacity="100%" fo:font-family="Calibri" style:font-family-generic="swiss" style:font-pitch="variable" fo:font-size="8pt" fo:letter-spacing="0.0016in" fo:font-style="italic" style:font-size-asian="8pt" style:font-style-asian="italic"/>
    </style:style>
    <style:style style:name="T97" style:family="text">
      <style:text-properties fo:color="#000000" loext:opacity="100%" fo:font-family="Calibri" style:font-family-generic="swiss" style:font-pitch="variable" fo:font-size="8pt" fo:letter-spacing="0.0035in" fo:font-style="italic" style:font-size-asian="8pt" style:font-style-asian="italic"/>
    </style:style>
    <style:style style:name="T98" style:family="text">
      <style:text-properties fo:color="#000000" loext:opacity="100%" fo:font-family="Calibri" style:font-family-generic="swiss" style:font-pitch="variable" fo:font-size="8pt" fo:letter-spacing="-0.0008in" fo:font-style="italic" style:font-size-asian="8pt" style:font-style-asian="italic" style:font-family-complex="Calibri" style:font-family-generic-complex="system" style:font-pitch-complex="variable"/>
    </style:style>
    <style:style style:name="T99" style:family="text">
      <style:text-properties fo:color="#000000" loext:opacity="100%" fo:font-family="Calibri" style:font-family-generic="swiss" style:font-pitch="variable" fo:font-size="8pt" fo:letter-spacing="0.0028in" fo:font-style="italic" style:font-size-asian="8pt" style:font-style-asian="italic"/>
    </style:style>
    <style:style style:name="T100" style:family="text">
      <style:text-properties fo:color="#000000" loext:opacity="100%" fo:font-family="Calibri" style:font-family-generic="swiss" style:font-pitch="variable" fo:font-size="8pt" fo:letter-spacing="0.0083in" fo:font-style="italic" style:font-size-asian="8pt" style:font-style-asian="italic"/>
    </style:style>
    <style:style style:name="T101" style:family="text">
      <style:text-properties fo:color="#000000" loext:opacity="100%" fo:font-family="Calibri" style:font-family-generic="swiss" style:font-pitch="variable" fo:font-size="8pt" fo:letter-spacing="0.0098in" fo:font-style="italic" style:font-size-asian="8pt" style:font-style-asian="italic"/>
    </style:style>
    <style:style style:name="T102" style:family="text">
      <style:text-properties fo:color="#000000" loext:opacity="100%" fo:font-family="Calibri" style:font-family-generic="swiss" style:font-pitch="variable" fo:font-size="8pt" fo:letter-spacing="normal" style:font-size-asian="8pt"/>
    </style:style>
    <style:style style:name="T103" style:family="text">
      <style:text-properties fo:color="#000000" loext:opacity="100%" fo:font-family="Calibri" style:font-family-generic="swiss" style:font-pitch="variable" fo:font-size="8pt" fo:letter-spacing="0.0016in" style:font-size-asian="8pt"/>
    </style:style>
    <style:style style:name="T104" style:family="text">
      <style:text-properties fo:color="#000000" loext:opacity="100%" fo:font-family="Calibri" style:font-family-generic="swiss" style:font-pitch="variable" fo:font-size="8pt" fo:letter-spacing="-0.0008in" style:font-size-asian="8pt"/>
    </style:style>
    <style:style style:name="T105" style:family="text">
      <style:text-properties fo:color="#000000" loext:opacity="100%" fo:font-family="Calibri" style:font-family-generic="swiss" style:font-pitch="variable" fo:font-size="8pt" fo:letter-spacing="normal" style:font-size-asian="8pt" style:font-family-complex="Calibri" style:font-family-generic-complex="system" style:font-pitch-complex="variable"/>
    </style:style>
    <style:style style:name="T106" style:family="text">
      <style:text-properties fo:color="#000000" loext:opacity="100%" fo:font-family="Calibri" style:font-family-generic="swiss" style:font-pitch="variable" fo:font-size="8pt" fo:letter-spacing="0.0008in" style:font-size-asian="8pt"/>
    </style:style>
    <style:style style:name="T107" style:family="text">
      <style:text-properties fo:color="#000000" loext:opacity="100%" fo:font-family="Calibri" style:font-family-generic="swiss" style:font-pitch="variable" fo:font-size="8pt" fo:letter-spacing="0.002in" style:font-size-asian="8pt"/>
    </style:style>
    <style:style style:name="T108" style:family="text">
      <style:text-properties fo:color="#000000" loext:opacity="100%" fo:font-family="Calibri" style:font-family-generic="swiss" style:font-pitch="variable" fo:font-size="12pt" fo:letter-spacing="0.072in" style:font-size-asian="12pt"/>
    </style:style>
    <style:style style:name="T109" style:family="text">
      <style:text-properties fo:color="#000000" loext:opacity="100%" fo:font-family="Calibri" style:font-family-generic="swiss" style:font-pitch="variable" fo:font-size="12pt" fo:letter-spacing="0.0701in" style:font-size-asian="12pt"/>
    </style:style>
    <style:style style:name="T110" style:family="text">
      <style:text-properties fo:color="#000000" loext:opacity="100%" fo:font-family="Calibri" style:font-family-generic="swiss" style:font-pitch="variable" fo:font-size="12pt" fo:letter-spacing="0.0717in" style:font-size-asian="12pt"/>
    </style:style>
    <style:style style:name="T111" style:family="text">
      <style:text-properties fo:color="#000000" loext:opacity="100%" fo:font-family="Calibri" style:font-family-generic="swiss" style:font-pitch="variable" fo:font-size="12pt" fo:letter-spacing="0.0736in" style:font-size-asian="12pt"/>
    </style:style>
    <style:style style:name="T112" style:family="text">
      <style:text-properties fo:color="#000000" loext:opacity="100%" fo:font-family="Calibri" style:font-family-generic="swiss" style:font-pitch="variable" fo:font-size="12pt" fo:letter-spacing="0.0728in" style:font-size-asian="12pt"/>
    </style:style>
    <style:style style:name="T113" style:family="text">
      <style:text-properties fo:color="#000000" loext:opacity="100%" fo:font-family="Calibri" style:font-family-generic="swiss" style:font-pitch="variable" fo:font-size="12pt" fo:letter-spacing="0.0075in" style:font-size-asian="12pt"/>
    </style:style>
    <style:style style:name="T114" style:family="text">
      <style:text-properties fo:color="#000000" loext:opacity="100%" fo:font-family="Calibri" style:font-family-generic="swiss" style:font-pitch="variable" fo:font-size="12pt" fo:letter-spacing="0.0055in" style:font-size-asian="12pt"/>
    </style:style>
    <style:style style:name="T115" style:family="text">
      <style:text-properties fo:color="#000000" loext:opacity="100%" fo:font-family="Calibri" style:font-family-generic="swiss" style:font-pitch="variable" fo:font-size="12pt" fo:letter-spacing="normal" fo:font-style="italic" fo:font-weight="bold" style:font-size-asian="12pt" style:font-style-asian="italic" style:font-weight-asian="bold"/>
    </style:style>
    <style:style style:name="T116" style:family="text">
      <style:text-properties fo:color="#000000" loext:opacity="100%" fo:font-family="Calibri" style:font-family-generic="swiss" style:font-pitch="variable" fo:font-size="12pt" fo:letter-spacing="0.0252in" style:font-size-asian="12pt"/>
    </style:style>
    <style:style style:name="T117" style:family="text">
      <style:text-properties fo:color="#000000" loext:opacity="100%" fo:font-family="Calibri" style:font-family-generic="swiss" style:font-pitch="variable" fo:font-size="12pt" fo:letter-spacing="0.0228in" style:font-size-asian="12pt"/>
    </style:style>
    <style:style style:name="T118" style:family="text">
      <style:text-properties fo:color="#000000" loext:opacity="100%" fo:font-family="Calibri" style:font-family-generic="swiss" style:font-pitch="variable" fo:font-size="12pt" fo:letter-spacing="0.0091in" style:font-size-asian="12pt"/>
    </style:style>
    <style:style style:name="T119" style:family="text">
      <style:text-properties fo:color="#000000" loext:opacity="100%" fo:font-family="Calibri" style:font-family-generic="swiss" style:font-pitch="variable" fo:font-size="12pt" fo:letter-spacing="0.0083in" style:font-size-asian="12pt"/>
    </style:style>
    <style:style style:name="T120" style:family="text">
      <style:text-properties fo:color="#000000" loext:opacity="100%" fo:font-family="Calibri" style:font-family-generic="swiss" style:font-pitch="variable" fo:font-size="12pt" fo:letter-spacing="0.0098in" style:font-size-asian="12pt"/>
    </style:style>
    <style:style style:name="T121" style:family="text">
      <style:text-properties fo:color="#000000" loext:opacity="100%" fo:font-family="Calibri" style:font-family-generic="swiss" style:font-pitch="variable" fo:font-size="12pt" fo:letter-spacing="0.011in" style:font-size-asian="12pt"/>
    </style:style>
    <style:style style:name="T122" style:family="text">
      <style:text-properties fo:color="#000000" loext:opacity="100%" fo:font-family="Calibri" style:font-family-generic="swiss" style:font-pitch="variable" fo:font-size="12pt" fo:letter-spacing="0.0472in" style:font-size-asian="12pt"/>
    </style:style>
    <style:style style:name="T123" style:family="text">
      <style:text-properties fo:color="#000000" loext:opacity="100%" fo:font-family="Calibri" style:font-family-generic="swiss" style:font-pitch="variable" fo:font-size="12pt" fo:letter-spacing="0.0063in" style:font-size-asian="12pt"/>
    </style:style>
    <style:style style:name="T124" style:family="text">
      <style:text-properties fo:color="#000000" loext:opacity="100%" fo:font-family="Calibri" style:font-family-generic="swiss" style:font-pitch="variable" fo:font-size="12pt" fo:letter-spacing="normal" fo:font-style="italic" style:text-underline-style="solid" style:text-underline-width="auto" style:text-underline-color="font-color" fo:font-weight="bold" style:font-size-asian="12pt" style:font-style-asian="italic" style:font-weight-asian="bold" style:font-family-complex="Calibri" style:font-family-generic-complex="system" style:font-pitch-complex="variable"/>
    </style:style>
    <style:style style:name="T125" style:family="text">
      <style:text-properties fo:color="#000000" loext:opacity="100%" fo:font-family="Calibri" style:font-family-generic="swiss" style:font-pitch="variable" fo:font-size="12pt" fo:letter-spacing="0.0028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126" style:family="text">
      <style:text-properties fo:color="#000000" loext:opacity="100%" fo:font-family="Calibri" style:font-family-generic="swiss" style:font-pitch="variable" fo:font-size="12pt" fo:letter-spacing="-0.0102in" style:font-size-asian="12pt"/>
    </style:style>
    <style:style style:name="T127" style:family="text">
      <style:text-properties fo:color="#000000" loext:opacity="100%" fo:font-family="Calibri" style:font-family-generic="swiss" style:font-pitch="variable" fo:font-size="12pt" fo:letter-spacing="normal" fo:font-style="italic" style:font-size-asian="12pt" style:font-style-asian="italic"/>
    </style:style>
    <style:style style:name="T128" style:family="text">
      <style:text-properties fo:color="#000000" loext:opacity="100%" fo:font-family="Calibri" style:font-family-generic="swiss" style:font-pitch="variable" fo:font-size="12pt" fo:letter-spacing="0.0016in" fo:font-style="italic" style:font-size-asian="12pt" style:font-style-asian="italic"/>
    </style:style>
    <style:style style:name="T129" style:family="text">
      <style:text-properties fo:color="#000000" loext:opacity="100%" fo:font-family="Calibri" style:font-family-generic="swiss" style:font-pitch="variable" fo:font-size="12pt" fo:letter-spacing="0.002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130" style:family="text">
      <style:text-properties fo:color="#000000" loext:opacity="100%" fo:font-family="Calibri" style:font-family-generic="swiss" style:font-pitch="variable" fo:font-size="12pt" fo:letter-spacing="0.0307in" style:font-size-asian="12pt"/>
    </style:style>
    <style:style style:name="T131" style:family="text">
      <style:text-properties fo:color="#000000" loext:opacity="100%" fo:font-family="Calibri" style:font-family-generic="swiss" style:font-pitch="variable" fo:font-size="12pt" fo:letter-spacing="0.028in" style:font-size-asian="12pt"/>
    </style:style>
    <style:style style:name="T132" style:family="text">
      <style:text-properties fo:color="#000000" loext:opacity="100%" fo:font-family="Calibri" style:font-family-generic="swiss" style:font-pitch="variable" fo:font-size="12pt" fo:letter-spacing="0.0283in" style:font-size-asian="12pt"/>
    </style:style>
    <style:style style:name="T133" style:family="text">
      <style:text-properties fo:color="#000000" loext:opacity="100%" fo:font-family="Calibri" style:font-family-generic="swiss" style:font-pitch="variable" fo:font-size="12pt" fo:letter-spacing="0.0311in" style:font-size-asian="12pt"/>
    </style:style>
    <style:style style:name="T134" style:family="text">
      <style:text-properties fo:color="#000000" loext:opacity="100%" fo:font-family="Calibri" style:font-family-generic="swiss" style:font-pitch="variable" fo:font-size="12pt" fo:letter-spacing="0.0291in" style:font-size-asian="12pt"/>
    </style:style>
    <style:style style:name="T135" style:family="text">
      <style:text-properties fo:color="#000000" loext:opacity="100%" fo:font-family="Calibri" style:font-family-generic="swiss" style:font-pitch="variable" fo:font-size="12pt" fo:letter-spacing="0.0299in" style:font-size-asian="12pt"/>
    </style:style>
    <style:style style:name="T136" style:family="text">
      <style:text-properties fo:color="#000000" loext:opacity="100%" fo:font-family="Calibri" style:font-family-generic="swiss" style:font-pitch="variable" fo:font-size="12pt" fo:letter-spacing="0.0425in" style:font-size-asian="12pt"/>
    </style:style>
    <style:style style:name="T137" style:family="text">
      <style:text-properties fo:color="#000000" loext:opacity="100%" fo:font-family="Calibri" style:font-family-generic="swiss" style:font-pitch="variable" fo:font-size="12pt" fo:letter-spacing="0.0402in" style:font-size-asian="12pt"/>
    </style:style>
    <style:style style:name="T138" style:family="text">
      <style:text-properties fo:color="#000000" loext:opacity="100%" fo:font-family="Calibri" style:font-family-generic="swiss" style:font-pitch="variable" fo:font-size="12pt" fo:letter-spacing="0.0445in" style:font-size-asian="12pt"/>
    </style:style>
    <style:style style:name="T139" style:family="text">
      <style:text-properties fo:color="#000000" loext:opacity="100%" fo:font-family="Calibri" style:font-family-generic="swiss" style:font-pitch="variable" fo:font-size="12pt" fo:letter-spacing="0.0429in" style:font-size-asian="12pt"/>
    </style:style>
    <style:style style:name="T140" style:family="text">
      <style:text-properties fo:color="#000000" loext:opacity="100%" fo:font-family="Calibri" style:font-family-generic="swiss" style:font-pitch="variable" fo:font-size="12pt" fo:letter-spacing="0.0409in" style:font-size-asian="12pt"/>
    </style:style>
    <style:style style:name="T141" style:family="text">
      <style:text-properties fo:color="#000000" loext:opacity="100%" fo:font-family="Calibri" style:font-family-generic="swiss" style:font-pitch="variable" fo:font-size="12pt" fo:letter-spacing="0.0272in" style:font-size-asian="12pt"/>
    </style:style>
    <style:style style:name="T142" style:family="text">
      <style:text-properties fo:color="#000000" loext:opacity="100%" fo:font-family="Calibri" style:font-family-generic="swiss" style:font-pitch="variable" fo:font-size="12pt" fo:letter-spacing="0.0256in" style:font-size-asian="12pt"/>
    </style:style>
    <style:style style:name="T143" style:family="text">
      <style:text-properties fo:color="#000000" loext:opacity="100%" fo:font-family="Calibri" style:font-family-generic="swiss" style:font-pitch="variable" fo:font-size="12pt" fo:letter-spacing="0.0264in" style:font-size-asian="12pt"/>
    </style:style>
    <style:style style:name="T144" style:family="text">
      <style:text-properties fo:color="#000000" loext:opacity="100%" fo:font-family="Calibri" style:font-family-generic="swiss" style:font-pitch="variable" fo:font-size="12pt" fo:letter-spacing="0.0354in" style:font-size-asian="12pt"/>
    </style:style>
    <style:style style:name="T145" style:family="text">
      <style:text-properties fo:color="#000000" loext:opacity="100%" fo:font-family="Calibri" style:font-family-generic="swiss" style:font-pitch="variable" fo:font-size="12pt" fo:letter-spacing="0.0102in" style:font-size-asian="12pt"/>
    </style:style>
    <style:style style:name="T146" style:family="text">
      <style:text-properties fo:color="#000000" loext:opacity="100%" fo:font-family="Calibri" style:font-family-generic="swiss" style:font-pitch="variable" fo:font-size="12pt" fo:letter-spacing="0.0134in" style:font-size-asian="12pt"/>
    </style:style>
    <style:style style:name="T147" style:family="text">
      <style:text-properties fo:color="#000000" loext:opacity="100%" fo:font-family="Calibri" style:font-family-generic="swiss" style:font-pitch="variable" fo:font-size="12pt" fo:letter-spacing="0.0165in" style:font-size-asian="12pt"/>
    </style:style>
    <style:style style:name="T148" style:family="text">
      <style:text-properties fo:color="#000000" loext:opacity="100%" fo:font-family="Calibri" style:font-family-generic="swiss" style:font-pitch="variable" fo:font-size="12pt" fo:letter-spacing="0.0181in" style:font-size-asian="12pt"/>
    </style:style>
    <style:style style:name="T149" style:family="text">
      <style:text-properties fo:color="#000000" loext:opacity="100%" fo:font-family="Calibri" style:font-family-generic="swiss" style:font-pitch="variable" fo:font-size="8pt" fo:letter-spacing="0.0189in" style:font-size-asian="8pt"/>
    </style:style>
    <style:style style:name="T150" style:family="text">
      <style:text-properties fo:color="#000000" loext:opacity="100%" fo:font-family="Calibri" style:font-family-generic="swiss" style:font-pitch="variable" fo:font-size="8pt" fo:letter-spacing="0.0181in" style:font-size-asian="8pt"/>
    </style:style>
    <style:style style:name="T151" style:family="text">
      <style:text-properties fo:color="#000000" loext:opacity="100%" fo:font-family="Calibri" style:font-family-generic="swiss" style:font-pitch="variable" fo:font-size="8pt" fo:letter-spacing="0.0193in" style:font-size-asian="8pt"/>
    </style:style>
    <style:style style:name="T152" style:family="text">
      <style:text-properties fo:color="#000000" loext:opacity="100%" fo:font-family="Calibri" style:font-family-generic="swiss" style:font-pitch="variable" fo:font-size="8pt" fo:letter-spacing="0.0165in" style:font-size-asian="8pt"/>
    </style:style>
    <style:style style:name="T153" style:family="text">
      <style:text-properties fo:color="#000000" loext:opacity="100%" fo:font-family="Calibri" style:font-family-generic="swiss" style:font-pitch="variable" fo:font-size="8pt" fo:letter-spacing="0.0173in" style:font-size-asian="8pt"/>
    </style:style>
    <style:style style:name="T154" style:family="text">
      <style:text-properties fo:color="#000000" loext:opacity="100%" fo:font-family="Calibri" style:font-family-generic="swiss" style:font-pitch="variable" fo:font-size="8pt" fo:letter-spacing="0.0201in" style:font-size-asian="8pt"/>
    </style:style>
    <style:style style:name="T155" style:family="text">
      <style:text-properties fo:color="#000000" loext:opacity="100%" fo:font-family="Calibri" style:font-family-generic="swiss" style:font-pitch="variable" fo:font-size="12pt" fo:letter-spacing="0.0071in" style:font-size-asian="12pt"/>
    </style:style>
    <style:style style:name="T156" style:family="text">
      <style:text-properties fo:color="#000000" loext:opacity="100%" fo:font-family="Calibri" style:font-family-generic="swiss" style:font-pitch="variable" fo:font-size="12pt" fo:letter-spacing="0.0008in" style:font-size-asian="12pt" style:font-family-complex="Calibri" style:font-family-generic-complex="system" style:font-pitch-complex="variable"/>
    </style:style>
    <style:style style:name="T157" style:family="text">
      <style:text-properties fo:color="#000000" loext:opacity="100%" fo:font-family="Calibri" style:font-family-generic="swiss" style:font-pitch="variable" fo:font-size="12pt" fo:letter-spacing="-0.0028in" style:font-size-asian="12pt"/>
    </style:style>
    <style:style style:name="T158" style:family="text">
      <style:text-properties fo:color="#000000" loext:opacity="100%" fo:font-family="Calibri" style:font-family-generic="swiss" style:font-pitch="variable" fo:font-size="12pt" fo:letter-spacing="0.0374in" style:font-size-asian="12pt"/>
    </style:style>
    <style:style style:name="T159" style:family="text">
      <style:text-properties fo:color="#000000" loext:opacity="100%" fo:font-family="Calibri" style:font-family-generic="swiss" style:font-pitch="variable" fo:font-size="12pt" fo:letter-spacing="0.0366in" style:font-size-asian="12pt"/>
    </style:style>
    <style:style style:name="T160" style:family="text">
      <style:text-properties fo:color="#000000" loext:opacity="100%" fo:font-family="Calibri" style:font-family-generic="swiss" style:font-pitch="variable" fo:font-size="12pt" fo:letter-spacing="-0.0016in" fo:font-style="italic" fo:font-weight="bold" style:font-size-asian="12pt" style:font-style-asian="italic" style:font-weight-asian="bold"/>
    </style:style>
    <style:style style:name="T161" style:family="text">
      <style:text-properties fo:color="#000000" loext:opacity="100%" fo:font-family="Calibri" style:font-family-generic="swiss" style:font-pitch="variable" fo:font-size="12pt" fo:letter-spacing="0.039in" style:font-size-asian="12pt"/>
    </style:style>
    <style:style style:name="T162" style:family="text">
      <style:text-properties fo:color="#000000" loext:opacity="100%" fo:font-family="Calibri" style:font-family-generic="swiss" style:font-pitch="variable" fo:font-size="12pt" fo:letter-spacing="0.0543in" style:font-size-asian="12pt"/>
    </style:style>
    <style:style style:name="T163" style:family="text">
      <style:text-properties fo:color="#000000" loext:opacity="100%" fo:font-family="Calibri" style:font-family-generic="swiss" style:font-pitch="variable" fo:font-size="12pt" fo:letter-spacing="0.0547in" style:font-size-asian="12pt"/>
    </style:style>
    <style:style style:name="T164" style:family="text">
      <style:text-properties fo:color="#000000" loext:opacity="100%" fo:font-family="Calibri" style:font-family-generic="swiss" style:font-pitch="variable" fo:font-size="12pt" fo:letter-spacing="0.0563in" style:font-size-asian="12pt"/>
    </style:style>
    <style:style style:name="T165" style:family="text">
      <style:text-properties fo:color="#000000" loext:opacity="100%" fo:font-family="Calibri" style:font-family-generic="swiss" style:font-pitch="variable" fo:font-size="12pt" fo:letter-spacing="0.0535in" style:font-size-asian="12pt"/>
    </style:style>
    <style:style style:name="T166" style:family="text">
      <style:text-properties fo:color="#000000" loext:opacity="100%" fo:font-family="Calibri" style:font-family-generic="swiss" style:font-pitch="variable" fo:font-size="12pt" fo:letter-spacing="0.0398in" style:font-size-asian="12pt"/>
    </style:style>
    <style:style style:name="T167" style:family="text">
      <style:text-properties fo:color="#000000" loext:opacity="100%" fo:font-family="Calibri" style:font-family-generic="swiss" style:font-pitch="variable" fo:font-size="12pt" fo:letter-spacing="0.0382in" style:font-size-asian="12pt"/>
    </style:style>
    <style:style style:name="T168" style:family="text">
      <style:text-properties fo:color="#000000" loext:opacity="100%" fo:font-family="Calibri" style:font-family-generic="swiss" style:font-pitch="variable" fo:font-size="12pt" fo:letter-spacing="0.0626in" style:font-size-asian="12pt"/>
    </style:style>
    <style:style style:name="T169" style:family="text">
      <style:text-properties fo:color="#000000" loext:opacity="100%" fo:font-family="Calibri" style:font-family-generic="swiss" style:font-pitch="variable" fo:font-size="12pt" fo:letter-spacing="0.0638in" style:font-size-asian="12pt"/>
    </style:style>
    <style:style style:name="T170" style:family="text">
      <style:text-properties fo:color="#000000" loext:opacity="100%" fo:font-family="Calibri" style:font-family-generic="swiss" style:font-pitch="variable" fo:font-size="12pt" fo:letter-spacing="0.0634in" style:font-size-asian="12pt"/>
    </style:style>
    <style:style style:name="T171" style:family="text">
      <style:text-properties fo:color="#000000" loext:opacity="100%" fo:font-family="Calibri" style:font-family-generic="swiss" style:font-pitch="variable" fo:font-size="12pt" fo:letter-spacing="0.0646in" style:font-size-asian="12pt"/>
    </style:style>
    <style:style style:name="T172" style:family="text">
      <style:text-properties fo:color="#000000" loext:opacity="100%" fo:font-family="Calibri" style:font-family-generic="swiss" style:font-pitch="variable" fo:font-size="12pt" fo:letter-spacing="0.0618in" style:font-size-asian="12pt"/>
    </style:style>
    <style:style style:name="T173" style:family="text">
      <style:text-properties fo:color="#000000" loext:opacity="100%" fo:font-family="Calibri" style:font-family-generic="swiss" style:font-pitch="variable" fo:font-size="12pt" fo:letter-spacing="0.0571in" style:font-size-asian="12pt"/>
    </style:style>
    <style:style style:name="T174" style:family="text">
      <style:text-properties fo:color="#000000" loext:opacity="100%" fo:font-family="Calibri" style:font-family-generic="swiss" style:font-pitch="variable" fo:font-size="12pt" fo:letter-spacing="0.0327in" style:font-size-asian="12pt"/>
    </style:style>
    <style:style style:name="T175" style:family="text">
      <style:text-properties fo:color="#000000" loext:opacity="100%" fo:font-family="Calibri" style:font-family-generic="swiss" style:font-pitch="variable" fo:font-size="12pt" fo:letter-spacing="0.0319in" style:font-size-asian="12pt"/>
    </style:style>
    <style:style style:name="T176" style:family="text">
      <style:text-properties fo:color="#000000" loext:opacity="100%" fo:font-family="Calibri" style:font-family-generic="swiss" style:font-pitch="variable" fo:font-size="12pt" fo:letter-spacing="0.0744in" style:font-size-asian="12pt"/>
    </style:style>
    <style:style style:name="T177" style:family="text">
      <style:text-properties fo:color="#000000" loext:opacity="100%" fo:font-family="Calibri" style:font-family-generic="swiss" style:font-pitch="variable" fo:font-size="12pt" fo:letter-spacing="0.0575in" style:font-size-asian="12pt"/>
    </style:style>
    <style:style style:name="T178" style:family="text">
      <style:text-properties fo:color="#000000" loext:opacity="100%" fo:font-family="Calibri" style:font-family-generic="swiss" style:font-pitch="variable" fo:font-size="12pt" fo:letter-spacing="0.0591in" style:font-size-asian="12pt"/>
    </style:style>
    <style:style style:name="T179" style:family="text">
      <style:text-properties fo:color="#000000" loext:opacity="100%" fo:font-family="Calibri" style:font-family-generic="swiss" style:font-pitch="variable" fo:font-size="12pt" fo:letter-spacing="0.0602in" style:font-size-asian="12pt"/>
    </style:style>
    <style:style style:name="T180" style:family="text">
      <style:text-properties fo:color="#000000" loext:opacity="100%" fo:font-family="Calibri" style:font-family-generic="swiss" style:font-pitch="variable" fo:font-size="12pt" fo:letter-spacing="0.0583in" style:font-size-asian="12pt"/>
    </style:style>
    <style:style style:name="T181" style:family="text">
      <style:text-properties fo:color="#000000" loext:opacity="100%" fo:font-family="Calibri" style:font-family-generic="swiss" style:font-pitch="variable" fo:font-size="12pt" fo:letter-spacing="0.0709in" style:font-size-asian="12pt"/>
    </style:style>
    <style:style style:name="T182" style:family="text">
      <style:text-properties fo:color="#000000" loext:opacity="100%" fo:font-family="Calibri" style:font-family-generic="swiss" style:font-pitch="variable" fo:font-size="12pt" fo:letter-spacing="0.0799in" style:font-size-asian="12pt"/>
    </style:style>
    <style:style style:name="T183" style:family="text">
      <style:text-properties fo:color="#000000" loext:opacity="100%" fo:font-family="Calibri" style:font-family-generic="swiss" style:font-pitch="variable" fo:font-size="12pt" fo:letter-spacing="0.0839in" style:font-size-asian="12pt"/>
    </style:style>
    <style:style style:name="T184" style:family="text">
      <style:text-properties fo:color="#000000" loext:opacity="100%" fo:font-family="Calibri" style:font-family-generic="swiss" style:font-pitch="variable" fo:font-size="12pt" fo:letter-spacing="0.0827in" style:font-size-asian="12pt"/>
    </style:style>
    <style:style style:name="T185" style:family="text">
      <style:text-properties fo:color="#000000" loext:opacity="100%" fo:font-family="Calibri" style:font-family-generic="swiss" style:font-pitch="variable" fo:font-size="12pt" fo:letter-spacing="0.0835in" style:font-size-asian="12pt"/>
    </style:style>
    <style:style style:name="T186" style:family="text">
      <style:text-properties fo:color="#000000" loext:opacity="100%" fo:font-family="Calibri" style:font-family-generic="swiss" style:font-pitch="variable" fo:font-size="12pt" fo:letter-spacing="0.0846in" style:font-size-asian="12pt"/>
    </style:style>
    <style:style style:name="T187" style:family="text">
      <style:text-properties fo:color="#000000" loext:opacity="100%" fo:font-family="Calibri" style:font-family-generic="swiss" style:font-pitch="variable" fo:font-size="12pt" fo:letter-spacing="0.0437in" style:font-size-asian="12pt"/>
    </style:style>
    <style:style style:name="T188" style:family="text">
      <style:text-properties fo:color="#000000" loext:opacity="100%" fo:font-family="Calibri" style:font-family-generic="swiss" style:font-pitch="variable" fo:font-size="12pt" fo:letter-spacing="0.0417in" style:font-size-asian="12pt"/>
    </style:style>
    <style:style style:name="T189" style:family="text">
      <style:text-properties fo:color="#000000" loext:opacity="100%" fo:font-family="Calibri" style:font-family-generic="swiss" style:font-pitch="variable" fo:font-size="12pt" fo:letter-spacing="0.1201in" style:font-size-asian="12pt"/>
    </style:style>
    <style:style style:name="T190" style:family="text">
      <style:text-properties fo:color="#000000" loext:opacity="100%" fo:font-family="Calibri" style:font-family-generic="swiss" style:font-pitch="variable" fo:font-size="12pt" fo:letter-spacing="0.0752in" style:font-size-asian="12pt"/>
    </style:style>
    <style:style style:name="T191" style:family="text">
      <style:text-properties fo:color="#000000" loext:opacity="100%" fo:font-family="Calibri" style:font-family-generic="swiss" style:font-pitch="variable" fo:font-size="12pt" fo:letter-spacing="-0.0028in" fo:font-style="italic" style:text-underline-style="solid" style:text-underline-width="auto" style:text-underline-color="font-color" fo:font-weight="bold" style:font-size-asian="12pt" style:font-style-asian="italic" style:font-weight-asian="bold"/>
    </style:style>
    <style:style style:name="T192" style:family="text">
      <style:text-properties fo:color="#000000" loext:opacity="100%" fo:font-family="Calibri" style:font-family-generic="swiss" style:font-pitch="variable" fo:font-size="12pt" fo:letter-spacing="0.048in" style:font-size-asian="12pt"/>
    </style:style>
    <style:style style:name="T193" style:family="text">
      <style:text-properties fo:color="#000000" loext:opacity="100%" fo:font-family="Calibri" style:font-family-generic="swiss" style:font-pitch="variable" fo:font-size="12pt" fo:letter-spacing="0.0457in" style:font-size-asian="12pt"/>
    </style:style>
    <style:style style:name="T194" style:family="text">
      <style:text-properties fo:color="#000000" loext:opacity="100%" fo:font-family="Calibri" style:font-family-generic="swiss" style:font-pitch="variable" fo:font-size="12pt" fo:letter-spacing="0.0465in" style:font-size-asian="12pt"/>
    </style:style>
    <style:style style:name="T195" style:family="text">
      <style:text-properties fo:color="#000000" loext:opacity="100%" fo:font-family="Calibri" style:font-family-generic="swiss" style:font-pitch="variable" fo:font-size="12pt" fo:letter-spacing="0.0528in" style:font-size-asian="12pt"/>
    </style:style>
    <style:style style:name="fr1" style:family="graphic" style:parent-style-name="Frame">
      <style:graphic-properties fo:margin-left="0in" fo:margin-right="0in" fo:margin-top="0in" fo:margin-bottom="0in" style:wrap="none" style:vertical-pos="from-top" style:vertical-rel="page-content" style:horizontal-pos="from-left" style:horizontal-rel="paragraph" fo:background-color="#ffffff" style:background-transparency="100%" draw:fill="solid" draw:fill-color="#ffffff" draw:opacity="0%" fo:padding="0in" fo:border="none"/>
    </style:style>
    <style:style style:name="gr1" style:family="graphic">
      <style:graphic-properties draw:stroke="solid" svg:stroke-width="0in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/></text:span><text:span text:style-name="T1"/></text:p>
      <text:p text:style-name="P2" loext:marker-style-name="T1"><draw:frame draw:style-name="fr1" draw:name="Frame19" text:anchor-type="paragraph" svg:x="1.1819in" svg:y="9.9272in" svg:width="6.072in" draw:z-index="28"><draw:text-box fo:min-height="0in"><text:p text:style-name="P3" loext:marker-style-name="T2"><text:span text:style-name="T3">turística</text:span><text:span text:style-name="T4"> </text:span><text:span text:style-name="T2">alojativa</text:span><text:span text:style-name="T5"> </text:span><text:span text:style-name="T2">en</text:span><text:span text:style-name="T6"> </text:span><text:span text:style-name="T2">cada</text:span><text:span text:style-name="T6"> </text:span><text:span text:style-name="T2">uno</text:span><text:span text:style-name="T6"> </text:span><text:span text:style-name="T7">de</text:span><text:span text:style-name="T8"> </text:span><text:span text:style-name="T2">los</text:span><text:span text:style-name="T9"> </text:span><text:span text:style-name="T2">establecimientos,</text:span><text:span text:style-name="T10"> </text:span><text:span text:style-name="T2">conjunto</text:span><text:span text:style-name="T5"> </text:span><text:span text:style-name="T2">unitario</text:span><text:span text:style-name="T5"> </text:span><text:span text:style-name="T7">de</text:span><text:span text:style-name="T5"> </text:span><text:span text:style-name="T2">construcciones,</text:span><text:span text:style-name="T10"> </text:span><text:span text:style-name="T2">edificios</text:span><text:span text:style-name="T10"> </text:span><text:span text:style-name="T2">o</text:span><text:span text:style-name="T5"> </text:span><text:span text:style-name="T2">parte</text:span><text:span text:style-name="T8"> </text:span><text:span text:style-name="T3">homogénea</text:span><text:span text:style-name="T11"> </text:span><text:span text:style-name="T7">de</text:span><text:span text:style-name="T5"> </text:span><text:span text:style-name="T7">los</text:span></text:p><text:p text:style-name="P4" loext:marker-style-name="T2"><text:span text:style-name="T2">mismos,</text:span><text:span text:style-name="T12"> </text:span><text:span text:style-name="T2">cuyas</text:span><text:span text:style-name="T12"> </text:span><text:span text:style-name="T7">unidades</text:span><text:span text:style-name="T12"> </text:span><text:span text:style-name="T2">alojativas</text:span><text:span text:style-name="T12"> </text:span><text:span text:style-name="T3">habrán</text:span><text:span text:style-name="T13"> </text:span><text:span text:style-name="T7">de</text:span><text:span text:style-name="T12"> </text:span><text:span text:style-name="T2">estar</text:span><text:span text:style-name="T12"> </text:span><text:span text:style-name="T2">destinadas</text:span><text:span text:style-name="T13"> </text:span><text:span text:style-name="T2">en</text:span><text:span text:style-name="T14"> </text:span><text:span text:style-name="T2">su</text:span><text:span text:style-name="T14"> </text:span><text:span text:style-name="T2">totalidad</text:span><text:span text:style-name="T15"> </text:span><text:span text:style-name="T2">a</text:span><text:span text:style-name="T13"> </text:span><text:span text:style-name="T7">la</text:span><text:span text:style-name="T13"> </text:span><text:span text:style-name="T2">actividad</text:span><text:span text:style-name="T13"> </text:span><text:span text:style-name="T3">turística</text:span><text:span text:style-name="T13"> </text:span><text:span text:style-name="T2">a</text:span><text:span text:style-name="T15"> </text:span><text:span text:style-name="T7">la</text:span><text:span text:style-name="T13"> </text:span><text:span text:style-name="T7">que</text:span><text:span text:style-name="T16"> </text:span><text:span text:style-name="T7">quedan</text:span><text:span text:style-name="T13"> </text:span><text:span text:style-name="T17">vinculadas,</text:span></text:p><text:p text:style-name="P4" loext:marker-style-name="T2"><text:span text:style-name="T2">procediendo </text:span><text:span text:style-name="T17">la</text:span><text:span text:style-name="T18"> </text:span><text:span text:style-name="T2">constancia registral</text:span><text:span text:style-name="T7"> </text:span><text:span text:style-name="T17">de</text:span><text:span text:style-name="T7"> </text:span><text:span text:style-name="T2">esta </text:span><text:span text:style-name="T3">vinculación</text:span><text:span text:style-name="T2"> en</text:span><text:span text:style-name="T17"> </text:span><text:span text:style-name="T7">los</text:span><text:span text:style-name="T17"> </text:span><text:span text:style-name="T2">casos y </text:span><text:span text:style-name="T3">términos</text:span><text:span text:style-name="T2"> previstos en</text:span><text:span text:style-name="T7"> la</text:span><text:span text:style-name="T2"> </text:span><text:span text:style-name="T3">legislación</text:span><text:span text:style-name="T7"> </text:span><text:span text:style-name="T3">específica</text:span><text:span text:style-name="T19"> </text:span><text:span text:style-name="T2">sobre</text:span><text:span text:style-name="T17"> </text:span><text:span text:style-name="T7">la</text:span><text:span text:style-name="T2"> materia</text:span></text:p><text:p text:style-name="P5" loext:marker-style-name="T2"><text:span text:style-name="T2">.</text:span></text:p></draw:text-box></draw:frame><draw:frame draw:style-name="fr1" draw:name="Frame1" text:anchor-type="paragraph" svg:x="2.2984in" svg:y="0.9701in" svg:width="3.8354in" draw:z-index="10"><draw:text-box fo:min-height="0in"><text:p text:style-name="P6" loext:marker-style-name="T20"><text:span text:style-name="T20">ESTATUTOS DE</text:span><text:span text:style-name="T21"> LA</text:span><text:span text:style-name="T22"> </text:span><text:span text:style-name="T20">COMUNIDAD</text:span><text:span text:style-name="T23"> </text:span><text:span text:style-name="T20">DE</text:span><text:span text:style-name="T21"> </text:span><text:span text:style-name="T20">EXPLOTACION</text:span><text:span text:style-name="T23"> </text:span><text:span text:style-name="T20">DE</text:span></text:p><text:p text:style-name="P7" loext:marker-style-name="T20"><text:span text:style-name="T20">SANTA</text:span><text:span text:style-name="T21"> </text:span><text:span text:style-name="T20">MONICA</text:span><text:span text:style-name="T21"> </text:span><text:span text:style-name="T20">SUITES</text:span><text:span text:style-name="T24"> </text:span><text:span text:style-name="T20">HOTEL</text:span></text:p></draw:text-box></draw:frame><draw:frame draw:style-name="fr1" draw:name="Frame2" text:anchor-type="paragraph" svg:x="1.1819in" svg:y="1.9638in" svg:width="1.0874in" draw:z-index="11"><draw:text-box fo:min-height="0in"><text:p text:style-name="P6" loext:marker-style-name="T20"><text:span text:style-name="T20">ARTICULO</text:span><text:span text:style-name="T23"> </text:span><text:span text:style-name="T20">1.-</text:span></text:p></draw:text-box></draw:frame><draw:frame draw:style-name="fr1" draw:name="Frame3" text:anchor-type="paragraph" svg:x="1.1819in" svg:y="2.2937in" svg:width="6.0756in" draw:z-index="12"><draw:text-box fo:min-height="0in"><text:p text:style-name="P6" loext:marker-style-name="T25"><text:span text:style-name="T26">Podrán</text:span><text:span text:style-name="T27"> </text:span><text:span text:style-name="T25">integrar</text:span><text:span text:style-name="T28"> </text:span><text:span text:style-name="T25">la</text:span><text:span text:style-name="T28"> </text:span><text:span text:style-name="T25">Comunidad</text:span><text:span text:style-name="T29"> </text:span><text:span text:style-name="T30">de</text:span><text:span text:style-name="T29"> </text:span><text:span text:style-name="T26">Explotación</text:span><text:span text:style-name="T31"> </text:span><text:span text:style-name="T32">SANTA</text:span><text:span text:style-name="T33"> </text:span><text:span text:style-name="T32">MONICA</text:span><text:span text:style-name="T34"> </text:span><text:span text:style-name="T32">SUITES</text:span><text:span text:style-name="T35"> </text:span><text:span text:style-name="T32">HOTEL</text:span><text:span text:style-name="T34"> </text:span><text:span text:style-name="T30">toda</text:span></text:p><text:p text:style-name="P8" loext:marker-style-name="T25"><text:span text:style-name="T25">persona</text:span><text:span text:style-name="T36"> </text:span><text:span text:style-name="T26">física</text:span><text:span text:style-name="T37"> </text:span><text:span text:style-name="T25">o</text:span><text:span text:style-name="T36"> </text:span><text:span text:style-name="T26">jurídica</text:span><text:span text:style-name="T37"> </text:span><text:span text:style-name="T25">titular</text:span><text:span text:style-name="T37"> </text:span><text:span text:style-name="T30">de</text:span><text:span text:style-name="T38"> </text:span><text:span text:style-name="T25">una</text:span><text:span text:style-name="T36"> </text:span><text:span text:style-name="T25">o</text:span><text:span text:style-name="T37"> </text:span><text:span text:style-name="T25">varias</text:span><text:span text:style-name="T38"> </text:span><text:span text:style-name="T25">unidades</text:span><text:span text:style-name="T36"> </text:span><text:span text:style-name="T25">alojativas</text:span><text:span text:style-name="T39"> </text:span><text:span text:style-name="T25">en</text:span><text:span text:style-name="T40"> </text:span><text:span text:style-name="T25">el</text:span><text:span text:style-name="T36"> </text:span><text:span text:style-name="T25">Complejo</text:span><text:span text:style-name="T37"> </text:span><text:span text:style-name="T26">“Santa</text:span></text:p><text:p text:style-name="P9" loext:marker-style-name="T25"><text:span text:style-name="T26">Mónica</text:span><text:span text:style-name="T41"> </text:span><text:span text:style-name="T25">Suites</text:span><text:span text:style-name="T42"> </text:span><text:span text:style-name="T26">Hotel”</text:span><text:span text:style-name="T43"> </text:span><text:span text:style-name="T25">que</text:span><text:span text:style-name="T42"> </text:span><text:span text:style-name="T25">acepten</text:span><text:span text:style-name="T44"> </text:span><text:span text:style-name="T25">los</text:span><text:span text:style-name="T41"> </text:span><text:span text:style-name="T25">presentes</text:span><text:span text:style-name="T41"> </text:span><text:span text:style-name="T25">estatutos.</text:span><text:span text:style-name="T45"> </text:span><text:span text:style-name="T46">La</text:span><text:span text:style-name="T47"> </text:span><text:span text:style-name="T26">categoría</text:span><text:span text:style-name="T41"> </text:span><text:span text:style-name="T48">del</text:span><text:span text:style-name="T42"> </text:span><text:span text:style-name="T25">Inmueble</text:span></text:p><text:p text:style-name="P8" loext:marker-style-name="T25"><text:span text:style-name="T30">que</text:span><text:span text:style-name="T46"> </text:span><text:span text:style-name="T25">constituye</text:span><text:span text:style-name="T46"> </text:span><text:span text:style-name="T25">dicho</text:span><text:span text:style-name="T49"> </text:span><text:span text:style-name="T25">Complejo</text:span><text:span text:style-name="T48"> </text:span><text:span text:style-name="T25">es</text:span><text:span text:style-name="T30"> </text:span><text:span text:style-name="T25">la</text:span><text:span text:style-name="T46"> </text:span><text:span text:style-name="T30">de</text:span><text:span text:style-name="T46"> </text:span><text:span text:style-name="T26">Turística.</text:span></text:p></draw:text-box></draw:frame><draw:frame draw:style-name="fr1" draw:name="Frame4" text:anchor-type="paragraph" svg:x="1.1819in" svg:y="3.6689in" svg:width="2.3098in" draw:z-index="13"><draw:text-box fo:min-height="0in"><text:p text:style-name="P6" loext:marker-style-name="T50"><text:span text:style-name="T20">ARTICULO</text:span><text:span text:style-name="T23"> </text:span><text:span text:style-name="T20">2.-</text:span><text:span text:style-name="T21"> </text:span><text:span text:style-name="T50">Domicilio</text:span><text:span text:style-name="T51"> </text:span><text:span text:style-name="T52">Social-.</text:span></text:p></draw:text-box></draw:frame><draw:frame draw:style-name="fr1" draw:name="Frame5" text:anchor-type="paragraph" svg:x="1.1819in" svg:y="4.0008in" svg:width="5.9362in" draw:z-index="14"><draw:text-box fo:min-height="0in"><text:p text:style-name="P6" loext:marker-style-name="T25"><text:span text:style-name="T25">El</text:span><text:span text:style-name="T30"> </text:span><text:span text:style-name="T25">domicilio</text:span><text:span text:style-name="T30"> </text:span><text:span text:style-name="T25">social</text:span><text:span text:style-name="T48"> </text:span><text:span text:style-name="T30">de</text:span><text:span text:style-name="T46"> </text:span><text:span text:style-name="T25">la</text:span><text:span text:style-name="T30"> </text:span><text:span text:style-name="T25">Comunidad </text:span><text:span text:style-name="T30">de</text:span><text:span text:style-name="T46"> </text:span><text:span text:style-name="T26">Explotación</text:span><text:span text:style-name="T49"> </text:span><text:span text:style-name="T48">de</text:span><text:span text:style-name="T53"> </text:span><text:span text:style-name="T25">Santa</text:span><text:span text:style-name="T48"> </text:span><text:span text:style-name="T26">Mónica</text:span><text:span text:style-name="T30"> </text:span><text:span text:style-name="T25">Suites</text:span><text:span text:style-name="T48"> </text:span><text:span text:style-name="T25">Hotel</text:span><text:span text:style-name="T48"> </text:span><text:span text:style-name="T25">es</text:span><text:span text:style-name="T30"> </text:span><text:span text:style-name="T25">el</text:span></text:p><text:p text:style-name="P9" loext:marker-style-name="T25"><text:span text:style-name="T25">sito</text:span><text:span text:style-name="T30"> </text:span><text:span text:style-name="T46">en</text:span><text:span text:style-name="T53"> </text:span><text:span text:style-name="T25">el</text:span><text:span text:style-name="T48"> </text:span><text:span text:style-name="T25">Paseo</text:span><text:span text:style-name="T49"> </text:span><text:span text:style-name="T25">Costa</text:span><text:span text:style-name="T46"> </text:span><text:span text:style-name="T25">Canaria,</text:span><text:span text:style-name="T48"> </text:span><text:span text:style-name="T25">116,</text:span><text:span text:style-name="T48"> </text:span><text:span text:style-name="T25">Playa</text:span><text:span text:style-name="T46"> </text:span><text:span text:style-name="T25">del</text:span><text:span text:style-name="T30"> </text:span><text:span text:style-name="T54">Inglés,</text:span><text:span text:style-name="T49"> </text:span><text:span text:style-name="T25">San </text:span><text:span text:style-name="T26">Bartolomé</text:span><text:span text:style-name="T48"> </text:span><text:span text:style-name="T30">de</text:span><text:span text:style-name="T46"> </text:span><text:span text:style-name="T25">Tirajana.</text:span></text:p></draw:text-box></draw:frame><draw:frame draw:style-name="fr1" draw:name="Frame6" text:anchor-type="paragraph" svg:x="1.1819in" svg:y="4.9925in" svg:width="3.2634in" draw:z-index="15"><draw:text-box fo:min-height="0in"><text:p text:style-name="P6" loext:marker-style-name="T20"><text:span text:style-name="T55">ARTÍCULO</text:span><text:span text:style-name="T23"> </text:span><text:span text:style-name="T20">3.-</text:span><text:span text:style-name="T21"> </text:span><text:span text:style-name="T50">Objeto</text:span><text:span text:style-name="T56"> </text:span><text:span text:style-name="T50">y</text:span><text:span text:style-name="T57"> </text:span><text:span text:style-name="T50">Normativa</text:span><text:span text:style-name="T58"> </text:span><text:span text:style-name="T50">Aplicable</text:span><text:span text:style-name="T23">-.</text:span></text:p></draw:text-box></draw:frame><draw:frame draw:style-name="fr1" draw:name="Frame7" text:anchor-type="paragraph" svg:x="1.1819in" svg:y="5.3791in" svg:width="6.0752in" draw:z-index="16"><draw:text-box fo:min-height="0in"><text:p text:style-name="P6" loext:marker-style-name="T25"><text:span text:style-name="T30">De</text:span><text:span text:style-name="T59"> </text:span><text:span text:style-name="T25">conformidad</text:span><text:span text:style-name="T60"> </text:span><text:span text:style-name="T25">a</text:span><text:span text:style-name="T59"> </text:span><text:span text:style-name="T25">lo</text:span><text:span text:style-name="T61"> </text:span><text:span text:style-name="T25">establecido</text:span><text:span text:style-name="T61"> </text:span><text:span text:style-name="T46">en</text:span><text:span text:style-name="T62"> </text:span><text:span text:style-name="T25">la</text:span><text:span text:style-name="T63"> </text:span><text:span text:style-name="T25">Ley</text:span><text:span text:style-name="T64"> </text:span><text:span text:style-name="T25">7/1995,</text:span><text:span text:style-name="T61"> </text:span><text:span text:style-name="T30">de</text:span><text:span text:style-name="T64"> </text:span><text:span text:style-name="T25">6</text:span><text:span text:style-name="T61"> </text:span><text:span text:style-name="T30">de</text:span><text:span text:style-name="T64"> </text:span><text:span text:style-name="T25">abril,</text:span><text:span text:style-name="T61"> </text:span><text:span text:style-name="T30">de</text:span><text:span text:style-name="T64"> </text:span><text:span text:style-name="T26">Ordenación</text:span><text:span text:style-name="T60"> </text:span><text:span text:style-name="T25">del</text:span></text:p><text:p text:style-name="P9" loext:marker-style-name="T25"><text:span text:style-name="T25">Turismo</text:span><text:span text:style-name="T65"> </text:span><text:span text:style-name="T30">de</text:span><text:span text:style-name="T66"> </text:span><text:span text:style-name="T25">Canarias</text:span><text:span text:style-name="T66"> </text:span><text:span text:style-name="T26">(Título</text:span><text:span text:style-name="T67"> </text:span><text:span text:style-name="T25">II,</text:span><text:span text:style-name="T67"> </text:span><text:span text:style-name="T26">Capítulo</text:span><text:span text:style-name="T65"> </text:span><text:span text:style-name="T25">I,</text:span><text:span text:style-name="T68"> </text:span><text:span text:style-name="T26">“Derechos</text:span><text:span text:style-name="T68"> </text:span><text:span text:style-name="T25">y</text:span><text:span text:style-name="T69"> </text:span><text:span text:style-name="T25">Obligaciones</text:span><text:span text:style-name="T68"> </text:span><text:span text:style-name="T25">en</text:span><text:span text:style-name="T69"> </text:span><text:span text:style-name="T25">Materia</text:span><text:span text:style-name="T67"> </text:span><text:span text:style-name="T26">Turística”,</text:span></text:p><text:p text:style-name="P8" loext:marker-style-name="T25"><text:span text:style-name="T26">Sección</text:span><text:span text:style-name="T70"> </text:span><text:span text:style-name="T26">1ª</text:span><text:span text:style-name="T71"> </text:span><text:span text:style-name="T25">y</text:span><text:span text:style-name="T72"> </text:span><text:span text:style-name="T26">2ª,</text:span><text:span text:style-name="T73"> </text:span><text:span text:style-name="T26">“Deberes</text:span><text:span text:style-name="T74"> </text:span><text:span text:style-name="T46">en</text:span><text:span text:style-name="T75"> </text:span><text:span text:style-name="T26">General”</text:span><text:span text:style-name="T74"> </text:span><text:span text:style-name="T25">y</text:span><text:span text:style-name="T72"> </text:span><text:span text:style-name="T26">“Deberes</text:span><text:span text:style-name="T73"> </text:span><text:span text:style-name="T25">y</text:span><text:span text:style-name="T72"> </text:span><text:span text:style-name="T25">Derechos</text:span><text:span text:style-name="T73"> </text:span><text:span text:style-name="T48">de</text:span><text:span text:style-name="T72"> </text:span><text:span text:style-name="T25">las</text:span><text:span text:style-name="T74"> </text:span><text:span text:style-name="T25">Empresas</text:span></text:p><text:p text:style-name="P8" loext:marker-style-name="T32"><text:span text:style-name="T26">Turísticas”),</text:span><text:span text:style-name="T41"> </text:span><text:span text:style-name="T25">el</text:span><text:span text:style-name="T76"> </text:span><text:span text:style-name="T25">Complejo</text:span><text:span text:style-name="T76"> </text:span><text:span text:style-name="T30">Santa</text:span><text:span text:style-name="T77"> </text:span><text:span text:style-name="T26">Mónica</text:span><text:span text:style-name="T41"> </text:span><text:span text:style-name="T25">Suites</text:span><text:span text:style-name="T41"> </text:span><text:span text:style-name="T25">Hotel</text:span><text:span text:style-name="T76"> </text:span><text:span text:style-name="T30">tiene</text:span><text:span text:style-name="T77"> </text:span><text:span text:style-name="T25">como</text:span><text:span text:style-name="T76"> </text:span><text:span text:style-name="T25">objeto</text:span><text:span text:style-name="T78"> </text:span><text:span text:style-name="T79">LA</text:span><text:span text:style-name="T80"> </text:span><text:span text:style-name="T32">ACTIVIDAD</text:span></text:p><text:p text:style-name="P8" loext:marker-style-name="T32"><text:span text:style-name="T81">TURÍSTICA.</text:span></text:p></draw:text-box></draw:frame><draw:frame draw:style-name="fr1" draw:name="Frame8" text:anchor-type="paragraph" svg:x="1.1819in" svg:y="6.5874in" svg:width="6.0701in" draw:z-index="17"><draw:text-box fo:min-height="0in"><text:p text:style-name="P6" loext:marker-style-name="T25"><text:span text:style-name="T25">Dicha</text:span><text:span text:style-name="T46"> </text:span><text:span text:style-name="T25">actividad,</text:span><text:span text:style-name="T46"> </text:span><text:span text:style-name="T25">que</text:span><text:span text:style-name="T49"> </text:span><text:span text:style-name="T82">se</text:span><text:span text:style-name="T83"> </text:span><text:span text:style-name="T26">regirá</text:span><text:span text:style-name="T48"> </text:span><text:span text:style-name="T25">por</text:span><text:span text:style-name="T48"> </text:span><text:span text:style-name="T25">los</text:span><text:span text:style-name="T48"> </text:span><text:span text:style-name="T25">presentes</text:span><text:span text:style-name="T48"> </text:span><text:span text:style-name="T25">estatutos</text:span><text:span text:style-name="T48"> </text:span><text:span text:style-name="T25">y</text:span><text:span text:style-name="T46"> </text:span><text:span text:style-name="T25">por</text:span><text:span text:style-name="T48"> </text:span><text:span text:style-name="T25">la</text:span><text:span text:style-name="T46"> </text:span><text:span text:style-name="T25">Ley</text:span><text:span text:style-name="T46"> </text:span><text:span text:style-name="T25">7/1995,</text:span><text:span text:style-name="T48"> </text:span><text:span text:style-name="T25">se</text:span><text:span text:style-name="T48"> </text:span><text:span text:style-name="T26">llevará</text:span></text:p><text:p text:style-name="P8" loext:marker-style-name="T25"><text:span text:style-name="T25">a</text:span><text:span text:style-name="T65"> </text:span><text:span text:style-name="T25">cabo</text:span><text:span text:style-name="T65"> </text:span><text:span text:style-name="T25">con</text:span><text:span text:style-name="T68"> </text:span><text:span text:style-name="T26">adopción</text:span><text:span text:style-name="T69"> </text:span><text:span text:style-name="T30">de</text:span><text:span text:style-name="T84"> </text:span><text:span text:style-name="T46">la</text:span><text:span text:style-name="T68"> </text:span><text:span text:style-name="T25">forma</text:span><text:span text:style-name="T84"> </text:span><text:span text:style-name="T30">de</text:span><text:span text:style-name="T66"> </text:span><text:span text:style-name="T25">Comunidad</text:span><text:span text:style-name="T69"> </text:span><text:span text:style-name="T48">de</text:span><text:span text:style-name="T69"> </text:span><text:span text:style-name="T26">Explotación</text:span><text:span text:style-name="T65"> </text:span><text:span text:style-name="T25">a</text:span><text:span text:style-name="T65"> </text:span><text:span text:style-name="T25">los</text:span><text:span text:style-name="T65"> </text:span><text:span text:style-name="T48">efectos</text:span><text:span text:style-name="T65"> </text:span><text:span text:style-name="T30">de</text:span><text:span text:style-name="T66"> </text:span><text:span text:style-name="T26">“empresa</text:span></text:p><text:p text:style-name="P8" loext:marker-style-name="T25"><text:span text:style-name="T26">explotadora”,</text:span><text:span text:style-name="T48"> </text:span><text:span text:style-name="T25">conforme</text:span><text:span text:style-name="T82"> </text:span><text:span text:style-name="T25">al</text:span><text:span text:style-name="T30"> </text:span><text:span text:style-name="T25">*Art.</text:span><text:span text:style-name="T82"> </text:span><text:span text:style-name="T25">39.1*</text:span><text:span text:style-name="T30"> </text:span><text:span text:style-name="T48">de</text:span><text:span text:style-name="T53"> </text:span><text:span text:style-name="T26">ésta</text:span><text:span text:style-name="T48"> </text:span><text:span text:style-name="T26">última.</text:span></text:p></draw:text-box></draw:frame><draw:frame draw:style-name="fr1" draw:name="Frame9" text:anchor-type="paragraph" svg:x="1.1819in" svg:y="7.3575in" svg:width="6.0709in" draw:z-index="18"><draw:text-box fo:min-height="0in"><text:p text:style-name="P6" loext:marker-style-name="T25"><text:span text:style-name="T25">La</text:span><text:span text:style-name="T48"> </text:span><text:span text:style-name="T26">explotación</text:span><text:span text:style-name="T48"> </text:span><text:span text:style-name="T26">turística</text:span><text:span text:style-name="T48"> del</text:span><text:span text:style-name="T25"> establecimiento</text:span><text:span text:style-name="T48"> SANTA</text:span><text:span text:style-name="T25"> MONICA</text:span><text:span text:style-name="T46"> </text:span><text:span text:style-name="T25">SUITES</text:span><text:span text:style-name="T48"> </text:span><text:span text:style-name="T25">HOTEL</text:span><text:span text:style-name="T48"> </text:span><text:span text:style-name="T25">se</text:span><text:span text:style-name="T48"> </text:span><text:span text:style-name="T26">efectuará</text:span></text:p><text:p text:style-name="P6" loext:marker-style-name="T25"><text:span text:style-name="T25">bajo</text:span><text:span text:style-name="T85"> </text:span><text:span text:style-name="T25">el</text:span><text:span text:style-name="T85"> </text:span><text:span text:style-name="T25">principio</text:span><text:span text:style-name="T85"> </text:span><text:span text:style-name="T30">de</text:span><text:span text:style-name="T53"> </text:span><text:span text:style-name="T25">unidad</text:span><text:span text:style-name="T86"> </text:span><text:span text:style-name="T30">de</text:span><text:span text:style-name="T87"> </text:span><text:span text:style-name="T26">explotación,</text:span><text:span text:style-name="T85"> </text:span><text:span text:style-name="T48">por</text:span><text:span text:style-name="T86"> </text:span><text:span text:style-name="T26">disposición</text:span><text:span text:style-name="T86"> </text:span><text:span text:style-name="T48">del</text:span><text:span text:style-name="T86"> </text:span><text:span text:style-name="T25">*Art.</text:span><text:span text:style-name="T87"> </text:span><text:span text:style-name="T25">38.1</text:span><text:span text:style-name="T53"> </text:span><text:span text:style-name="T25">y</text:span><text:span text:style-name="T87"> </text:span><text:span text:style-name="T25">2*</text:span><text:span text:style-name="T85"> </text:span><text:span text:style-name="T30">de</text:span><text:span text:style-name="T87"> </text:span><text:span text:style-name="T25">la</text:span><text:span text:style-name="T85"> </text:span><text:span text:style-name="T25">Ley</text:span></text:p></draw:text-box></draw:frame><draw:frame draw:style-name="fr1" draw:name="Frame10" text:anchor-type="paragraph" svg:x="1.1819in" svg:y="7.7646in" svg:width="0.2516in" draw:z-index="19"><draw:text-box fo:min-height="0in"><text:p text:style-name="P6" loext:marker-style-name="T25"><text:span text:style-name="T25">7</text:span></text:p></draw:text-box></draw:frame><draw:frame draw:style-name="fr1" draw:name="Frame11" text:anchor-type="paragraph" svg:x="1.2665in" svg:y="7.7646in" svg:width="0.6126in" draw:z-index="20"><draw:text-box fo:min-height="0in"><text:p text:style-name="P6" loext:marker-style-name="T25"><text:span text:style-name="T25">/1995.</text:span></text:p></draw:text-box></draw:frame><draw:frame draw:style-name="fr1" draw:name="Frame12" text:anchor-type="paragraph" svg:x="1.1819in" svg:y="8.3953in" svg:width="0.222in" draw:z-index="21"><draw:text-box fo:min-height="0in"><text:p text:style-name="P3" loext:marker-style-name="T2"><text:span text:style-name="T2">*</text:span></text:p></draw:text-box></draw:frame><draw:frame draw:style-name="fr1" draw:name="Frame13" text:anchor-type="paragraph" svg:x="1.2366in" svg:y="8.3953in" svg:width="6.0138in" draw:z-index="22"><draw:text-box fo:min-height="0in"><text:p text:style-name="P3" loext:marker-style-name="T2"><text:span text:style-name="T3">Artículo</text:span><text:span text:style-name="T88"> </text:span><text:span text:style-name="T17">39.-</text:span><text:span text:style-name="T89"> </text:span><text:span text:style-name="T2">Empresas</text:span><text:span text:style-name="T88"> </text:span><text:span text:style-name="T2">explotadoras.</text:span><text:span text:style-name="T90"> </text:span><text:span text:style-name="T2">1.</text:span><text:span text:style-name="T88"> </text:span><text:span text:style-name="T2">Las</text:span><text:span text:style-name="T89"> </text:span><text:span text:style-name="T2">empresas</text:span><text:span text:style-name="T88"> </text:span><text:span text:style-name="T7">que</text:span><text:span text:style-name="T91"> </text:span><text:span text:style-name="T2">lleven</text:span><text:span text:style-name="T88"> </text:span><text:span text:style-name="T2">a</text:span><text:span text:style-name="T92"> </text:span><text:span text:style-name="T2">cabo</text:span><text:span text:style-name="T92"> </text:span><text:span text:style-name="T7">la</text:span><text:span text:style-name="T92"> </text:span><text:span text:style-name="T3">explotación</text:span><text:span text:style-name="T88"> </text:span><text:span text:style-name="T3">turística</text:span><text:span text:style-name="T92"> </text:span><text:span text:style-name="T2">referida</text:span><text:span text:style-name="T92"> </text:span><text:span text:style-name="T2">en</text:span><text:span text:style-name="T93"> </text:span><text:span text:style-name="T2">el</text:span><text:span text:style-name="T89"> </text:span><text:span text:style-name="T3">artículo</text:span><text:span text:style-name="T88"> </text:span><text:span text:style-name="T2">anterior</text:span><text:span text:style-name="T90"> </text:span><text:span text:style-name="T3">podrán</text:span></text:p></draw:text-box></draw:frame><draw:frame draw:style-name="fr1" draw:name="Frame14" text:anchor-type="paragraph" svg:x="1.1819in" svg:y="8.5299in" svg:width="6.0752in" draw:z-index="23"><draw:text-box fo:min-height="0in"><text:p text:style-name="P3" loext:marker-style-name="T2"><text:span text:style-name="T2">adoptar</text:span><text:span text:style-name="T14"> </text:span><text:span text:style-name="T2">cualquiera</text:span><text:span text:style-name="T94"> </text:span><text:span text:style-name="T7">de</text:span><text:span text:style-name="T14"> </text:span><text:span text:style-name="T7">las</text:span><text:span text:style-name="T14"> </text:span><text:span text:style-name="T2">formas</text:span><text:span text:style-name="T95"> </text:span><text:span text:style-name="T2">y</text:span><text:span text:style-name="T95"> </text:span><text:span text:style-name="T2">modalidades</text:span><text:span text:style-name="T95"> </text:span><text:span text:style-name="T2">propias</text:span><text:span text:style-name="T95"> </text:span><text:span text:style-name="T7">de</text:span><text:span text:style-name="T14"> </text:span><text:span text:style-name="T7">una</text:span><text:span text:style-name="T95"> </text:span><text:span text:style-name="T2">actividad</text:span><text:span text:style-name="T13"> </text:span><text:span text:style-name="T2">empresarial,</text:span><text:span text:style-name="T14"> </text:span><text:span text:style-name="T2">debiendo</text:span><text:span text:style-name="T95"> </text:span><text:span text:style-name="T2">ostentar</text:span><text:span text:style-name="T95"> </text:span><text:span text:style-name="T2">con</text:span><text:span text:style-name="T94"> </text:span><text:span text:style-name="T3">carácter</text:span><text:span text:style-name="T95"> </text:span><text:span text:style-name="T96">previo</text:span><text:span text:style-name="T97"> </text:span><text:span text:style-name="T2">a</text:span><text:span text:style-name="T94"> </text:span><text:span text:style-name="T2">su</text:span></text:p><text:p text:style-name="P10" loext:marker-style-name="T2"><text:span text:style-name="T2">ejercicio,</text:span><text:span text:style-name="T19"> </text:span><text:span text:style-name="T98">título</text:span><text:span text:style-name="T97"> </text:span><text:span text:style-name="T2">habilitante</text:span><text:span text:style-name="T19"> </text:span><text:span text:style-name="T2">expedido</text:span><text:span text:style-name="T99"> </text:span><text:span text:style-name="T2">por</text:span><text:span text:style-name="T96"> </text:span><text:span text:style-name="T7">los</text:span><text:span text:style-name="T19"> </text:span><text:span text:style-name="T2">propietarios,</text:span><text:span text:style-name="T19"> </text:span><text:span text:style-name="T2">salvo</text:span><text:span text:style-name="T96"> </text:span><text:span text:style-name="T2">en</text:span><text:span text:style-name="T17"> </text:span><text:span text:style-name="T2">el</text:span><text:span text:style-name="T17"> </text:span><text:span text:style-name="T2">supuesto</text:span><text:span text:style-name="T17"> </text:span><text:span text:style-name="T7">que</text:span><text:span text:style-name="T19"> </text:span><text:span text:style-name="T2">sean</text:span><text:span text:style-name="T99"> </text:span><text:span text:style-name="T3">éstos</text:span><text:span text:style-name="T96"> </text:span><text:span text:style-name="T2">quienes</text:span><text:span text:style-name="T96"> </text:span><text:span text:style-name="T2">lleven</text:span><text:span text:style-name="T96"> </text:span><text:span text:style-name="T2">a</text:span><text:span text:style-name="T99"> </text:span><text:span text:style-name="T2">cabo</text:span><text:span text:style-name="T17"> directamente</text:span><text:span text:style-name="T99"> </text:span><text:span text:style-name="T7">la</text:span></text:p><text:p text:style-name="P11" loext:marker-style-name="T2"><text:span text:style-name="T3">explotación,</text:span><text:span text:style-name="T12"> </text:span><text:span text:style-name="T2">mediante</text:span><text:span text:style-name="T12"> </text:span><text:span text:style-name="T2">cualquiera</text:span><text:span text:style-name="T15"> </text:span><text:span text:style-name="T7">de</text:span><text:span text:style-name="T16"> </text:span><text:span text:style-name="T7">los</text:span><text:span text:style-name="T12"> </text:span><text:span text:style-name="T2">medios</text:span><text:span text:style-name="T100"> </text:span><text:span text:style-name="T2">organizativos</text:span><text:span text:style-name="T12"> </text:span><text:span text:style-name="T2">antes</text:span><text:span text:style-name="T13"> </text:span><text:span text:style-name="T2">referidos,</text:span><text:span text:style-name="T12"> </text:span><text:span text:style-name="T2">entre</text:span><text:span text:style-name="T12"> </text:span><text:span text:style-name="T7">los</text:span><text:span text:style-name="T100"> </text:span><text:span text:style-name="T7">que</text:span><text:span text:style-name="T12"> </text:span><text:span text:style-name="T2">se</text:span><text:span text:style-name="T13"> </text:span><text:span text:style-name="T2">entiende</text:span><text:span text:style-name="T13"> </text:span><text:span text:style-name="T2">incluido</text:span><text:span text:style-name="T9"> </text:span><text:span text:style-name="T7">la</text:span><text:span text:style-name="T13"> </text:span><text:span text:style-name="T2">comunidad</text:span><text:span text:style-name="T14"> </text:span><text:span text:style-name="T7">de</text:span></text:p><text:p text:style-name="P11" loext:marker-style-name="T2"><text:span text:style-name="T2">propietarios.</text:span></text:p></draw:text-box></draw:frame><draw:frame draw:style-name="fr1" draw:name="Frame15" text:anchor-type="paragraph" svg:x="1.1819in" svg:y="9.3736in" svg:width="0.2228in" draw:z-index="24"><draw:text-box fo:min-height="0in"><text:p text:style-name="P3" loext:marker-style-name="T2"><text:span text:style-name="T2">*</text:span></text:p><text:p text:style-name="P11" loext:marker-style-name="T2"><text:span text:style-name="T2">1</text:span></text:p></draw:text-box></draw:frame><draw:frame draw:style-name="fr1" draw:name="Frame16" text:anchor-type="paragraph" svg:x="1.2366in" svg:y="9.3736in" svg:width="6.0134in" draw:z-index="25"><draw:text-box fo:min-height="0in"><text:p text:style-name="P3" loext:marker-style-name="T2"><text:span text:style-name="T3">Artículo</text:span><text:span text:style-name="T2"> 38. Principio </text:span><text:span text:style-name="T7">de</text:span><text:span text:style-name="T19"> </text:span><text:span text:style-name="T2">unidad </text:span><text:span text:style-name="T7">de</text:span><text:span text:style-name="T96"> </text:span><text:span text:style-name="T3">explotación.</text:span></text:p><text:p text:style-name="P11" loext:marker-style-name="T2"><text:span text:style-name="T2">.</text:span><text:span text:style-name="T100"> </text:span><text:span text:style-name="T2">La</text:span><text:span text:style-name="T12"> </text:span><text:span text:style-name="T3">explotación</text:span><text:span text:style-name="T101"> </text:span><text:span text:style-name="T3">turística</text:span><text:span text:style-name="T15"> </text:span><text:span text:style-name="T7">de</text:span><text:span text:style-name="T16"> </text:span><text:span text:style-name="T7">los</text:span><text:span text:style-name="T16"> </text:span><text:span text:style-name="T2">establecimientos</text:span><text:span text:style-name="T100"> </text:span><text:span text:style-name="T2">alojativos,</text:span><text:span text:style-name="T100"> </text:span><text:span text:style-name="T2">en</text:span><text:span text:style-name="T15"> </text:span><text:span text:style-name="T2">sus</text:span><text:span text:style-name="T100"> </text:span><text:span text:style-name="T2">distintas</text:span><text:span text:style-name="T100"> </text:span><text:span text:style-name="T2">modalidades,</text:span><text:span text:style-name="T16"> </text:span><text:span text:style-name="T3">deberá</text:span><text:span text:style-name="T15"> </text:span><text:span text:style-name="T2">efectuarse</text:span><text:span text:style-name="T100"> </text:span><text:span text:style-name="T2">bajo</text:span><text:span text:style-name="T15"> </text:span><text:span text:style-name="T2">el</text:span><text:span text:style-name="T12"> </text:span><text:span text:style-name="T2">principio</text:span><text:span text:style-name="T15"> </text:span><text:span text:style-name="T7">de</text:span></text:p></draw:text-box></draw:frame><draw:frame draw:style-name="fr1" draw:name="Frame17" text:anchor-type="paragraph" svg:x="1.1819in" svg:y="9.6437in" svg:width="6.0717in" draw:z-index="26"><draw:text-box fo:min-height="0in"><text:p text:style-name="P3" loext:marker-style-name="T2"><text:span text:style-name="T2">unidad </text:span><text:span text:style-name="T7">de</text:span><text:span text:style-name="T96"> </text:span><text:span text:style-name="T3">explotación.</text:span></text:p><text:p text:style-name="P12" loext:marker-style-name="T2"><text:span text:style-name="T2">.</text:span><text:span text:style-name="T90"> </text:span><text:span text:style-name="T2">A</text:span><text:span text:style-name="T90"> </text:span><text:span text:style-name="T7">los</text:span><text:span text:style-name="T89"> </text:span><text:span text:style-name="T2">efectos</text:span><text:span text:style-name="T90"> </text:span><text:span text:style-name="T7">de</text:span><text:span text:style-name="T91"> </text:span><text:span text:style-name="T2">esta</text:span><text:span text:style-name="T92"> </text:span><text:span text:style-name="T2">Ley,</text:span><text:span text:style-name="T88"> </text:span><text:span text:style-name="T2">se</text:span><text:span text:style-name="T90"> </text:span><text:span text:style-name="T2">entiende</text:span><text:span text:style-name="T90"> </text:span><text:span text:style-name="T7">por</text:span><text:span text:style-name="T91"> </text:span><text:span text:style-name="T7">unidad</text:span><text:span text:style-name="T90"> </text:span><text:span text:style-name="T7">de</text:span><text:span text:style-name="T91"> </text:span><text:span text:style-name="T3">explotación</text:span><text:span text:style-name="T92"> </text:span><text:span text:style-name="T2">el</text:span><text:span text:style-name="T89"> </text:span><text:span text:style-name="T2">sometimiento</text:span><text:span text:style-name="T92"> </text:span><text:span text:style-name="T2">a</text:span><text:span text:style-name="T92"> </text:span><text:span text:style-name="T7">una</text:span><text:span text:style-name="T90"> </text:span><text:span text:style-name="T3">única</text:span><text:span text:style-name="T92"> </text:span><text:span text:style-name="T2">empresa</text:span><text:span text:style-name="T89"> </text:span><text:span text:style-name="T7">de</text:span><text:span text:style-name="T91"> </text:span><text:span text:style-name="T7">la</text:span><text:span text:style-name="T90"> </text:span><text:span text:style-name="T2">actividad</text:span><text:span text:style-name="T92"> </text:span><text:span text:style-name="T7">de</text:span><text:span text:style-name="T91"> </text:span><text:span text:style-name="T3">explotación</text:span></text:p></draw:text-box></draw:frame><draw:frame draw:style-name="fr1" draw:name="Frame18" text:anchor-type="paragraph" svg:x="1.1819in" svg:y="9.7807in" svg:width="0.2228in" draw:z-index="27"><draw:text-box fo:min-height="0in"><text:p text:style-name="P3" loext:marker-style-name="T2"><text:span text:style-name="T2">2</text:span></text:p></draw:text-box></draw:frame><draw:frame text:anchor-type="char" draw:z-index="9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draw:frame text:anchor-type="char" draw:z-index="8" draw:style-name="gr1" draw:text-style-name="P13" svg:width="6.0976in" svg:height="0.7453in" svg:x="1.0862in" svg:y="8.3626in"><draw:image xlink:href="Pictures/100000000000055C000000A8E4167895.jpg" xlink:type="simple" xlink:show="embed" xlink:actuate="onLoad" draw:mime-type="image/jpeg"><text:p/></draw:image></draw:frame><draw:frame text:anchor-type="char" draw:z-index="7" draw:style-name="gr1" draw:text-style-name="P13" svg:width="6.0976in" svg:height="1.2043in" svg:x="1.0862in" svg:y="9.3417in"><draw:image xlink:href="Pictures/100000000000055C0000010FD87A2428.jpg" xlink:type="simple" xlink:show="embed" xlink:actuate="onLoad" draw:mime-type="image/jpeg"><text:p/></draw:image></draw:frame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32" text:anchor-type="paragraph" svg:x="1.1819in" svg:y="10.4972in" svg:width="5.7598in" draw:z-index="41"><draw:text-box fo:min-height="0in"><text:p text:style-name="P3" loext:marker-style-name="T102"><text:span text:style-name="T102">actividades</text:span><text:span text:style-name="T103"> </text:span><text:span text:style-name="T102">de</text:span><text:span text:style-name="T104"> </text:span><text:span text:style-name="T105">gestión,</text:span><text:span text:style-name="T106"> </text:span><text:span text:style-name="T105">administración</text:span><text:span text:style-name="T102"> y </text:span><text:span text:style-name="T105">dirección</text:span><text:span text:style-name="T102"> comercial</text:span><text:span text:style-name="T104"> </text:span><text:span text:style-name="T102">propias de </text:span><text:span text:style-name="T104">la</text:span><text:span text:style-name="T107"> </text:span><text:span text:style-name="T105">prestación</text:span><text:span text:style-name="T107"> </text:span><text:span text:style-name="T102">del servicio de alojamiento </text:span><text:span text:style-name="T105">turístico</text:span><text:span text:style-name="T102"> </text:span><text:span text:style-name="T103">(1)</text:span></text:p></draw:text-box></draw:frame><draw:frame draw:style-name="fr1" draw:name="Frame20" text:anchor-type="paragraph" svg:x="1.1819in" svg:y="0.9701in" svg:width="3.6319in" draw:z-index="29"><draw:text-box fo:min-height="0in"><text:p text:style-name="P6" loext:marker-style-name="T20"><text:span text:style-name="T20">ARTICULO</text:span><text:span text:style-name="T23"> </text:span><text:span text:style-name="T20">4.-</text:span><text:span text:style-name="T21"> </text:span><text:span text:style-name="T50">Destino de</text:span><text:span text:style-name="T57"> </text:span><text:span text:style-name="T50">Las Unidades</text:span><text:span text:style-name="T57"> </text:span><text:span text:style-name="T50">Alojativas</text:span><text:span text:style-name="T23">-.</text:span></text:p></draw:text-box></draw:frame><draw:frame draw:style-name="fr1" draw:name="Frame21" text:anchor-type="paragraph" svg:x="1.1819in" svg:y="1.302in" svg:width="6.0744in" draw:z-index="30"><draw:text-box fo:min-height="0in"><text:p text:style-name="P6" loext:marker-style-name="T25"><text:span text:style-name="T25">Las</text:span><text:span text:style-name="T108"> </text:span><text:span text:style-name="T25">unidades</text:span><text:span text:style-name="T109"> </text:span><text:span text:style-name="T25">alojativas</text:span><text:span text:style-name="T110"> </text:span><text:span text:style-name="T25">integrantes</text:span><text:span text:style-name="T108"> </text:span><text:span text:style-name="T48">de</text:span><text:span text:style-name="T111"> </text:span><text:span text:style-name="T25">la</text:span><text:span text:style-name="T108"> </text:span><text:span text:style-name="T25">Comunidad</text:span><text:span text:style-name="T110"> </text:span><text:span text:style-name="T30">de</text:span><text:span text:style-name="T108"> </text:span><text:span text:style-name="T26">Explotación</text:span><text:span text:style-name="T112"> </text:span><text:span text:style-name="T26">quedarán</text:span></text:p><text:p text:style-name="P8" loext:marker-style-name="T25"><text:span text:style-name="T25">regentadas</text:span><text:span text:style-name="T53"> </text:span><text:span text:style-name="T25">por</text:span><text:span text:style-name="T85"> </text:span><text:span text:style-name="T25">la</text:span><text:span text:style-name="T53"> </text:span><text:span text:style-name="T25">Junta</text:span><text:span text:style-name="T30"> </text:span><text:span text:style-name="T25">Rectora,</text:span><text:span text:style-name="T85"> </text:span><text:span text:style-name="T48">quien</text:span><text:span text:style-name="T86"> </text:span><text:span text:style-name="T26">ejercerá</text:span><text:span text:style-name="T113"> </text:span><text:span text:style-name="T46">la</text:span><text:span text:style-name="T114"> </text:span><text:span text:style-name="T26">explotación</text:span><text:span text:style-name="T83"> </text:span><text:span text:style-name="T26">turística,</text:span><text:span text:style-name="T85"> </text:span><text:span text:style-name="T25">entendida</text:span><text:span text:style-name="T85"> </text:span><text:span text:style-name="T26">ésta</text:span></text:p><text:p text:style-name="P9" loext:marker-style-name="T25"><text:span text:style-name="T25">como</text:span><text:span text:style-name="T83"> </text:span><text:span text:style-name="T25">el</text:span><text:span text:style-name="T83"> </text:span><text:span text:style-name="T25">desarrollo</text:span><text:span text:style-name="T83"> </text:span><text:span text:style-name="T48">de</text:span><text:span text:style-name="T87"> </text:span><text:span text:style-name="T25">todas</text:span><text:span text:style-name="T53"> </text:span><text:span text:style-name="T25">aquellas</text:span><text:span text:style-name="T53"> </text:span><text:span text:style-name="T25">actividades</text:span><text:span text:style-name="T30"> de</text:span><text:span text:style-name="T53"> </text:span><text:span text:style-name="T26">gestión,</text:span><text:span text:style-name="T53"> </text:span><text:span text:style-name="T26">administración</text:span><text:span text:style-name="T87"> </text:span><text:span text:style-name="T25">y</text:span><text:span text:style-name="T49"> </text:span><text:span text:style-name="T26">dirección</text:span></text:p><text:p text:style-name="P8" loext:marker-style-name="T115"><text:span text:style-name="T25">comercial</text:span><text:span text:style-name="T62"> </text:span><text:span text:style-name="T25">propias</text:span><text:span text:style-name="T63"> </text:span><text:span text:style-name="T48">de</text:span><text:span text:style-name="T116"> </text:span><text:span text:style-name="T25">la</text:span><text:span text:style-name="T59"> </text:span><text:span text:style-name="T26">prestación</text:span><text:span text:style-name="T62"> </text:span><text:span text:style-name="T48">del</text:span><text:span text:style-name="T62"> </text:span><text:span text:style-name="T25">servicio</text:span><text:span text:style-name="T117"> </text:span><text:span text:style-name="T30">de</text:span><text:span text:style-name="T63"> </text:span><text:span text:style-name="T25">alojamiento</text:span><text:span text:style-name="T117"> </text:span><text:span text:style-name="T26">turístico</text:span><text:span text:style-name="T117"> </text:span><text:span text:style-name="T25">(*art</text:span><text:span text:style-name="T116"> </text:span><text:span text:style-name="T30">38.3*)</text:span><text:span text:style-name="T115">,</text:span></text:p><text:p text:style-name="P8" loext:marker-style-name="T25"><text:span text:style-name="T25">desapareciendo</text:span><text:span text:style-name="T118"> </text:span><text:span text:style-name="T25">por</text:span><text:span text:style-name="T118"> </text:span><text:span text:style-name="T25">lo</text:span><text:span text:style-name="T118"> </text:span><text:span text:style-name="T25">tanto</text:span><text:span text:style-name="T118"> </text:span><text:span text:style-name="T25">el</text:span><text:span text:style-name="T118"> </text:span><text:span text:style-name="T26">carácter</text:span><text:span text:style-name="T118"> </text:span><text:span text:style-name="T30">de</text:span><text:span text:style-name="T119"> </text:span><text:span text:style-name="T25">individualidad</text:span><text:span text:style-name="T120"> </text:span><text:span text:style-name="T25">y</text:span><text:span text:style-name="T120"> </text:span><text:span text:style-name="T26">repartiéndose</text:span><text:span text:style-name="T121"> </text:span><text:span text:style-name="T25">entre</text:span><text:span text:style-name="T113"> </text:span><text:span text:style-name="T25">todos</text:span></text:p><text:p text:style-name="P9" loext:marker-style-name="T25"><text:span text:style-name="T25">los</text:span><text:span text:style-name="T114"> </text:span><text:span text:style-name="T25">integrantes</text:span><text:span text:style-name="T85"> </text:span><text:span text:style-name="T25">las</text:span><text:span text:style-name="T87"> </text:span><text:span text:style-name="T26">pérdidas</text:span><text:span text:style-name="T114"> </text:span><text:span text:style-name="T25">y/o</text:span><text:span text:style-name="T85"> </text:span><text:span text:style-name="T25">beneficios</text:span><text:span text:style-name="T122"> </text:span><text:span text:style-name="T25">producidos</text:span><text:span text:style-name="T85"> </text:span><text:span text:style-name="T25">por</text:span><text:span text:style-name="T85"> </text:span><text:span text:style-name="T25">su</text:span><text:span text:style-name="T85"> </text:span><text:span text:style-name="T26">explotación</text:span><text:span text:style-name="T123"> </text:span><text:span text:style-name="T25">conjunta,</text:span><text:span text:style-name="T85"> </text:span><text:span text:style-name="T25">en</text:span></text:p><text:p text:style-name="P8" loext:marker-style-name="T25"><text:span text:style-name="T26">proporción</text:span><text:span text:style-name="T25"> al</text:span><text:span text:style-name="T46"> </text:span><text:span text:style-name="T26">número</text:span><text:span text:style-name="T48"> </text:span><text:span text:style-name="T30">de</text:span><text:span text:style-name="T46"> </text:span><text:span text:style-name="T25">unidades.</text:span></text:p></draw:text-box></draw:frame><draw:frame draw:style-name="fr1" draw:name="Frame22" text:anchor-type="paragraph" svg:x="1.1819in" svg:y="3.2807in" svg:width="4.5134in" draw:z-index="31"><draw:text-box fo:min-height="0in"><text:p text:style-name="P6" loext:marker-style-name="T50"><text:span text:style-name="T20">ARTICULO</text:span><text:span text:style-name="T23"> </text:span><text:span text:style-name="T20">5.-</text:span><text:span text:style-name="T21"> </text:span><text:span text:style-name="T50">De</text:span><text:span text:style-name="T52"> </text:span><text:span text:style-name="T58">La</text:span><text:span text:style-name="T50"> Tutela</text:span><text:span text:style-name="T52"> </text:span><text:span text:style-name="T50">y</text:span><text:span text:style-name="T57"> </text:span><text:span text:style-name="T124">Administración</text:span><text:span text:style-name="T52"> </text:span><text:span text:style-name="T50">de</text:span><text:span text:style-name="T52"> </text:span><text:span text:style-name="T51">La</text:span><text:span text:style-name="T125"> </text:span><text:span text:style-name="T50">Comunidad-.</text:span></text:p></draw:text-box></draw:frame><draw:frame draw:style-name="fr1" draw:name="Frame23" text:anchor-type="paragraph" svg:x="1.1819in" svg:y="3.6102in" svg:width="6.0717in" draw:z-index="32"><draw:text-box fo:min-height="0in"><text:p text:style-name="P6" loext:marker-style-name="T25"><text:span text:style-name="T25">La</text:span><text:span text:style-name="T65"> </text:span><text:span text:style-name="T25">Comunidad</text:span><text:span text:style-name="T69"> </text:span><text:span text:style-name="T48">de</text:span><text:span text:style-name="T69"> </text:span><text:span text:style-name="T26">Explotación</text:span><text:span text:style-name="T69"> </text:span><text:span text:style-name="T26">será</text:span><text:span text:style-name="T65"> </text:span><text:span text:style-name="T25">regida</text:span><text:span text:style-name="T65"> </text:span><text:span text:style-name="T25">por</text:span><text:span text:style-name="T65"> </text:span><text:span text:style-name="T25">la</text:span><text:span text:style-name="T65"> </text:span><text:span text:style-name="T25">Junta</text:span><text:span text:style-name="T65"> </text:span><text:span text:style-name="T25">General</text:span><text:span text:style-name="T126"> </text:span><text:span text:style-name="T30">de</text:span><text:span text:style-name="T66"> </text:span><text:span text:style-name="T25">Propietarios</text:span><text:span text:style-name="T65"> </text:span><text:span text:style-name="T25">integrados</text:span></text:p><text:p text:style-name="P8" loext:marker-style-name="T25"><text:span text:style-name="T25">en</text:span><text:span text:style-name="T67"> </text:span><text:span text:style-name="T25">la</text:span><text:span text:style-name="T68"> </text:span><text:span text:style-name="T25">misma</text:span><text:span text:style-name="T68"> </text:span><text:span text:style-name="T25">y</text:span><text:span text:style-name="T38"> </text:span><text:span text:style-name="T25">administrada</text:span><text:span text:style-name="T68"> </text:span><text:span text:style-name="T25">por</text:span><text:span text:style-name="T67"> </text:span><text:span text:style-name="T25">la</text:span><text:span text:style-name="T68"> </text:span><text:span text:style-name="T25">Junta</text:span><text:span text:style-name="T37"> </text:span><text:span text:style-name="T25">Rectora,</text:span><text:span text:style-name="T67"> </text:span><text:span text:style-name="T46">con</text:span><text:span text:style-name="T37"> </text:span><text:span text:style-name="T25">las</text:span><text:span text:style-name="T68"> </text:span><text:span text:style-name="T25">facultades</text:span><text:span text:style-name="T65"> </text:span><text:span text:style-name="T30">que</text:span><text:span text:style-name="T68"> </text:span><text:span text:style-name="T25">respectivamente</text:span></text:p><text:p text:style-name="P8" loext:marker-style-name="T25"><text:span text:style-name="T25">se</text:span><text:span text:style-name="T30"> </text:span><text:span text:style-name="T25">le</text:span><text:span text:style-name="T30"> </text:span><text:span text:style-name="T25">asignan en los</text:span><text:span text:style-name="T48"> </text:span><text:span text:style-name="T25">presentes</text:span><text:span text:style-name="T46"> </text:span><text:span text:style-name="T25">estatutos</text:span><text:span text:style-name="T53"> </text:span><text:span text:style-name="T127">y</text:span><text:span text:style-name="T128"> </text:span><text:span text:style-name="T46">en</text:span><text:span text:style-name="T53"> </text:span><text:span text:style-name="T25">la</text:span><text:span text:style-name="T46"> </text:span><text:span text:style-name="T48">Ley.</text:span></text:p></draw:text-box></draw:frame><draw:frame draw:style-name="fr1" draw:name="Frame24" text:anchor-type="paragraph" svg:x="1.1819in" svg:y="4.7126in" svg:width="3.4165in" draw:z-index="33"><draw:text-box fo:min-height="0in"><text:p text:style-name="P6" loext:marker-style-name="T20"><text:span text:style-name="T20">ARTICULO</text:span><text:span text:style-name="T23"> </text:span><text:span text:style-name="T20">6.-</text:span><text:span text:style-name="T21"> </text:span><text:span text:style-name="T124">Representación</text:span><text:span text:style-name="T129"> </text:span><text:span text:style-name="T20">y</text:span><text:span text:style-name="T24"> </text:span><text:span text:style-name="T50">Sometimiento-</text:span><text:span text:style-name="T20">.</text:span></text:p></draw:text-box></draw:frame><draw:frame draw:style-name="fr1" draw:name="Frame25" text:anchor-type="paragraph" svg:x="1.1819in" svg:y="5.0425in" svg:width="6.072in" draw:z-index="34"><draw:text-box fo:min-height="0in"><text:p text:style-name="P6" loext:marker-style-name="T25"><text:span text:style-name="T25">La</text:span><text:span text:style-name="T68"> </text:span><text:span text:style-name="T25">Junta</text:span><text:span text:style-name="T68"> </text:span><text:span text:style-name="T25">General,</text:span><text:span text:style-name="T68"> </text:span><text:span text:style-name="T25">constituida</text:span><text:span text:style-name="T38"> </text:span><text:span text:style-name="T25">conforme</text:span><text:span text:style-name="T67"> </text:span><text:span text:style-name="T25">a</text:span><text:span text:style-name="T67"> </text:span><text:span text:style-name="T48">los</text:span><text:span text:style-name="T38"> </text:span><text:span text:style-name="T25">presentes</text:span><text:span text:style-name="T65"> </text:span><text:span text:style-name="T25">estatutos,</text:span><text:span text:style-name="T68"> </text:span><text:span text:style-name="T25">representa</text:span><text:span text:style-name="T68"> </text:span><text:span text:style-name="T25">la</text:span><text:span text:style-name="T65"> </text:span><text:span text:style-name="T48">voluntad</text:span></text:p><text:p text:style-name="P8" loext:marker-style-name="T25"><text:span text:style-name="T25">soberana</text:span><text:span text:style-name="T48"> </text:span><text:span text:style-name="T30">de</text:span><text:span text:style-name="T25"> la</text:span><text:span text:style-name="T46"> </text:span><text:span text:style-name="T25">Comunidad</text:span><text:span text:style-name="T49"> </text:span><text:span text:style-name="T48">de</text:span><text:span text:style-name="T53"> </text:span><text:span text:style-name="T26">Explotación.</text:span><text:span text:style-name="T25"> Todos</text:span><text:span text:style-name="T48"> </text:span><text:span text:style-name="T25">los</text:span><text:span text:style-name="T30"> </text:span><text:span text:style-name="T25">comuneros</text:span><text:span text:style-name="T30"> </text:span><text:span text:style-name="T26">quedarán</text:span><text:span text:style-name="T49"> </text:span><text:span text:style-name="T25">sometidos</text:span><text:span text:style-name="T48"> </text:span><text:span text:style-name="T25">a</text:span></text:p><text:p text:style-name="P8" loext:marker-style-name="T25"><text:span text:style-name="T25">los</text:span><text:span text:style-name="T130"> </text:span><text:span text:style-name="T25">acuerdos</text:span><text:span text:style-name="T131"> </text:span><text:span text:style-name="T30">que,</text:span><text:span text:style-name="T132"> </text:span><text:span text:style-name="T25">conforme</text:span><text:span text:style-name="T133"> </text:span><text:span text:style-name="T25">a</text:span><text:span text:style-name="T134"> </text:span><text:span text:style-name="T25">la</text:span><text:span text:style-name="T134"> </text:span><text:span text:style-name="T26">legislación</text:span><text:span text:style-name="T135"> </text:span><text:span text:style-name="T25">vigente</text:span><text:span text:style-name="T134"> </text:span><text:span text:style-name="T25">y</text:span><text:span text:style-name="T132"> </text:span><text:span text:style-name="T25">los</text:span><text:span text:style-name="T134"> </text:span><text:span text:style-name="T25">presentes</text:span><text:span text:style-name="T134"> </text:span><text:span text:style-name="T25">estatutos,</text:span><text:span text:style-name="T134"> </text:span><text:span text:style-name="T48">sean</text:span></text:p><text:p text:style-name="P9" loext:marker-style-name="T25"><text:span text:style-name="T26">válidamente</text:span><text:span text:style-name="T48"> </text:span><text:span text:style-name="T25">adoptados</text:span><text:span text:style-name="T48"> </text:span><text:span text:style-name="T25">en</text:span><text:span text:style-name="T49"> </text:span><text:span text:style-name="T25">Junta</text:span><text:span text:style-name="T30"> </text:span><text:span text:style-name="T25">General</text:span></text:p></draw:text-box></draw:frame><draw:frame draw:style-name="fr1" draw:name="Frame26" text:anchor-type="paragraph" svg:x="1.1819in" svg:y="6.3626in" svg:width="3.4346in" draw:z-index="35"><draw:text-box fo:min-height="0in"><text:p text:style-name="P6" loext:marker-style-name="T50"><text:span text:style-name="T20">ARTICULO</text:span><text:span text:style-name="T23"> </text:span><text:span text:style-name="T20">7.-</text:span><text:span text:style-name="T21"> </text:span><text:span text:style-name="T50">De</text:span><text:span text:style-name="T52"> la</text:span><text:span text:style-name="T57"> </text:span><text:span text:style-name="T50">Asistencia</text:span><text:span text:style-name="T52"> </text:span><text:span text:style-name="T50">a</text:span><text:span text:style-name="T58"> </text:span><text:span text:style-name="T50">Junta</text:span><text:span text:style-name="T52"> </text:span><text:span text:style-name="T50">General-.</text:span></text:p></draw:text-box></draw:frame><draw:frame draw:style-name="fr1" draw:name="Frame27" text:anchor-type="paragraph" svg:x="1.1819in" svg:y="6.6945in" svg:width="6.0701in" draw:z-index="36"><draw:text-box fo:min-height="0in"><text:p text:style-name="P6" loext:marker-style-name="T25"><text:span text:style-name="T25">La</text:span><text:span text:style-name="T37"> </text:span><text:span text:style-name="T25">asistencia</text:span><text:span text:style-name="T37"> </text:span><text:span text:style-name="T25">a</text:span><text:span text:style-name="T68"> </text:span><text:span text:style-name="T25">la</text:span><text:span text:style-name="T68"> </text:span><text:span text:style-name="T25">Junta</text:span><text:span text:style-name="T68"> </text:span><text:span text:style-name="T25">General</text:span><text:span text:style-name="T68"> </text:span><text:span text:style-name="T26">podrá</text:span><text:span text:style-name="T68"> </text:span><text:span text:style-name="T25">ser</text:span><text:span text:style-name="T68"> </text:span><text:span text:style-name="T25">personal</text:span><text:span text:style-name="T37"> </text:span><text:span text:style-name="T25">o</text:span><text:span text:style-name="T67"> </text:span><text:span text:style-name="T25">mediante</text:span><text:span text:style-name="T37"> </text:span><text:span text:style-name="T26">representación,</text:span><text:span text:style-name="T68"> </text:span><text:span text:style-name="T25">bastando</text:span></text:p><text:p text:style-name="P9" loext:marker-style-name="T25"><text:span text:style-name="T25">para</text:span><text:span text:style-name="T136"> </text:span><text:span text:style-name="T25">acreditar</text:span><text:span text:style-name="T136"> </text:span><text:span text:style-name="T26">ésta</text:span><text:span text:style-name="T137"> </text:span><text:span text:style-name="T26">última</text:span><text:span text:style-name="T138"> </text:span><text:span text:style-name="T25">el</text:span><text:span text:style-name="T136"> </text:span><text:span text:style-name="T25">simple</text:span><text:span text:style-name="T139"> </text:span><text:span text:style-name="T25">escrito</text:span><text:span text:style-name="T140"> </text:span><text:span text:style-name="T25">firmado</text:span><text:span text:style-name="T136"> </text:span><text:span text:style-name="T48">por</text:span><text:span text:style-name="T139"> </text:span><text:span text:style-name="T25">el</text:span><text:span text:style-name="T136"> </text:span><text:span text:style-name="T25">propietario</text:span><text:span text:style-name="T138"> </text:span><text:span text:style-name="T25">a</text:span><text:span text:style-name="T136"> </text:span><text:span text:style-name="T25">su</text:span><text:span text:style-name="T139"> </text:span><text:span text:style-name="T25">legal</text:span></text:p><text:p text:style-name="P8" loext:marker-style-name="T25"><text:span text:style-name="T25">representante.</text:span></text:p></draw:text-box></draw:frame><draw:frame draw:style-name="fr1" draw:name="Frame28" text:anchor-type="paragraph" svg:x="1.1819in" svg:y="7.7945in" svg:width="3.2366in" draw:z-index="37"><draw:text-box fo:min-height="0in"><text:p text:style-name="P6" loext:marker-style-name="T50"><text:span text:style-name="T20">ARTICULO</text:span><text:span text:style-name="T23"> </text:span><text:span text:style-name="T20">8.-</text:span><text:span text:style-name="T21"> </text:span><text:span text:style-name="T124">Celebración</text:span><text:span text:style-name="T56"> </text:span><text:span text:style-name="T50">de</text:span><text:span text:style-name="T52"> </text:span><text:span text:style-name="T50">Junta</text:span><text:span text:style-name="T58"> </text:span><text:span text:style-name="T50">General-.</text:span></text:p></draw:text-box></draw:frame><draw:frame draw:style-name="fr1" draw:name="Frame29" text:anchor-type="paragraph" svg:x="1.1819in" svg:y="8.1244in" svg:width="6.0756in" draw:z-index="38"><draw:text-box fo:min-height="0in"><text:p text:style-name="P6" loext:marker-style-name="T25"><text:span text:style-name="T25">La</text:span><text:span text:style-name="T85"> </text:span><text:span text:style-name="T25">Junta</text:span><text:span text:style-name="T53"> </text:span><text:span text:style-name="T25">General</text:span><text:span text:style-name="T83"> </text:span><text:span text:style-name="T25">se</text:span><text:span text:style-name="T53"> </text:span><text:span text:style-name="T26">reunirá</text:span><text:span text:style-name="T85"> </text:span><text:span text:style-name="T48">por</text:span><text:span text:style-name="T87"> </text:span><text:span text:style-name="T25">lo</text:span><text:span text:style-name="T83"> </text:span><text:span text:style-name="T25">menos</text:span><text:span text:style-name="T30"> una</text:span><text:span text:style-name="T49"> </text:span><text:span text:style-name="T25">vez</text:span><text:span text:style-name="T83"> </text:span><text:span text:style-name="T25">al</text:span><text:span text:style-name="T53"> </text:span><text:span text:style-name="T26">año,</text:span><text:span text:style-name="T83"> </text:span><text:span text:style-name="T46">en</text:span><text:span text:style-name="T114"> </text:span><text:span text:style-name="T48">cuya</text:span><text:span text:style-name="T85"> </text:span><text:span text:style-name="T26">reunión</text:span><text:span text:style-name="T53"> </text:span><text:span text:style-name="T25">se</text:span><text:span text:style-name="T85"> </text:span><text:span text:style-name="T26">procederá</text:span></text:p><text:p text:style-name="P15" loext:marker-style-name="T25"><text:span text:style-name="T25">a</text:span><text:span text:style-name="T141"> </text:span><text:span text:style-name="T25">aprobar,</text:span><text:span text:style-name="T131"> </text:span><text:span text:style-name="T25">si</text:span><text:span text:style-name="T142"> </text:span><text:span text:style-name="T25">procediere,</text:span><text:span text:style-name="T131"> </text:span><text:span text:style-name="T25">las</text:span><text:span text:style-name="T141"> </text:span><text:span text:style-name="T25">cuentas,</text:span><text:span text:style-name="T142"> </text:span><text:span text:style-name="T25">memoria</text:span><text:span text:style-name="T142"> </text:span><text:span text:style-name="T25">y</text:span><text:span text:style-name="T143"> </text:span><text:span text:style-name="T25">balances</text:span><text:span text:style-name="T142"> </text:span><text:span text:style-name="T25">presentados</text:span><text:span text:style-name="T142"> </text:span><text:span text:style-name="T25">por</text:span><text:span text:style-name="T131"> </text:span><text:span text:style-name="T25">la</text:span><text:span text:style-name="T142"> </text:span><text:span text:style-name="T25">Junta</text:span></text:p><text:p text:style-name="P16" loext:marker-style-name="T25"><text:span text:style-name="T25">Rectora.</text:span><text:span text:style-name="T144"> </text:span><text:span text:style-name="T25">Asimismo,</text:span><text:span text:style-name="T144"> </text:span><text:span text:style-name="T25">se</text:span><text:span text:style-name="T144"> </text:span><text:span text:style-name="T26">reunirá</text:span><text:span text:style-name="T28"> </text:span><text:span text:style-name="T25">en</text:span><text:span text:style-name="T31"> </text:span><text:span text:style-name="T25">cuantas</text:span><text:span text:style-name="T144"> </text:span><text:span text:style-name="T25">ocasiones</text:span><text:span text:style-name="T144"> </text:span><text:span text:style-name="T25">lo</text:span><text:span text:style-name="T31"> </text:span><text:span text:style-name="T25">estime</text:span><text:span text:style-name="T31"> </text:span><text:span text:style-name="T25">la</text:span><text:span text:style-name="T144"> </text:span><text:span text:style-name="T25">Junta</text:span><text:span text:style-name="T28"> </text:span><text:span text:style-name="T25">Rectora,</text:span><text:span text:style-name="T144"> </text:span><text:span text:style-name="T25">el</text:span></text:p><text:p text:style-name="P16" loext:marker-style-name="T25"><text:span text:style-name="T25">Presidente</text:span><text:span text:style-name="T76"> </text:span><text:span text:style-name="T25">o</text:span><text:span text:style-name="T76"> </text:span><text:span text:style-name="T25">por</text:span><text:span text:style-name="T76"> </text:span><text:span text:style-name="T25">requerimiento</text:span><text:span text:style-name="T76"> </text:span><text:span text:style-name="T30">de</text:span><text:span text:style-name="T145"> </text:span><text:span text:style-name="T30">un</text:span><text:span text:style-name="T145"> </text:span><text:span text:style-name="T26">número</text:span><text:span text:style-name="T76"> </text:span><text:span text:style-name="T48">de</text:span><text:span text:style-name="T146"> </text:span><text:span text:style-name="T25">comuneros</text:span><text:span text:style-name="T77"> </text:span><text:span text:style-name="T25">que</text:span><text:span text:style-name="T76"> </text:span><text:span text:style-name="T30">representen,</text:span><text:span text:style-name="T77"> </text:span><text:span text:style-name="T25">como</text:span></text:p><text:p text:style-name="P17" loext:marker-style-name="T25"><text:span text:style-name="T26">mínimo,</text:span><text:span text:style-name="T53"> </text:span><text:span text:style-name="T25">el</text:span><text:span text:style-name="T83"> </text:span><text:span text:style-name="T25">15%</text:span><text:span text:style-name="T87"> </text:span><text:span text:style-name="T30">de</text:span><text:span text:style-name="T53"> </text:span><text:span text:style-name="T25">las</text:span><text:span text:style-name="T53"> </text:span><text:span text:style-name="T25">unidades</text:span><text:span text:style-name="T53"> </text:span><text:span text:style-name="T25">alojativas</text:span><text:span text:style-name="T123"> </text:span><text:span text:style-name="T25">integrantes</text:span><text:span text:style-name="T83"> </text:span><text:span text:style-name="T30">de</text:span><text:span text:style-name="T53"> </text:span><text:span text:style-name="T25">la</text:span><text:span text:style-name="T53"> </text:span><text:span text:style-name="T25">Comunidad</text:span><text:span text:style-name="T83"> </text:span><text:span text:style-name="T30">de</text:span><text:span text:style-name="T53"> </text:span><text:span text:style-name="T26">Explotación,</text:span></text:p><text:p text:style-name="P16" loext:marker-style-name="T25"><text:span text:style-name="T25">expresando</text:span><text:span text:style-name="T85"> </text:span><text:span text:style-name="T48">los</text:span><text:span text:style-name="T86"> </text:span><text:span text:style-name="T25">motivos</text:span><text:span text:style-name="T53"> </text:span><text:span text:style-name="T30">de</text:span><text:span text:style-name="T87"> </text:span><text:span text:style-name="T25">la</text:span><text:span text:style-name="T53"> </text:span><text:span text:style-name="T25">convocatoria.</text:span><text:span text:style-name="T87"> </text:span><text:span text:style-name="T46">En</text:span><text:span text:style-name="T114"> </text:span><text:span text:style-name="T25">este</text:span><text:span text:style-name="T85"> </text:span><text:span text:style-name="T25">caso</text:span><text:span text:style-name="T83"> </text:span><text:span text:style-name="T26">deberá</text:span><text:span text:style-name="T53"> </text:span><text:span text:style-name="T25">proceder</text:span><text:span text:style-name="T83"> </text:span><text:span text:style-name="T25">a</text:span><text:span text:style-name="T85"> </text:span><text:span text:style-name="T25">entregar</text:span><text:span text:style-name="T53"> </text:span><text:span text:style-name="T46">al</text:span></text:p><text:p text:style-name="P16" loext:marker-style-name="T25"><text:span text:style-name="T25">Presidente</text:span><text:span text:style-name="T30"> </text:span><text:span text:style-name="T25">el</text:span><text:span text:style-name="T30"> </text:span><text:span text:style-name="T25">escrito</text:span><text:span text:style-name="T49"> </text:span><text:span text:style-name="T25">firmado</text:span><text:span text:style-name="T49"> </text:span><text:span text:style-name="T48">por</text:span><text:span text:style-name="T49"> </text:span><text:span text:style-name="T25">los</text:span><text:span text:style-name="T30"> </text:span><text:span text:style-name="T25">interesados,</text:span><text:span text:style-name="T48"> </text:span><text:span text:style-name="T25">con</text:span><text:span text:style-name="T53"> </text:span><text:span text:style-name="T26">expresión</text:span><text:span text:style-name="T49"> </text:span><text:span text:style-name="T48">de</text:span><text:span text:style-name="T53"> </text:span><text:span text:style-name="T25">los</text:span><text:span text:style-name="T30"> </text:span><text:span text:style-name="T25">asuntos</text:span><text:span text:style-name="T30"> </text:span><text:span text:style-name="T25">a</text:span><text:span text:style-name="T48"> </text:span><text:span text:style-name="T25">tratar,</text:span></text:p><text:p text:style-name="P15" loext:marker-style-name="T25"><text:span text:style-name="T25">a</text:span><text:span text:style-name="T78"> </text:span><text:span text:style-name="T30">fin</text:span><text:span text:style-name="T47"> </text:span><text:span text:style-name="T30">de</text:span><text:span text:style-name="T147"> </text:span><text:span text:style-name="T25">que</text:span><text:span text:style-name="T45"> </text:span><text:span text:style-name="T46">el</text:span><text:span text:style-name="T64"> </text:span><text:span text:style-name="T25">Presidente</text:span><text:span text:style-name="T148"> </text:span><text:span text:style-name="T25">proceda</text:span><text:span text:style-name="T64"> </text:span><text:span text:style-name="T25">a</text:span><text:span text:style-name="T78"> </text:span><text:span text:style-name="T25">convocar</text:span><text:span text:style-name="T78"> </text:span><text:span text:style-name="T25">dicha</text:span><text:span text:style-name="T45"> </text:span><text:span text:style-name="T25">Junta</text:span><text:span text:style-name="T47"> </text:span><text:span text:style-name="T25">dentro</text:span><text:span text:style-name="T45"> </text:span><text:span text:style-name="T48">de</text:span><text:span text:style-name="T64"> </text:span><text:span text:style-name="T25">los</text:span><text:span text:style-name="T47"> </text:span><text:span text:style-name="T25">treinta</text:span><text:span text:style-name="T47"> </text:span><text:span text:style-name="T26">días</text:span></text:p><text:p text:style-name="P16" loext:marker-style-name="T25"><text:span text:style-name="T25">siguientes</text:span><text:span text:style-name="T30"> </text:span><text:span text:style-name="T25">a</text:span><text:span text:style-name="T48"> </text:span><text:span text:style-name="T25">tal</text:span><text:span text:style-name="T46"> </text:span><text:span text:style-name="T25">solicitud.</text:span></text:p></draw:text-box></draw:frame><draw:frame draw:style-name="fr1" draw:name="Frame30" text:anchor-type="paragraph" svg:x="1.1819in" svg:y="10.3626in" svg:width="0.222in" draw:z-index="39"><draw:text-box fo:min-height="0in"><text:p text:style-name="P3" loext:marker-style-name="T102"><text:span text:style-name="T102">*</text:span></text:p></draw:text-box></draw:frame><draw:frame draw:style-name="fr1" draw:name="Frame31" text:anchor-type="paragraph" svg:x="1.2366in" svg:y="10.3626in" svg:width="6.0165in" draw:z-index="40"><draw:text-box fo:min-height="0in"><text:p text:style-name="P3" loext:marker-style-name="T102"><text:span text:style-name="T102">Art.</text:span><text:span text:style-name="T149"> </text:span><text:span text:style-name="T102">38.3.</text:span><text:span text:style-name="T150"> </text:span><text:span text:style-name="T102">A</text:span><text:span text:style-name="T149"> </text:span><text:span text:style-name="T104">los</text:span><text:span text:style-name="T150"> </text:span><text:span text:style-name="T102">efectos</text:span><text:span text:style-name="T151"> </text:span><text:span text:style-name="T102">previstos</text:span><text:span text:style-name="T151"> </text:span><text:span text:style-name="T103">en</text:span><text:span text:style-name="T152"> </text:span><text:span text:style-name="T102">el</text:span><text:span text:style-name="T150"> </text:span><text:span text:style-name="T102">presente</text:span><text:span text:style-name="T153"> </text:span><text:span text:style-name="T105">artículo,</text:span><text:span text:style-name="T154"> </text:span><text:span text:style-name="T104">la</text:span><text:span text:style-name="T149"> </text:span><text:span text:style-name="T105">explotación</text:span><text:span text:style-name="T150"> </text:span><text:span text:style-name="T105">turística</text:span><text:span text:style-name="T154"> </text:span><text:span text:style-name="T102">comprende</text:span><text:span text:style-name="T150"> </text:span><text:span text:style-name="T103">el</text:span><text:span text:style-name="T152"> </text:span><text:span text:style-name="T102">desarrollo</text:span><text:span text:style-name="T151"> </text:span><text:span text:style-name="T102">de</text:span><text:span text:style-name="T153"> </text:span><text:span text:style-name="T102">todas</text:span><text:span text:style-name="T151"> </text:span><text:span text:style-name="T106">aquellas</text:span></text:p></draw:text-box></draw:frame><draw:frame text:anchor-type="char" draw:z-index="6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draw:frame text:anchor-type="char" draw:z-index="5" draw:style-name="gr1" draw:text-style-name="P13" svg:width="6.0976in" svg:height="0.3378in" svg:x="1.0862in" svg:y="10.3299in"><draw:image xlink:href="Pictures/100000000000055C0000004DEFC04FBA.jpg" xlink:type="simple" xlink:show="embed" xlink:actuate="onLoad" draw:mime-type="image/jpeg"><text:p/></draw:image></draw:frame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42" text:anchor-type="paragraph" svg:x="1.1819in" svg:y="9.5016in" svg:width="6.0736in" draw:z-index="51"><draw:text-box fo:min-height="0in"><text:p text:style-name="P6" loext:marker-style-name="T25"><text:span text:style-name="T25">En</text:span><text:span text:style-name="T60"> </text:span><text:span text:style-name="T25">Junta</text:span><text:span text:style-name="T61"> </text:span><text:span text:style-name="T25">General</text:span><text:span text:style-name="T45"> </text:span><text:span text:style-name="T48">de</text:span><text:span text:style-name="T64"> </text:span><text:span text:style-name="T25">Propietarios</text:span><text:span text:style-name="T61"> </text:span><text:span text:style-name="T25">se</text:span><text:span text:style-name="T60"> </text:span><text:span text:style-name="T26">elegirá</text:span><text:span text:style-name="T45"> </text:span><text:span text:style-name="T30">de</text:span><text:span text:style-name="T78"> </text:span><text:span text:style-name="T25">entre</text:span><text:span text:style-name="T45"> </text:span><text:span text:style-name="T25">ellos</text:span><text:span text:style-name="T78"> </text:span><text:span text:style-name="T25">una</text:span><text:span text:style-name="T45"> </text:span><text:span text:style-name="T25">Junta</text:span><text:span text:style-name="T78"> </text:span><text:span text:style-name="T25">Rectora,</text:span><text:span text:style-name="T78"> </text:span><text:span text:style-name="T25">la</text:span><text:span text:style-name="T61"> </text:span><text:span text:style-name="T48">cual</text:span></text:p><text:p text:style-name="P9" loext:marker-style-name="T25"><text:span text:style-name="T26">estará</text:span><text:span text:style-name="T85"> </text:span><text:span text:style-name="T25">constituida</text:span><text:span text:style-name="T85"> </text:span><text:span text:style-name="T25">por</text:span><text:span text:style-name="T85"> </text:span><text:span text:style-name="T48">un</text:span><text:span text:style-name="T155"> </text:span><text:span text:style-name="T25">Presidente,</text:span><text:span text:style-name="T87"> </text:span><text:span text:style-name="T30">un</text:span><text:span text:style-name="T85"> </text:span><text:span text:style-name="T25">Vice-Presidente,</text:span><text:span text:style-name="T85"> </text:span><text:span text:style-name="T48">un</text:span><text:span text:style-name="T155"> </text:span><text:span text:style-name="T25">Secretario,</text:span><text:span text:style-name="T86"> </text:span><text:span text:style-name="T30">un</text:span><text:span text:style-name="T85"> </text:span><text:span text:style-name="T25">Tesorero</text:span><text:span text:style-name="T123"> </text:span><text:span text:style-name="T25">y,</text:span></text:p><text:p text:style-name="P8" loext:marker-style-name="T25"><text:span text:style-name="T25">al</text:span><text:span text:style-name="T30"> </text:span><text:span text:style-name="T25">menos,</text:span><text:span text:style-name="T30"> </text:span><text:span text:style-name="T48">un</text:span><text:span text:style-name="T53"> </text:span><text:span text:style-name="T25">Vocal,</text:span><text:span text:style-name="T30"> </text:span><text:span text:style-name="T25">sin</text:span><text:span text:style-name="T48"> </text:span><text:span text:style-name="T25">que</text:span><text:span text:style-name="T49"> </text:span><text:span text:style-name="T25">el</text:span><text:span text:style-name="T48"> </text:span><text:span text:style-name="T26">número</text:span><text:span text:style-name="T48"> </text:span><text:span text:style-name="T26">máximo</text:span><text:span text:style-name="T48"> </text:span><text:span text:style-name="T30">de</text:span><text:span text:style-name="T46"> </text:span><text:span text:style-name="T26">éstos</text:span><text:span text:style-name="T46"> </text:span><text:span text:style-name="T26">últimos</text:span><text:span text:style-name="T25"> sea</text:span><text:span text:style-name="T48"> </text:span><text:span text:style-name="T25">superior</text:span><text:span text:style-name="T49"> </text:span><text:span text:style-name="T25">a</text:span><text:span text:style-name="T48"> </text:span><text:span text:style-name="T25">tres.</text:span></text:p></draw:text-box></draw:frame><draw:frame draw:style-name="fr1" draw:name="Frame33" text:anchor-type="paragraph" svg:x="1.1819in" svg:y="0.9701in" svg:width="6.0752in" draw:z-index="42"><draw:text-box fo:min-height="0in"><text:p text:style-name="P6" loext:marker-style-name="T25"><text:span text:style-name="T25">Todas</text:span><text:span text:style-name="T119"> </text:span><text:span text:style-name="T25">las</text:span><text:span text:style-name="T145"> </text:span><text:span text:style-name="T25">convocatorias</text:span><text:span text:style-name="T118"> </text:span><text:span text:style-name="T25">las</text:span><text:span text:style-name="T145"> </text:span><text:span text:style-name="T26">hará</text:span><text:span text:style-name="T118"> </text:span><text:span text:style-name="T25">el</text:span><text:span text:style-name="T118"> </text:span><text:span text:style-name="T25">Presidente</text:span><text:span text:style-name="T118"> </text:span><text:span text:style-name="T46">en</text:span><text:span text:style-name="T121"> </text:span><text:span text:style-name="T25">forma</text:span><text:span text:style-name="T118"> </text:span><text:span text:style-name="T25">escrita</text:span><text:span text:style-name="T118"> </text:span><text:span text:style-name="T25">y</text:span><text:span text:style-name="T120"> </text:span><text:span text:style-name="T25">con</text:span><text:span text:style-name="T145"> </text:span><text:span text:style-name="T156">expresión</text:span><text:span text:style-name="T118"> </text:span><text:span text:style-name="T30">de</text:span><text:span text:style-name="T119"> </text:span><text:span text:style-name="T25">los</text:span></text:p><text:p text:style-name="P17" loext:marker-style-name="T25"><text:span text:style-name="T25">asuntos</text:span><text:span text:style-name="T30"> </text:span><text:span text:style-name="T25">a</text:span><text:span text:style-name="T48"> </text:span><text:span text:style-name="T25">tratar,</text:span><text:span text:style-name="T82"> </text:span><text:span text:style-name="T26">día,</text:span><text:span text:style-name="T25"> hora</text:span><text:span text:style-name="T30"> </text:span><text:span text:style-name="T25">y lugar</text:span><text:span text:style-name="T48"> </text:span><text:span text:style-name="T30">de</text:span><text:span text:style-name="T46"> </text:span><text:span text:style-name="T25">la</text:span><text:span text:style-name="T46"> </text:span><text:span text:style-name="T26">celebración</text:span><text:span text:style-name="T25"> </text:span><text:span text:style-name="T30">de</text:span><text:span text:style-name="T25"> </text:span><text:span text:style-name="T46">la</text:span><text:span text:style-name="T53"> </text:span><text:span text:style-name="T25">Junta</text:span><text:span text:style-name="T48"> </text:span><text:span text:style-name="T25">General</text:span><text:span text:style-name="T48"> </text:span><text:span text:style-name="T25">en</text:span><text:span text:style-name="T46"> </text:span><text:span text:style-name="T25">primera</text:span><text:span text:style-name="T46"> </text:span><text:span text:style-name="T25">y,</text:span><text:span text:style-name="T46"> </text:span><text:span text:style-name="T25">en</text:span></text:p><text:p text:style-name="P16" loext:marker-style-name="T25"><text:span text:style-name="T25">su</text:span><text:span text:style-name="T37"> </text:span><text:span text:style-name="T25">caso,</text:span><text:span text:style-name="T67"> </text:span><text:span text:style-name="T25">segunda</text:span><text:span text:style-name="T68"> </text:span><text:span text:style-name="T25">convocatoria.</text:span><text:span text:style-name="T68"> </text:span><text:span text:style-name="T25">Las</text:span><text:span text:style-name="T38"> </text:span><text:span text:style-name="T25">Citaciones</text:span><text:span text:style-name="T68"> </text:span><text:span text:style-name="T25">tanto</text:span><text:span text:style-name="T67"> </text:span><text:span text:style-name="T25">para</text:span><text:span text:style-name="T68"> </text:span><text:span text:style-name="T25">las</text:span><text:span text:style-name="T68"> </text:span><text:span text:style-name="T25">Juntas</text:span><text:span text:style-name="T68"> </text:span><text:span text:style-name="T25">Generales</text:span><text:span text:style-name="T37"> </text:span><text:span text:style-name="T25">Ordinarias</text:span></text:p><text:p text:style-name="P15" loext:marker-style-name="T25"><text:span text:style-name="T25">anuales,</text:span><text:span text:style-name="T40"> </text:span><text:span text:style-name="T25">como</text:span><text:span text:style-name="T36"> </text:span><text:span text:style-name="T25">Extraordinarias</text:span><text:span text:style-name="T157"> </text:span><text:span text:style-name="T25">se</text:span><text:span text:style-name="T36"> </text:span><text:span text:style-name="T26">verificarán</text:span><text:span text:style-name="T82"> </text:span><text:span text:style-name="T48">con</text:span><text:span text:style-name="T157"> </text:span><text:span text:style-name="T25">quince</text:span><text:span text:style-name="T36"> </text:span><text:span text:style-name="T26">días</text:span><text:span text:style-name="T40"> </text:span><text:span text:style-name="T30">de</text:span><text:span text:style-name="T40"> </text:span><text:span text:style-name="T26">antelación.</text:span><text:span text:style-name="T157"> </text:span><text:span text:style-name="T30">No</text:span><text:span text:style-name="T36"> </text:span><text:span text:style-name="T25">obstante</text:span></text:p><text:p text:style-name="P16" loext:marker-style-name="T25"><text:span text:style-name="T25">lo</text:span><text:span text:style-name="T114"> </text:span><text:span text:style-name="T25">dispuesto</text:span><text:span text:style-name="T123"> </text:span><text:span text:style-name="T46">en</text:span><text:span text:style-name="T113"> </text:span><text:span text:style-name="T25">los</text:span><text:span text:style-name="T85"> </text:span><text:span text:style-name="T26">párrafos</text:span><text:span text:style-name="T114"> </text:span><text:span text:style-name="T25">anteriores,</text:span><text:span text:style-name="T114"> </text:span><text:span text:style-name="T25">se</text:span><text:span text:style-name="T85"> </text:span><text:span text:style-name="T26">considerará</text:span><text:span text:style-name="T123"> </text:span><text:span text:style-name="T25">legalmente</text:span><text:span text:style-name="T123"> </text:span><text:span text:style-name="T25">constituida</text:span><text:span text:style-name="T114"> </text:span><text:span text:style-name="T25">la</text:span><text:span text:style-name="T85"> </text:span><text:span text:style-name="T25">Junta,</text:span></text:p><text:p text:style-name="P16" loext:marker-style-name="T25"><text:span text:style-name="T25">si</text:span><text:span text:style-name="T30"> </text:span><text:span text:style-name="T25">asisten a</text:span><text:span text:style-name="T30"> </text:span><text:span text:style-name="T25">la</text:span><text:span text:style-name="T46"> </text:span><text:span text:style-name="T25">misma</text:span><text:span text:style-name="T48"> </text:span><text:span text:style-name="T25">la</text:span><text:span text:style-name="T48"> </text:span><text:span text:style-name="T25">totalidad </text:span><text:span text:style-name="T30">de</text:span><text:span text:style-name="T25"> </text:span><text:span text:style-name="T48">los</text:span><text:span text:style-name="T49"> </text:span><text:span text:style-name="T25">comuneros</text:span><text:span text:style-name="T30"> </text:span><text:span text:style-name="T25">y si</text:span><text:span text:style-name="T30"> </text:span><text:span text:style-name="T26">así</text:span><text:span text:style-name="T30"> </text:span><text:span text:style-name="T46">lo</text:span><text:span text:style-name="T30"> decidieren.</text:span></text:p></draw:text-box></draw:frame><draw:frame draw:style-name="fr1" draw:name="Frame34" text:anchor-type="paragraph" svg:x="1.1819in" svg:y="2.4854in" svg:width="6.0752in" draw:z-index="43"><draw:text-box fo:min-height="0in"><text:p text:style-name="P6" loext:marker-style-name="T25"><text:span text:style-name="T25">La</text:span><text:span text:style-name="T37"> </text:span><text:span text:style-name="T26">citación</text:span><text:span text:style-name="T67"> </text:span><text:span text:style-name="T25">se</text:span><text:span text:style-name="T68"> </text:span><text:span text:style-name="T26">hará</text:span><text:span text:style-name="T68"> </text:span><text:span text:style-name="T46">en</text:span><text:span text:style-name="T37"> </text:span><text:span text:style-name="T25">el</text:span><text:span text:style-name="T68"> </text:span><text:span text:style-name="T25">domicilio</text:span><text:span text:style-name="T68"> </text:span><text:span text:style-name="T25">designado</text:span><text:span text:style-name="T68"> </text:span><text:span text:style-name="T25">al</text:span><text:span text:style-name="T68"> </text:span><text:span text:style-name="T25">efecto</text:span><text:span text:style-name="T67"> </text:span><text:span text:style-name="T25">por</text:span><text:span text:style-name="T67"> </text:span><text:span text:style-name="T25">cada</text:span><text:span text:style-name="T65"> </text:span><text:span text:style-name="T25">propietario,</text:span><text:span text:style-name="T65"> </text:span><text:span text:style-name="T25">entendiendo</text:span></text:p><text:p text:style-name="P15" loext:marker-style-name="T25"><text:span text:style-name="T25">por</text:span><text:span text:style-name="T113"> </text:span><text:span text:style-name="T25">tales</text:span><text:span text:style-name="T155"> </text:span><text:span text:style-name="T25">el</text:span><text:span text:style-name="T113"> </text:span><text:span text:style-name="T25">domicilio</text:span><text:span text:style-name="T113"> </text:span><text:span text:style-name="T25">postal</text:span><text:span text:style-name="T118"> </text:span><text:span text:style-name="T25">y</text:span><text:span text:style-name="T155"> </text:span><text:span text:style-name="T25">el</text:span><text:span text:style-name="T118"> </text:span><text:span text:style-name="T26">electrónico</text:span><text:span text:style-name="T120"> </text:span><text:span text:style-name="T26">(vía</text:span><text:span text:style-name="T114"> </text:span><text:span text:style-name="T25">mail),</text:span><text:span text:style-name="T118"> </text:span><text:span text:style-name="T25">a</text:span><text:span text:style-name="T118"> </text:span><text:span text:style-name="T25">cuyo</text:span><text:span text:style-name="T155"> </text:span><text:span text:style-name="T48">fin</text:span><text:span text:style-name="T119"> </text:span><text:span text:style-name="T25">se</text:span><text:span text:style-name="T118"> </text:span><text:span text:style-name="T26">llevará</text:span><text:span text:style-name="T118"> </text:span><text:span text:style-name="T48">un</text:span><text:span text:style-name="T145"> </text:span><text:span text:style-name="T25">libro</text:span><text:span text:style-name="T113"> </text:span><text:span text:style-name="T25">en</text:span></text:p><text:p text:style-name="P16" loext:marker-style-name="T25"><text:span text:style-name="T30">que</text:span><text:span text:style-name="T144"> </text:span><text:span text:style-name="T25">se</text:span><text:span text:style-name="T158"> </text:span><text:span text:style-name="T26">anotarán</text:span><text:span text:style-name="T159"> </text:span><text:span text:style-name="T25">los</text:span><text:span text:style-name="T31"> </text:span><text:span text:style-name="T25">nombres</text:span><text:span text:style-name="T144"> </text:span><text:span text:style-name="T30">de</text:span><text:span text:style-name="T144"> </text:span><text:span text:style-name="T25">los</text:span><text:span text:style-name="T31"> </text:span><text:span text:style-name="T25">propietarios</text:span><text:span text:style-name="T158"> </text:span><text:span text:style-name="T25">integrantes</text:span><text:span text:style-name="T144"> </text:span><text:span text:style-name="T30">de</text:span><text:span text:style-name="T144"> </text:span><text:span text:style-name="T25">la</text:span><text:span text:style-name="T158"> </text:span><text:span text:style-name="T30">Comunidad</text:span><text:span text:style-name="T31"> </text:span><text:span text:style-name="T30">de</text:span></text:p><text:p text:style-name="P15" loext:marker-style-name="T25"><text:span text:style-name="T26">Explotación,</text:span><text:span text:style-name="T68"> </text:span><text:span text:style-name="T25">y</text:span><text:span text:style-name="T69"> </text:span><text:span text:style-name="T25">el</text:span><text:span text:style-name="T65"> </text:span><text:span text:style-name="T25">domicilio</text:span><text:span text:style-name="T67"> </text:span><text:span text:style-name="T25">al</text:span><text:span text:style-name="T68"> </text:span><text:span text:style-name="T25">que</text:span><text:span text:style-name="T65"> </text:span><text:span text:style-name="T26">deberán</text:span><text:span text:style-name="T69"> </text:span><text:span text:style-name="T26">dirigírsele</text:span><text:span text:style-name="T67"> </text:span><text:span text:style-name="T25">todas</text:span><text:span text:style-name="T68"> </text:span><text:span text:style-name="T25">las</text:span><text:span text:style-name="T66"> </text:span><text:span text:style-name="T25">notificaciones</text:span><text:span text:style-name="T68"> </text:span><text:span text:style-name="T25">y</text:span><text:span text:style-name="T69"> </text:span><text:span text:style-name="T25">citaciones.</text:span></text:p></draw:text-box></draw:frame><draw:frame draw:style-name="fr1" draw:name="Frame35" text:anchor-type="paragraph" svg:x="1.1819in" svg:y="4.1126in" svg:width="3.4516in" draw:z-index="44"><draw:text-box fo:min-height="0in"><text:p text:style-name="P6" loext:marker-style-name="T50"><text:span text:style-name="T20">ARTICULO</text:span><text:span text:style-name="T23"> </text:span><text:span text:style-name="T20">9.-</text:span><text:span text:style-name="T21"> </text:span><text:span text:style-name="T124">Constitución</text:span><text:span text:style-name="T56"> </text:span><text:span text:style-name="T50">de</text:span><text:span text:style-name="T58"> </text:span><text:span text:style-name="T52">la</text:span><text:span text:style-name="T50"> Junta General-.</text:span></text:p></draw:text-box></draw:frame><draw:frame draw:style-name="fr1" draw:name="Frame36" text:anchor-type="paragraph" svg:x="1.1819in" svg:y="4.4425in" svg:width="6.072in" draw:z-index="45"><draw:text-box fo:min-height="0in"><text:p text:style-name="P6" loext:marker-style-name="T25"><text:span text:style-name="T25">Para</text:span><text:span text:style-name="T68"> </text:span><text:span text:style-name="T25">la</text:span><text:span text:style-name="T68"> </text:span><text:span text:style-name="T26">válida</text:span><text:span text:style-name="T68"> </text:span><text:span text:style-name="T26">constitución</text:span><text:span text:style-name="T67"> </text:span><text:span text:style-name="T30">de</text:span><text:span text:style-name="T66"> </text:span><text:span text:style-name="T25">la</text:span><text:span text:style-name="T68"> </text:span><text:span text:style-name="T25">Junta</text:span><text:span text:style-name="T65"> </text:span><text:span text:style-name="T25">General</text:span><text:span text:style-name="T67"> </text:span><text:span text:style-name="T54">será</text:span><text:span text:style-name="T67"> </text:span><text:span text:style-name="T25">necesaria</text:span><text:span text:style-name="T68"> </text:span><text:span text:style-name="T46">la</text:span><text:span text:style-name="T38"> </text:span><text:span text:style-name="T25">concurrencia,</text:span><text:span text:style-name="T67"> </text:span><text:span text:style-name="T25">en</text:span><text:span text:style-name="T69"> </text:span><text:span text:style-name="T25">primera</text:span></text:p><text:p text:style-name="P15" loext:marker-style-name="T25"><text:span text:style-name="T25">convocatoria,</text:span><text:span text:style-name="T46"> </text:span><text:span text:style-name="T48">de</text:span><text:span text:style-name="T53"> </text:span><text:span text:style-name="T25">la</text:span><text:span text:style-name="T46"> </text:span><text:span text:style-name="T26">mayoría</text:span><text:span text:style-name="T30"> de</text:span><text:span text:style-name="T46"> </text:span><text:span text:style-name="T25">los</text:span><text:span text:style-name="T48"> </text:span><text:span text:style-name="T25">propietarios,</text:span><text:span text:style-name="T46"> </text:span><text:span text:style-name="T25">que</text:span><text:span text:style-name="T49"> </text:span><text:span text:style-name="T25">representen a</text:span><text:span text:style-name="T30"> </text:span><text:span text:style-name="T82">su</text:span><text:span text:style-name="T83"> </text:span><text:span text:style-name="T48">vez</text:span><text:span text:style-name="T53"> </text:span><text:span text:style-name="T46">la</text:span><text:span text:style-name="T53"> </text:span><text:span text:style-name="T26">mayoría</text:span><text:span text:style-name="T46"> </text:span><text:span text:style-name="T30">de</text:span></text:p><text:p text:style-name="P16" loext:marker-style-name="T25"><text:span text:style-name="T25">las</text:span><text:span text:style-name="T59"> </text:span><text:span text:style-name="T25">unidades</text:span><text:span text:style-name="T61"> </text:span><text:span text:style-name="T25">alojativas,</text:span><text:span text:style-name="T59"> </text:span><text:span text:style-name="T25">esto</text:span><text:span text:style-name="T61"> </text:span><text:span text:style-name="T25">es,</text:span><text:span text:style-name="T60"> </text:span><text:span text:style-name="T26">mayoría</text:span><text:span text:style-name="T61"> </text:span><text:span text:style-name="T25">simple</text:span><text:span text:style-name="T61"> </text:span><text:span text:style-name="T25">o</text:span><text:span text:style-name="T61"> </text:span><text:span text:style-name="T25">mitad</text:span><text:span text:style-name="T60"> </text:span><text:span text:style-name="T26">más</text:span><text:span text:style-name="T61"> </text:span><text:span text:style-name="T25">uno,</text:span><text:span text:style-name="T60"> </text:span><text:span text:style-name="T25">integrantes</text:span><text:span text:style-name="T61"> </text:span><text:span text:style-name="T46">en</text:span><text:span text:style-name="T59"> </text:span><text:span text:style-name="T25">tal</text:span></text:p><text:p text:style-name="P15" loext:marker-style-name="T25"><text:span text:style-name="T25">Comunidad.</text:span></text:p></draw:text-box></draw:frame><draw:frame draw:style-name="fr1" draw:name="Frame37" text:anchor-type="paragraph" svg:x="1.1819in" svg:y="5.4909in" svg:width="6.0701in" draw:z-index="46"><draw:text-box fo:min-height="0in"><text:p text:style-name="P6" loext:marker-style-name="T25"><text:span text:style-name="T30">De</text:span><text:span text:style-name="T25"> </text:span><text:span text:style-name="T48">no</text:span><text:span text:style-name="T53"> </text:span><text:span text:style-name="T25">existir</text:span><text:span text:style-name="T30"> </text:span><text:span text:style-name="T25">tal</text:span><text:span text:style-name="T46"> </text:span><text:span text:style-name="T26">mayoría</text:span><text:span text:style-name="T48"> </text:span><text:span text:style-name="T25">se</text:span><text:span text:style-name="T30"> </text:span><text:span text:style-name="T26">procederá,</text:span><text:span text:style-name="T48"> </text:span><text:span text:style-name="T25">en</text:span><text:span text:style-name="T49"> </text:span><text:span text:style-name="T48">segunda</text:span><text:span text:style-name="T49"> </text:span><text:span text:style-name="T25">convocatoria,</text:span><text:span text:style-name="T30"> </text:span><text:span text:style-name="T25">y media</text:span><text:span text:style-name="T48"> </text:span><text:span text:style-name="T30">hora</text:span><text:span text:style-name="T46"> </text:span><text:span text:style-name="T26">después</text:span></text:p><text:p text:style-name="P16" loext:marker-style-name="T25"><text:span text:style-name="T30">de</text:span><text:span text:style-name="T157"> </text:span><text:span text:style-name="T25">la</text:span><text:span text:style-name="T157"> </text:span><text:span text:style-name="T25">fijada</text:span><text:span text:style-name="T36"> </text:span><text:span text:style-name="T25">para</text:span><text:span text:style-name="T82"> </text:span><text:span text:style-name="T25">la</text:span><text:span text:style-name="T36"> </text:span><text:span text:style-name="T25">primera,</text:span><text:span text:style-name="T82"> </text:span><text:span text:style-name="T25">a</text:span><text:span text:style-name="T157"> </text:span><text:span text:style-name="T25">celebrarse</text:span><text:span text:style-name="T82"> </text:span><text:span text:style-name="T25">dicha</text:span><text:span text:style-name="T82"> </text:span><text:span text:style-name="T25">Junta,</text:span><text:span text:style-name="T82"> </text:span><text:span text:style-name="T25">cualquiera</text:span><text:span text:style-name="T36"> </text:span><text:span text:style-name="T25">que</text:span><text:span text:style-name="T82"> </text:span><text:span text:style-name="T25">fuere</text:span><text:span text:style-name="T36"> </text:span><text:span text:style-name="T25">el</text:span><text:span text:style-name="T82"> </text:span><text:span text:style-name="T26">número</text:span><text:span text:style-name="T36"> </text:span><text:span text:style-name="T48">de</text:span></text:p><text:p text:style-name="P16" loext:marker-style-name="T25"><text:span text:style-name="T25">asistentes</text:span><text:span text:style-name="T30"> </text:span><text:span text:style-name="T25">y cualquiera</text:span><text:span text:style-name="T48"> </text:span><text:span text:style-name="T25">que</text:span><text:span text:style-name="T49"> </text:span><text:span text:style-name="T25">sea</text:span><text:span text:style-name="T48"> </text:span><text:span text:style-name="T25">el</text:span><text:span text:style-name="T48"> </text:span><text:span text:style-name="T25">porcentaje</text:span><text:span text:style-name="T30"> </text:span><text:span text:style-name="T53">(</text:span><text:span text:style-name="T50">%)</text:span><text:span text:style-name="T160"> </text:span><text:span text:style-name="T30">de</text:span><text:span text:style-name="T46"> </text:span><text:span text:style-name="T25">unidades</text:span><text:span text:style-name="T46"> </text:span><text:span text:style-name="T25">alojativas representados.</text:span></text:p></draw:text-box></draw:frame><draw:frame draw:style-name="fr1" draw:name="Frame38" text:anchor-type="paragraph" svg:x="1.1819in" svg:y="6.648in" svg:width="3.3752in" draw:z-index="47"><draw:text-box fo:min-height="0in"><text:p text:style-name="P6" loext:marker-style-name="T50"><text:span text:style-name="T20">ARTICULO</text:span><text:span text:style-name="T23"> </text:span><text:span text:style-name="T20">10.-</text:span><text:span text:style-name="T21"> </text:span><text:span text:style-name="T50">Toma</text:span><text:span text:style-name="T52"> </text:span><text:span text:style-name="T50">de</text:span><text:span text:style-name="T58"> </text:span><text:span text:style-name="T50">Acuerdos,</text:span><text:span text:style-name="T52"> </text:span><text:span text:style-name="T50">Requisitos-.</text:span></text:p></draw:text-box></draw:frame><draw:frame draw:style-name="fr1" draw:name="Frame39" text:anchor-type="paragraph" svg:x="1.1819in" svg:y="6.9791in" svg:width="6.0701in" draw:z-index="48"><draw:text-box fo:min-height="0in"><text:p text:style-name="P6" loext:marker-style-name="T25"><text:span text:style-name="T25">Los</text:span><text:span text:style-name="T85"> </text:span><text:span text:style-name="T25">acuerdos</text:span><text:span text:style-name="T83"> </text:span><text:span text:style-name="T30">de</text:span><text:span text:style-name="T53"> </text:span><text:span text:style-name="T25">La</text:span><text:span text:style-name="T53"> </text:span><text:span text:style-name="T25">Junta</text:span><text:span text:style-name="T53"> </text:span><text:span text:style-name="T25">General,</text:span><text:span text:style-name="T83"> </text:span><text:span text:style-name="T25">en</text:span><text:span text:style-name="T87"> </text:span><text:span text:style-name="T25">cualquier</text:span><text:span text:style-name="T83"> </text:span><text:span text:style-name="T48">caso,</text:span><text:span text:style-name="T86"> </text:span><text:span text:style-name="T26">serán</text:span><text:span text:style-name="T86"> </text:span><text:span text:style-name="T26">válidamente</text:span><text:span text:style-name="T83"> </text:span><text:span text:style-name="T25">adoptados</text:span><text:span text:style-name="T83"> </text:span><text:span text:style-name="T25">por</text:span></text:p><text:p text:style-name="P16" loext:marker-style-name="T25"><text:span text:style-name="T26">aprobación</text:span><text:span text:style-name="T143"> </text:span><text:span text:style-name="T30">de</text:span><text:span text:style-name="T141"> </text:span><text:span text:style-name="T25">la</text:span><text:span text:style-name="T142"> </text:span><text:span text:style-name="T26">mayoría</text:span><text:span text:style-name="T131"> </text:span><text:span text:style-name="T25">simple</text:span><text:span text:style-name="T142"> </text:span><text:span text:style-name="T25">(la</text:span><text:span text:style-name="T141"> </text:span><text:span text:style-name="T25">mitad</text:span><text:span text:style-name="T131"> </text:span><text:span text:style-name="T54">más</text:span><text:span text:style-name="T131"> </text:span><text:span text:style-name="T25">uno)</text:span><text:span text:style-name="T141"> </text:span><text:span text:style-name="T30">de</text:span><text:span text:style-name="T116"> </text:span><text:span text:style-name="T25">asistentes,</text:span><text:span text:style-name="T142"> </text:span><text:span text:style-name="T25">en</text:span><text:span text:style-name="T116"> </text:span><text:span text:style-name="T25">los</text:span><text:span text:style-name="T131"> </text:span><text:span text:style-name="T26">términos</text:span></text:p><text:p text:style-name="P15" loext:marker-style-name="T25"><text:span text:style-name="T25">establecidos</text:span><text:span text:style-name="T141"> </text:span><text:span text:style-name="T46">en</text:span><text:span text:style-name="T134"> </text:span><text:span text:style-name="T25">el</text:span><text:span text:style-name="T131"> </text:span><text:span text:style-name="T25">Art.</text:span><text:span text:style-name="T116"> </text:span><text:span text:style-name="T25">9.</text:span><text:span text:style-name="T134"> </text:span><text:span text:style-name="T25">Cada</text:span><text:span text:style-name="T141"> </text:span><text:span text:style-name="T25">unidad</text:span><text:span text:style-name="T131"> </text:span><text:span text:style-name="T25">alojativa,</text:span><text:span text:style-name="T131"> </text:span><text:span text:style-name="T25">cualquiera</text:span><text:span text:style-name="T141"> </text:span><text:span text:style-name="T25">que</text:span><text:span text:style-name="T143"> </text:span><text:span text:style-name="T25">fuese</text:span><text:span text:style-name="T131"> </text:span><text:span text:style-name="T82">su</text:span><text:span text:style-name="T135"> </text:span><text:span text:style-name="T25">superficie,</text:span></text:p><text:p text:style-name="P16" loext:marker-style-name="T25"><text:span text:style-name="T26">tendrá</text:span><text:span text:style-name="T48"> </text:span><text:span text:style-name="T30">un</text:span><text:span text:style-name="T48"> </text:span><text:span text:style-name="T25">voto.</text:span></text:p></draw:text-box></draw:frame><draw:frame draw:style-name="fr1" draw:name="Frame40" text:anchor-type="paragraph" svg:x="1.1819in" svg:y="8.0264in" svg:width="6.0693in" draw:z-index="49"><draw:text-box fo:min-height="0in"><text:p text:style-name="P6" loext:marker-style-name="T25"><text:span text:style-name="T30">No</text:span><text:span text:style-name="T87"> </text:span><text:span text:style-name="T25">obstante</text:span><text:span text:style-name="T85"> </text:span><text:span text:style-name="T25">lo</text:span><text:span text:style-name="T85"> </text:span><text:span text:style-name="T25">anterior,</text:span><text:span text:style-name="T53"> </text:span><text:span text:style-name="T25">para</text:span><text:span text:style-name="T85"> </text:span><text:span text:style-name="T25">la</text:span><text:span text:style-name="T85"> </text:span><text:span text:style-name="T26">modificación</text:span><text:span text:style-name="T86"> </text:span><text:span text:style-name="T30">de</text:span><text:span text:style-name="T87"> </text:span><text:span text:style-name="T48">los</text:span><text:span text:style-name="T86"> </text:span><text:span text:style-name="T25">presentes</text:span><text:span text:style-name="T85"> </text:span><text:span text:style-name="T25">estatutos</text:span><text:span text:style-name="T85"> </text:span><text:span text:style-name="T26">será</text:span><text:span text:style-name="T85"> </text:span><text:span text:style-name="T25">necesaria</text:span></text:p><text:p text:style-name="P16" loext:marker-style-name="T25"><text:span text:style-name="T25">la</text:span><text:span text:style-name="T141"> </text:span><text:span text:style-name="T26">mayoría</text:span><text:span text:style-name="T141"> </text:span><text:span text:style-name="T25">cualificada</text:span><text:span text:style-name="T142"> </text:span><text:span text:style-name="T48">de</text:span><text:span text:style-name="T132"> </text:span><text:span text:style-name="T25">dos</text:span><text:span text:style-name="T141"> </text:span><text:span text:style-name="T25">tercios</text:span><text:span text:style-name="T131"> </text:span><text:span text:style-name="T25">(2/3)</text:span><text:span text:style-name="T116"> </text:span><text:span text:style-name="T30">de</text:span><text:span text:style-name="T141"> </text:span><text:span text:style-name="T48">los</text:span><text:span text:style-name="T132"> </text:span><text:span text:style-name="T25">votos</text:span><text:span text:style-name="T141"> </text:span><text:span text:style-name="T48">de</text:span><text:span text:style-name="T132"> </text:span><text:span text:style-name="T25">los</text:span><text:span text:style-name="T131"> </text:span><text:span text:style-name="T25">asistentes</text:span><text:span text:style-name="T131"> </text:span><text:span text:style-name="T25">a</text:span><text:span text:style-name="T141"> </text:span><text:span text:style-name="T25">la</text:span><text:span text:style-name="T141"> </text:span><text:span text:style-name="T25">Junta</text:span></text:p><text:p text:style-name="P15" loext:marker-style-name="T25"><text:span text:style-name="T25">General.</text:span></text:p></draw:text-box></draw:frame><draw:frame draw:style-name="fr1" draw:name="Frame41" text:anchor-type="paragraph" svg:x="1.1819in" svg:y="9.1701in" svg:width="3.1835in" draw:z-index="50"><draw:text-box fo:min-height="0in"><text:p text:style-name="P6" loext:marker-style-name="T20"><text:span text:style-name="T20">ARTICULO</text:span><text:span text:style-name="T23"> </text:span><text:span text:style-name="T20">11-</text:span><text:span text:style-name="T21"> </text:span><text:span text:style-name="T124">Elección</text:span><text:span text:style-name="T52"> </text:span><text:span text:style-name="T57">de</text:span><text:span text:style-name="T56"> la</text:span><text:span text:style-name="T50"> Junta</text:span><text:span text:style-name="T58"> </text:span><text:span text:style-name="T50">Rectora</text:span><text:span text:style-name="T23">-.</text:span></text:p></draw:text-box></draw:frame><draw:frame text:anchor-type="char" draw:z-index="4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54" text:anchor-type="paragraph" svg:x="1.1819in" svg:y="10.3217in" svg:width="4.7598in" draw:z-index="63"><draw:text-box fo:min-height="0in"><text:p text:style-name="P6" loext:marker-style-name="T25"><text:span text:style-name="T26">Además,</text:span><text:span text:style-name="T46"> </text:span><text:span text:style-name="T26">específicamente</text:span><text:span text:style-name="T30"> </text:span><text:span text:style-name="T25">le</text:span><text:span text:style-name="T30"> </text:span><text:span text:style-name="T25">corresponden</text:span><text:span text:style-name="T49"> </text:span><text:span text:style-name="T48">las</text:span><text:span text:style-name="T49"> </text:span><text:span text:style-name="T25">siguientes</text:span><text:span text:style-name="T48"> </text:span><text:span text:style-name="T25">facultades:</text:span></text:p></draw:text-box></draw:frame><draw:frame draw:style-name="fr1" draw:name="Frame43" text:anchor-type="paragraph" svg:x="1.1819in" svg:y="0.9701in" svg:width="6.0693in" draw:z-index="52"><draw:text-box fo:min-height="0in"><text:p text:style-name="P6" loext:marker-style-name="T25"><text:span text:style-name="T25">Los</text:span><text:span text:style-name="T42"> </text:span><text:span text:style-name="T25">cargos</text:span><text:span text:style-name="T44"> </text:span><text:span text:style-name="T26">tendrán</text:span><text:span text:style-name="T43"> </text:span><text:span text:style-name="T30">una</text:span><text:span text:style-name="T77"> </text:span><text:span text:style-name="T26">duración</text:span><text:span text:style-name="T42"> </text:span><text:span text:style-name="T48">de</text:span><text:span text:style-name="T147"> </text:span><text:span text:style-name="T48">un</text:span><text:span text:style-name="T147"> </text:span><text:span text:style-name="T26">año,</text:span><text:span text:style-name="T147"> </text:span><text:span text:style-name="T48">salvo</text:span><text:span text:style-name="T42"> </text:span><text:span text:style-name="T25">que</text:span><text:span text:style-name="T42"> </text:span><text:span text:style-name="T25">antes</text:span><text:span text:style-name="T41"> </text:span><text:span text:style-name="T25">fueran</text:span><text:span text:style-name="T43"> </text:span><text:span text:style-name="T25">revocados</text:span><text:span text:style-name="T42"> </text:span><text:span text:style-name="T48">por</text:span><text:span text:style-name="T147"> </text:span><text:span text:style-name="T25">la</text:span></text:p><text:p text:style-name="P8" loext:marker-style-name="T25"><text:span text:style-name="T25">Junta</text:span><text:span text:style-name="T118"> </text:span><text:span text:style-name="T25">General</text:span><text:span text:style-name="T118"> </text:span><text:span text:style-name="T25">reunida</text:span><text:span text:style-name="T113"> </text:span><text:span text:style-name="T25">a</text:span><text:span text:style-name="T114"> </text:span><text:span text:style-name="T25">este</text:span><text:span text:style-name="T155"> </text:span><text:span text:style-name="T25">efecto</text:span><text:span text:style-name="T113"> </text:span><text:span text:style-name="T25">o</text:span><text:span text:style-name="T113"> </text:span><text:span text:style-name="T48">por</text:span><text:span text:style-name="T119"> </text:span><text:span text:style-name="T25">renuncia</text:span><text:span text:style-name="T118"> </text:span><text:span text:style-name="T25">expresa</text:span><text:span text:style-name="T113"> </text:span><text:span text:style-name="T25">del</text:span><text:span text:style-name="T155"> </text:span><text:span text:style-name="T25">miembro</text:span><text:span text:style-name="T123"> </text:span><text:span text:style-name="T30">de</text:span><text:span text:style-name="T155"> </text:span><text:span text:style-name="T25">la</text:span><text:span text:style-name="T155"> </text:span><text:span text:style-name="T25">misma.</text:span></text:p><text:p text:style-name="P8" loext:marker-style-name="T25"><text:span text:style-name="T25">Dichos</text:span><text:span text:style-name="T30"> </text:span><text:span text:style-name="T25">cargos</text:span><text:span text:style-name="T46"> </text:span><text:span text:style-name="T26">podrán</text:span><text:span text:style-name="T25"> recaer</text:span><text:span text:style-name="T30"> </text:span><text:span text:style-name="T46">en</text:span><text:span text:style-name="T53"> </text:span><text:span text:style-name="T25">persona</text:span><text:span text:style-name="T46"> </text:span><text:span text:style-name="T25">que</text:span><text:span text:style-name="T49"> </text:span><text:span text:style-name="T25">ya</text:span><text:span text:style-name="T46"> </text:span><text:span text:style-name="T25">lo</text:span><text:span text:style-name="T48"> </text:span><text:span text:style-name="T25">haya ostentado</text:span><text:span text:style-name="T49"> </text:span><text:span text:style-name="T25">y</text:span><text:span text:style-name="T46"> </text:span><text:span text:style-name="T26">desempeñado.</text:span></text:p></draw:text-box></draw:frame><draw:frame draw:style-name="fr1" draw:name="Frame44" text:anchor-type="paragraph" svg:x="1.1819in" svg:y="1.7402in" svg:width="6.0709in" draw:z-index="53"><draw:text-box fo:min-height="0in"><text:p text:style-name="P6" loext:marker-style-name="T25"><text:span text:style-name="T25">Expresamente</text:span><text:span text:style-name="T65"> </text:span><text:span text:style-name="T25">queda</text:span><text:span text:style-name="T65"> </text:span><text:span text:style-name="T25">establecido</text:span><text:span text:style-name="T65"> </text:span><text:span text:style-name="T25">que,</text:span><text:span text:style-name="T67"> </text:span><text:span text:style-name="T26">además</text:span><text:span text:style-name="T66"> </text:span><text:span text:style-name="T30">de</text:span><text:span text:style-name="T66"> </text:span><text:span text:style-name="T25">los</text:span><text:span text:style-name="T68"> </text:span><text:span text:style-name="T25">Propietarios,</text:span><text:span text:style-name="T65"> </text:span><text:span text:style-name="T26">podrán</text:span><text:span text:style-name="T67"> </text:span><text:span text:style-name="T48">ser</text:span><text:span text:style-name="T38"> </text:span><text:span text:style-name="T25">miembros</text:span></text:p><text:p text:style-name="P8" loext:marker-style-name="T25"><text:span text:style-name="T30">de</text:span><text:span text:style-name="T114"> </text:span><text:span text:style-name="T25">la</text:span><text:span text:style-name="T114"> </text:span><text:span text:style-name="T25">Junta</text:span><text:span text:style-name="T114"> </text:span><text:span text:style-name="T25">Rectora</text:span><text:span text:style-name="T114"> </text:span><text:span text:style-name="T25">el</text:span><text:span text:style-name="T114"> </text:span><text:span text:style-name="T26">cónyuge,</text:span><text:span text:style-name="T114"> </text:span><text:span text:style-name="T25">ascendientes</text:span><text:span text:style-name="T114"> </text:span><text:span text:style-name="T25">y</text:span><text:span text:style-name="T86"> </text:span><text:span text:style-name="T25">descendientes</text:span><text:span text:style-name="T85"> </text:span><text:span text:style-name="T30">de</text:span><text:span text:style-name="T114"> </text:span><text:span text:style-name="T25">los</text:span><text:span text:style-name="T114"> </text:span><text:span text:style-name="T25">mismos;</text:span><text:span text:style-name="T123"> </text:span><text:span text:style-name="T26">así</text:span><text:span text:style-name="T114"> </text:span><text:span text:style-name="T48">como</text:span></text:p><text:p text:style-name="P8" loext:marker-style-name="T25"><text:span text:style-name="T25">el</text:span><text:span text:style-name="T30"> </text:span><text:span text:style-name="T25">representante</text:span><text:span text:style-name="T48"> </text:span><text:span text:style-name="T25">legal</text:span><text:span text:style-name="T48"> </text:span><text:span text:style-name="T30">de</text:span><text:span text:style-name="T46"> </text:span><text:span text:style-name="T25">la</text:span><text:span text:style-name="T30"> </text:span><text:span text:style-name="T25">persona</text:span><text:span text:style-name="T46"> </text:span><text:span text:style-name="T26">jurídica</text:span><text:span text:style-name="T53"> </text:span><text:span text:style-name="T25">titular</text:span><text:span text:style-name="T30"> de</text:span><text:span text:style-name="T46"> </text:span><text:span text:style-name="T25">una</text:span><text:span text:style-name="T30"> </text:span><text:span text:style-name="T25">unidad</text:span><text:span text:style-name="T49"> </text:span><text:span text:style-name="T25">alojativa,</text:span><text:span text:style-name="T30"> </text:span><text:span text:style-name="T25">en su</text:span><text:span text:style-name="T30"> </text:span><text:span text:style-name="T25">caso.</text:span></text:p></draw:text-box></draw:frame><draw:frame draw:style-name="fr1" draw:name="Frame45" text:anchor-type="paragraph" svg:x="1.1819in" svg:y="2.5102in" svg:width="6.072in" draw:z-index="54"><draw:text-box fo:min-height="0in"><text:p text:style-name="P6" loext:marker-style-name="T25"><text:span text:style-name="T25">La</text:span><text:span text:style-name="T30"> </text:span><text:span text:style-name="T25">Junta</text:span><text:span text:style-name="T30"> </text:span><text:span text:style-name="T25">Rectora</text:span><text:span text:style-name="T48"> </text:span><text:span text:style-name="T26">elegirá</text:span><text:span text:style-name="T48"> </text:span><text:span text:style-name="T30">entre </text:span><text:span text:style-name="T25">sus miembros a</text:span><text:span text:style-name="T48"> </text:span><text:span text:style-name="T30">un</text:span><text:span text:style-name="T48"> </text:span><text:span text:style-name="T25">representante</text:span><text:span text:style-name="T161"> </text:span><text:span text:style-name="T25">que</text:span><text:span text:style-name="T49"> </text:span><text:span text:style-name="T26">será</text:span><text:span text:style-name="T48"> </text:span><text:span text:style-name="T25">el</text:span><text:span text:style-name="T30"> </text:span><text:span text:style-name="T25">encargado</text:span></text:p><text:p text:style-name="P8" loext:marker-style-name="T25"><text:span text:style-name="T30">de</text:span><text:span text:style-name="T72"> </text:span><text:span text:style-name="T25">ejecutar</text:span><text:span text:style-name="T74"> </text:span><text:span text:style-name="T25">todos</text:span><text:span text:style-name="T74"> </text:span><text:span text:style-name="T48">los</text:span><text:span text:style-name="T70"> </text:span><text:span text:style-name="T25">acuerdos</text:span><text:span text:style-name="T74"> </text:span><text:span text:style-name="T25">adoptados</text:span><text:span text:style-name="T74"> </text:span><text:span text:style-name="T25">por</text:span><text:span text:style-name="T74"> </text:span><text:span text:style-name="T25">dicha</text:span><text:span text:style-name="T74"> </text:span><text:span text:style-name="T25">Junta,</text:span><text:span text:style-name="T74"> </text:span><text:span text:style-name="T25">y</text:span><text:span text:style-name="T72"> </text:span><text:span text:style-name="T25">velar</text:span><text:span text:style-name="T73"> </text:span><text:span text:style-name="T25">por</text:span><text:span text:style-name="T74"> </text:span><text:span text:style-name="T25">el</text:span><text:span text:style-name="T74"> </text:span><text:span text:style-name="T46">buen</text:span></text:p><text:p text:style-name="P8" loext:marker-style-name="T25"><text:span text:style-name="T25">funcionamiento</text:span><text:span text:style-name="T142"> </text:span><text:span text:style-name="T25">diario</text:span><text:span text:style-name="T142"> </text:span><text:span text:style-name="T48">de</text:span><text:span text:style-name="T141"> </text:span><text:span text:style-name="T25">esta</text:span><text:span text:style-name="T142"> </text:span><text:span text:style-name="T25">Comunidad</text:span><text:span text:style-name="T116"> </text:span><text:span text:style-name="T30">de</text:span><text:span text:style-name="T116"> </text:span><text:span text:style-name="T26">Explotación.</text:span><text:span text:style-name="T116"> </text:span><text:span text:style-name="T25">Dicho</text:span><text:span text:style-name="T62"> </text:span><text:span text:style-name="T25">representante</text:span><text:span text:style-name="T62"> </text:span><text:span text:style-name="T54">será</text:span></text:p><text:p text:style-name="P9" loext:marker-style-name="T25"><text:span text:style-name="T25">retribuido</text:span><text:span text:style-name="T162"> </text:span><text:span text:style-name="T25">en</text:span><text:span text:style-name="T163"> </text:span><text:span text:style-name="T25">la</text:span><text:span text:style-name="T162"> </text:span><text:span text:style-name="T26">cuantía</text:span><text:span text:style-name="T164"> </text:span><text:span text:style-name="T48">de</text:span><text:span text:style-name="T163"> </text:span><text:span text:style-name="T83">18</text:span><text:span text:style-name="T70"> </text:span><text:span text:style-name="T25">euros</text:span><text:span text:style-name="T165"> </text:span><text:span text:style-name="T25">brutos</text:span><text:span text:style-name="T162"> </text:span><text:span text:style-name="T25">mensuales</text:span><text:span text:style-name="T162"> </text:span><text:span text:style-name="T25">por</text:span><text:span text:style-name="T162"> </text:span><text:span text:style-name="T25">unidad</text:span><text:span text:style-name="T165"> </text:span><text:span text:style-name="T25">alojativa</text:span><text:span text:style-name="T165"> </text:span><text:span text:style-name="T157">en</text:span></text:p><text:p text:style-name="P8" loext:marker-style-name="T25"><text:span text:style-name="T26">explotación;</text:span><text:span text:style-name="T131"> </text:span><text:span text:style-name="T25">sin</text:span><text:span text:style-name="T143"> </text:span><text:span text:style-name="T25">perjuicio</text:span><text:span text:style-name="T131"> </text:span><text:span text:style-name="T30">de</text:span><text:span text:style-name="T141"> </text:span><text:span text:style-name="T25">cualquier</text:span><text:span text:style-name="T131"> </text:span><text:span text:style-name="T25">otra</text:span><text:span text:style-name="T131"> </text:span><text:span text:style-name="T25">cantidad</text:span><text:span text:style-name="T131"> </text:span><text:span text:style-name="T25">que</text:span><text:span text:style-name="T131"> </text:span><text:span text:style-name="T25">pueda</text:span><text:span text:style-name="T141"> </text:span><text:span text:style-name="T25">adoptarse</text:span><text:span text:style-name="T134"> </text:span><text:span text:style-name="T46">en</text:span><text:span text:style-name="T134"> </text:span><text:span text:style-name="T25">Junta</text:span></text:p><text:p text:style-name="P8" loext:marker-style-name="T25"><text:span text:style-name="T25">General</text:span><text:span text:style-name="T68"> </text:span><text:span text:style-name="T25">Ordinaria</text:span><text:span text:style-name="T37"> </text:span><text:span text:style-name="T25">o</text:span><text:span text:style-name="T67"> </text:span><text:span text:style-name="T25">Extraordinaria.</text:span><text:span text:style-name="T36"> </text:span><text:span text:style-name="T25">Dicho</text:span><text:span text:style-name="T37"> </text:span><text:span text:style-name="T25">importe</text:span><text:span text:style-name="T67"> </text:span><text:span text:style-name="T26">será</text:span><text:span text:style-name="T37"> </text:span><text:span text:style-name="T25">actualizado</text:span><text:span text:style-name="T67"> </text:span><text:span text:style-name="T25">anualmente,</text:span><text:span text:style-name="T68"> </text:span><text:span text:style-name="T46">en</text:span><text:span text:style-name="T36"> </text:span><text:span text:style-name="T48">base</text:span></text:p><text:p text:style-name="P8" loext:marker-style-name="T25"><text:span text:style-name="T25">a</text:span><text:span text:style-name="T30"> </text:span><text:span text:style-name="T25">la</text:span><text:span text:style-name="T30"> </text:span><text:span text:style-name="T26">variación</text:span><text:span text:style-name="T25"> del</text:span><text:span text:style-name="T30"> </text:span><text:span text:style-name="T25">IPC.</text:span></text:p></draw:text-box></draw:frame><draw:frame draw:style-name="fr1" draw:name="Frame46" text:anchor-type="paragraph" svg:x="1.1819in" svg:y="4.489in" svg:width="3.4134in" draw:z-index="55"><draw:text-box fo:min-height="0in"><text:p text:style-name="P6" loext:marker-style-name="T20"><text:span text:style-name="T20">ARTICULO</text:span><text:span text:style-name="T23"> </text:span><text:span text:style-name="T20">12.-</text:span><text:span text:style-name="T21"> </text:span><text:span text:style-name="T50">Reuniones de</text:span><text:span text:style-name="T52"> </text:span><text:span text:style-name="T58">La</text:span><text:span text:style-name="T56"> </text:span><text:span text:style-name="T50">Junta</text:span><text:span text:style-name="T56"> </text:span><text:span text:style-name="T50">Rectora</text:span><text:span text:style-name="T23">-.</text:span></text:p></draw:text-box></draw:frame><draw:frame draw:style-name="fr1" draw:name="Frame47" text:anchor-type="paragraph" svg:x="1.1819in" svg:y="4.8209in" svg:width="6.0728in" draw:z-index="56"><draw:text-box fo:min-height="0in"><text:p text:style-name="P6" loext:marker-style-name="T25"><text:span text:style-name="T25">La</text:span><text:span text:style-name="T118"> </text:span><text:span text:style-name="T25">Junta</text:span><text:span text:style-name="T118"> </text:span><text:span text:style-name="T25">Rectora</text:span><text:span text:style-name="T118"> </text:span><text:span text:style-name="T25">se</text:span><text:span text:style-name="T113"> </text:span><text:span text:style-name="T26">reunirá</text:span><text:span text:style-name="T118"> </text:span><text:span text:style-name="T25">cada</text:span><text:span text:style-name="T155"> </text:span><text:span text:style-name="T25">dos</text:span><text:span text:style-name="T118"> </text:span><text:span text:style-name="T25">meses</text:span><text:span text:style-name="T118"> </text:span><text:span text:style-name="T48">por</text:span><text:span text:style-name="T120"> </text:span><text:span text:style-name="T46">lo</text:span><text:span text:style-name="T121"> </text:span><text:span text:style-name="T25">menos</text:span><text:span text:style-name="T118"> </text:span><text:span text:style-name="T25">y</text:span><text:span text:style-name="T119"> </text:span><text:span text:style-name="T25">siempre</text:span><text:span text:style-name="T113"> </text:span><text:span text:style-name="T25">que</text:span><text:span text:style-name="T113"> </text:span><text:span text:style-name="T25">el</text:span><text:span text:style-name="T118"> </text:span><text:span text:style-name="T25">Presidente</text:span></text:p><text:p text:style-name="P9" loext:marker-style-name="T25"><text:span text:style-name="T25">los</text:span><text:span text:style-name="T61"> </text:span><text:span text:style-name="T25">estime</text:span><text:span text:style-name="T61"> </text:span><text:span text:style-name="T25">oportuno</text:span><text:span text:style-name="T45"> </text:span><text:span text:style-name="T25">o</text:span><text:span text:style-name="T61"> </text:span><text:span text:style-name="T25">a</text:span><text:span text:style-name="T78"> </text:span><text:span text:style-name="T26">petición</text:span><text:span text:style-name="T64"> </text:span><text:span text:style-name="T30">de</text:span><text:span text:style-name="T78"> </text:span><text:span text:style-name="T48">dos</text:span><text:span text:style-name="T62"> </text:span><text:span text:style-name="T25">(2)</text:span><text:span text:style-name="T64"> </text:span><text:span text:style-name="T25">miembros</text:span><text:span text:style-name="T78"> </text:span><text:span text:style-name="T30">de</text:span><text:span text:style-name="T78"> </text:span><text:span text:style-name="T25">la</text:span><text:span text:style-name="T61"> </text:span><text:span text:style-name="T25">misma,</text:span><text:span text:style-name="T45"> </text:span><text:span text:style-name="T46">en</text:span><text:span text:style-name="T61"> </text:span><text:span text:style-name="T25">cuyo</text:span><text:span text:style-name="T64"> </text:span><text:span text:style-name="T25">caso</text:span><text:span text:style-name="T61"> </text:span><text:span text:style-name="T25">el</text:span></text:p><text:p text:style-name="P8" loext:marker-style-name="T25"><text:span text:style-name="T25">Presidente</text:span><text:span text:style-name="T48"> </text:span><text:span text:style-name="T30">no</text:span><text:span text:style-name="T46"> </text:span><text:span text:style-name="T26">podrá</text:span><text:span text:style-name="T48"> </text:span><text:span text:style-name="T25">demorar</text:span><text:span text:style-name="T49"> </text:span><text:span text:style-name="T25">la</text:span><text:span text:style-name="T46"> </text:span><text:span text:style-name="T25">convocatoria</text:span><text:span text:style-name="T157"> </text:span><text:span text:style-name="T25">por</text:span><text:span text:style-name="T30"> </text:span><text:span text:style-name="T25">plazo</text:span><text:span text:style-name="T48"> </text:span><text:span text:style-name="T25">superior</text:span><text:span text:style-name="T48"> </text:span><text:span text:style-name="T25">a</text:span><text:span text:style-name="T48"> </text:span><text:span text:style-name="T25">los</text:span><text:span text:style-name="T48"> </text:span><text:span text:style-name="T25">diez </text:span><text:span text:style-name="T26">días</text:span><text:span text:style-name="T25"> a</text:span><text:span text:style-name="T48"> </text:span><text:span text:style-name="T25">contar</text:span></text:p><text:p text:style-name="P8" loext:marker-style-name="T25"><text:span text:style-name="T30">desde</text:span><text:span text:style-name="T48"> </text:span><text:span text:style-name="T25">la</text:span><text:span text:style-name="T48"> </text:span><text:span text:style-name="T25">fecha</text:span><text:span text:style-name="T46"> </text:span><text:span text:style-name="T30">de</text:span><text:span text:style-name="T46"> </text:span><text:span text:style-name="T26">petición</text:span><text:span text:style-name="T49"> </text:span><text:span text:style-name="T48">de</text:span><text:span text:style-name="T53"> </text:span><text:span text:style-name="T48">tal</text:span><text:span text:style-name="T49"> </text:span><text:span text:style-name="T26">reunión.</text:span></text:p></draw:text-box></draw:frame><draw:frame draw:style-name="fr1" draw:name="Frame48" text:anchor-type="paragraph" svg:x="1.1819in" svg:y="5.8091in" svg:width="6.0736in" draw:z-index="57"><draw:text-box fo:min-height="0in"><text:p text:style-name="P6" loext:marker-style-name="T25"><text:span text:style-name="T25">La</text:span><text:span text:style-name="T161"> </text:span><text:span text:style-name="T25">Junta</text:span><text:span text:style-name="T161"> </text:span><text:span text:style-name="T25">Rectora</text:span><text:span text:style-name="T158"> </text:span><text:span text:style-name="T26">quedará</text:span><text:span text:style-name="T166"> </text:span><text:span text:style-name="T26">válidamente</text:span><text:span text:style-name="T166"> </text:span><text:span text:style-name="T25">constituida</text:span><text:span text:style-name="T161"> </text:span><text:span text:style-name="T25">cuando,</text:span><text:span text:style-name="T158"> </text:span><text:span text:style-name="T26">después</text:span><text:span text:style-name="T161"> </text:span><text:span text:style-name="T48">de</text:span><text:span text:style-name="T167"> </text:span><text:span text:style-name="T25">haber</text:span><text:span text:style-name="T161"> </text:span><text:span text:style-name="T48">sido</text:span></text:p><text:p text:style-name="P8" loext:marker-style-name="T25"><text:span text:style-name="T25">debidamente</text:span><text:span text:style-name="T82"> </text:span><text:span text:style-name="T25">convocada,</text:span><text:span text:style-name="T157"> </text:span><text:span text:style-name="T25">concurran</text:span><text:span text:style-name="T82"> </text:span><text:span text:style-name="T25">a</text:span><text:span text:style-name="T157"> </text:span><text:span text:style-name="T25">ella</text:span><text:span text:style-name="T36"> </text:span><text:span text:style-name="T25">al</text:span><text:span text:style-name="T82"> </text:span><text:span text:style-name="T48">menos</text:span><text:span text:style-name="T82"> </text:span><text:span text:style-name="T25">el</text:span><text:span text:style-name="T82"> </text:span><text:span text:style-name="T25">Presidente,</text:span><text:span text:style-name="T36"> </text:span><text:span text:style-name="T25">o</text:span><text:span text:style-name="T82"> </text:span><text:span text:style-name="T46">en</text:span><text:span text:style-name="T48"> </text:span><text:span text:style-name="T25">ausencia</text:span><text:span text:style-name="T157"> </text:span><text:span text:style-name="T30">de</text:span><text:span text:style-name="T40"> </text:span><text:span text:style-name="T26">éste</text:span></text:p><text:p text:style-name="P8" loext:marker-style-name="T25"><text:span text:style-name="T25">el</text:span><text:span text:style-name="T161"> </text:span><text:span text:style-name="T25">Vice-Presidente,</text:span><text:span text:style-name="T158"> </text:span><text:span text:style-name="T25">que</text:span><text:span text:style-name="T158"> </text:span><text:span text:style-name="T25">le</text:span><text:span text:style-name="T158"> </text:span><text:span text:style-name="T26">sustituirá</text:span><text:span text:style-name="T158"> </text:span><text:span text:style-name="T25">en</text:span><text:span text:style-name="T167"> </text:span><text:span text:style-name="T25">todas</text:span><text:span text:style-name="T144"> </text:span><text:span text:style-name="T25">sus</text:span><text:span text:style-name="T167"> </text:span><text:span text:style-name="T25">funciones</text:span><text:span text:style-name="T158"> </text:span><text:span text:style-name="T25">y</text:span><text:span text:style-name="T159"> </text:span><text:span text:style-name="T25">prerrogativas,</text:span><text:span text:style-name="T167"> </text:span><text:span text:style-name="T25">y</text:span><text:span text:style-name="T159"> </text:span><text:span text:style-name="T25">dos</text:span></text:p><text:p text:style-name="P8" loext:marker-style-name="T25"><text:span text:style-name="T25">miembros</text:span><text:span text:style-name="T46"> </text:span><text:span text:style-name="T30">de</text:span><text:span text:style-name="T46"> </text:span><text:span text:style-name="T25">la</text:span><text:span text:style-name="T30"> </text:span><text:span text:style-name="T25">misma.</text:span></text:p></draw:text-box></draw:frame><draw:frame draw:style-name="fr1" draw:name="Frame49" text:anchor-type="paragraph" svg:x="1.1819in" svg:y="6.7992in" svg:width="6.0681in" draw:z-index="58"><draw:text-box fo:min-height="0in"><text:p text:style-name="P6" loext:marker-style-name="T25"><text:span text:style-name="T25">La</text:span><text:span text:style-name="T141"> </text:span><text:span text:style-name="T25">asistencia</text:span><text:span text:style-name="T141"> </text:span><text:span text:style-name="T25">a</text:span><text:span text:style-name="T141"> </text:span><text:span text:style-name="T25">la</text:span><text:span text:style-name="T141"> </text:span><text:span text:style-name="T25">Junta</text:span><text:span text:style-name="T142"> </text:span><text:span text:style-name="T25">Rectora</text:span><text:span text:style-name="T141"> </text:span><text:span text:style-name="T25">es</text:span><text:span text:style-name="T141"> </text:span><text:span text:style-name="T25">obligatoria</text:span><text:span text:style-name="T131"> </text:span><text:span text:style-name="T25">para</text:span><text:span text:style-name="T131"> </text:span><text:span text:style-name="T25">sus</text:span><text:span text:style-name="T141"> </text:span><text:span text:style-name="T25">componentes,</text:span><text:span text:style-name="T142"> </text:span><text:span text:style-name="T25">pudiendo</text:span><text:span text:style-name="T131"> </text:span><text:span text:style-name="T48">ser</text:span></text:p><text:p text:style-name="P8" loext:marker-style-name="T25"><text:span text:style-name="T25">removidos</text:span><text:span text:style-name="T30"> </text:span><text:span text:style-name="T48">de</text:span><text:span text:style-name="T87"> </text:span><text:span text:style-name="T25">sus cargos</text:span><text:span text:style-name="T46"> </text:span><text:span text:style-name="T25">aquellos</text:span><text:span text:style-name="T30"> de</text:span><text:span text:style-name="T53"> </text:span><text:span text:style-name="T48">sus</text:span><text:span text:style-name="T83"> </text:span><text:span text:style-name="T48">miembros</text:span><text:span text:style-name="T53"> </text:span><text:span text:style-name="T25">que</text:span><text:span text:style-name="T83"> </text:span><text:span text:style-name="T48">sin</text:span><text:span text:style-name="T87"> </text:span><text:span text:style-name="T25">causa</text:span><text:span text:style-name="T30"> </text:span><text:span text:style-name="T25">justificada</text:span><text:span text:style-name="T83"> </text:span><text:span text:style-name="T25">dejaran</text:span><text:span text:style-name="T53"> </text:span><text:span text:style-name="T48">de</text:span></text:p><text:p text:style-name="P9" loext:marker-style-name="T25"><text:span text:style-name="T25">asistir</text:span><text:span text:style-name="T30"> </text:span><text:span text:style-name="T25">a</text:span><text:span text:style-name="T48"> </text:span><text:span text:style-name="T25">dos</text:span><text:span text:style-name="T48"> </text:span><text:span text:style-name="T25">juntas</text:span><text:span text:style-name="T30"> </text:span><text:span text:style-name="T25">consecutivas o</text:span><text:span text:style-name="T48"> </text:span><text:span text:style-name="T25">a</text:span><text:span text:style-name="T48"> </text:span><text:span text:style-name="T30">tres</text:span><text:span text:style-name="T25"> alternas.</text:span></text:p></draw:text-box></draw:frame><draw:frame draw:style-name="fr1" draw:name="Frame50" text:anchor-type="paragraph" svg:x="1.1819in" svg:y="7.5693in" svg:width="6.0693in" draw:z-index="59"><draw:text-box fo:min-height="0in"><text:p text:style-name="P6" loext:marker-style-name="T25"><text:span text:style-name="T25">Los</text:span><text:span text:style-name="T85"> </text:span><text:span text:style-name="T25">acuerdos</text:span><text:span text:style-name="T83"> </text:span><text:span text:style-name="T30">de</text:span><text:span text:style-name="T87"> </text:span><text:span text:style-name="T25">la</text:span><text:span text:style-name="T53"> </text:span><text:span text:style-name="T25">Junta</text:span><text:span text:style-name="T30"> </text:span><text:span text:style-name="T25">Rectora</text:span><text:span text:style-name="T85"> </text:span><text:span text:style-name="T26">serán</text:span><text:span text:style-name="T83"> </text:span><text:span text:style-name="T25">tomados</text:span><text:span text:style-name="T83"> </text:span><text:span text:style-name="T25">por</text:span><text:span text:style-name="T85"> </text:span><text:span text:style-name="T26">mayoría</text:span><text:span text:style-name="T83"> </text:span><text:span text:style-name="T30">de</text:span><text:span text:style-name="T87"> </text:span><text:span text:style-name="T25">votos,</text:span><text:span text:style-name="T83"> </text:span><text:span text:style-name="T25">entre</text:span><text:span text:style-name="T83"> </text:span><text:span text:style-name="T25">todos</text:span><text:span text:style-name="T87"> </text:span><text:span text:style-name="T25">sus</text:span></text:p><text:p text:style-name="P8" loext:marker-style-name="T25"><text:span text:style-name="T25">componentes,</text:span><text:span text:style-name="T30"> </text:span><text:span text:style-name="T25">decidiendo</text:span><text:span text:style-name="T30"> </text:span><text:span text:style-name="T25">en caso</text:span><text:span text:style-name="T48"> </text:span><text:span text:style-name="T30">de</text:span><text:span text:style-name="T25"> empate</text:span><text:span text:style-name="T49"> </text:span><text:span text:style-name="T25">el</text:span><text:span text:style-name="T48"> </text:span><text:span text:style-name="T25">voto del</text:span><text:span text:style-name="T46"> </text:span><text:span text:style-name="T25">Presidente.</text:span></text:p></draw:text-box></draw:frame><draw:frame draw:style-name="fr1" draw:name="Frame51" text:anchor-type="paragraph" svg:x="1.1819in" svg:y="8.1193in" svg:width="6.0701in" draw:z-index="60"><draw:text-box fo:min-height="0in"><text:p text:style-name="P6" loext:marker-style-name="T25"><text:span text:style-name="T25">Los</text:span><text:span text:style-name="T48"> </text:span><text:span text:style-name="T25">acuerdos</text:span><text:span text:style-name="T48"> </text:span><text:span text:style-name="T25">que</text:span><text:span text:style-name="T82"> </text:span><text:span text:style-name="T25">tomen</text:span><text:span text:style-name="T82"> </text:span><text:span text:style-name="T25">se</text:span><text:span text:style-name="T48"> </text:span><text:span text:style-name="T25">consignaran</text:span><text:span text:style-name="T48"> </text:span><text:span text:style-name="T46">en</text:span><text:span text:style-name="T30"> </text:span><text:span text:style-name="T46">el</text:span><text:span text:style-name="T25"> </text:span><text:span text:style-name="T48">libro</text:span><text:span text:style-name="T25"> </text:span><text:span text:style-name="T30">de</text:span><text:span text:style-name="T157"> </text:span><text:span text:style-name="T25">actas</text:span><text:span text:style-name="T46"> </text:span><text:span text:style-name="T25">correspondiente,</text:span><text:span text:style-name="T48"> </text:span><text:span text:style-name="T25">siendo</text:span><text:span text:style-name="T82"> </text:span><text:span text:style-name="T25">las</text:span></text:p><text:p text:style-name="P8" loext:marker-style-name="T25"><text:span text:style-name="T25">actas</text:span><text:span text:style-name="T30"> </text:span><text:span text:style-name="T25">firmadas</text:span><text:span text:style-name="T46"> </text:span><text:span text:style-name="T25">por</text:span><text:span text:style-name="T48"> </text:span><text:span text:style-name="T25">todos</text:span><text:span text:style-name="T48"> </text:span><text:span text:style-name="T25">los</text:span><text:span text:style-name="T30"> </text:span><text:span text:style-name="T25">asistentes</text:span><text:span text:style-name="T30"> </text:span><text:span text:style-name="T25">a</text:span><text:span text:style-name="T48"> </text:span><text:span text:style-name="T25">la</text:span><text:span text:style-name="T30"> </text:span><text:span text:style-name="T25">misma.</text:span></text:p></draw:text-box></draw:frame><draw:frame draw:style-name="fr1" draw:name="Frame52" text:anchor-type="paragraph" svg:x="1.1819in" svg:y="9.0016in" svg:width="4.2799in" draw:z-index="61"><draw:text-box fo:min-height="0in"><text:p text:style-name="P6" loext:marker-style-name="T50"><text:span text:style-name="T20">ARTICULO</text:span><text:span text:style-name="T23"> </text:span><text:span text:style-name="T20">13.-</text:span><text:span text:style-name="T21"> </text:span><text:span text:style-name="T50">Facultades y</text:span><text:span text:style-name="T52"> </text:span><text:span text:style-name="T50">Funciones </text:span><text:span text:style-name="T52">de</text:span><text:span text:style-name="T58"> </text:span><text:span text:style-name="T50">La</text:span><text:span text:style-name="T52"> </text:span><text:span text:style-name="T58">Junta</text:span><text:span text:style-name="T129"> </text:span><text:span text:style-name="T50">Rectora-.</text:span></text:p></draw:text-box></draw:frame><draw:frame draw:style-name="fr1" draw:name="Frame53" text:anchor-type="paragraph" svg:x="1.1819in" svg:y="9.3311in" svg:width="6.0709in" draw:z-index="62"><draw:text-box fo:min-height="0in"><text:p text:style-name="P6" loext:marker-style-name="T25"><text:span text:style-name="T25">La</text:span><text:span text:style-name="T53"> </text:span><text:span text:style-name="T25">Junta</text:span><text:span text:style-name="T30"> </text:span><text:span text:style-name="T25">Rectora</text:span><text:span text:style-name="T30"> </text:span><text:span text:style-name="T25">tiene</text:span><text:span text:style-name="T83"> </text:span><text:span text:style-name="T48">las</text:span><text:span text:style-name="T83"> </text:span><text:span text:style-name="T26">más</text:span><text:span text:style-name="T53"> </text:span><text:span text:style-name="T25">amplias</text:span><text:span text:style-name="T30"> </text:span><text:span text:style-name="T25">facultades</text:span><text:span text:style-name="T30"> </text:span><text:span text:style-name="T25">para</text:span><text:span text:style-name="T30"> </text:span><text:span text:style-name="T25">la</text:span><text:span text:style-name="T30"> </text:span><text:span text:style-name="T26">gestión</text:span><text:span text:style-name="T53"> </text:span><text:span text:style-name="T25">y</text:span><text:span text:style-name="T49"> </text:span><text:span text:style-name="T26">administración</text:span><text:span text:style-name="T49"> </text:span><text:span text:style-name="T30">de</text:span><text:span text:style-name="T25"> la</text:span></text:p><text:p text:style-name="P8" loext:marker-style-name="T25"><text:span text:style-name="T25">Comunidad,</text:span><text:span text:style-name="T142"> </text:span><text:span text:style-name="T25">y</text:span><text:span text:style-name="T143"> </text:span><text:span text:style-name="T46">en</text:span><text:span text:style-name="T134"> </text:span><text:span text:style-name="T82">su</text:span><text:span text:style-name="T135"> </text:span><text:span text:style-name="T25">consecuencia</text:span><text:span text:style-name="T142"> </text:span><text:span text:style-name="T26">podrá</text:span><text:span text:style-name="T142"> </text:span><text:span text:style-name="T48">adoptar</text:span><text:span text:style-name="T131"> </text:span><text:span text:style-name="T25">toda</text:span><text:span text:style-name="T142"> </text:span><text:span text:style-name="T25">clase</text:span><text:span text:style-name="T142"> </text:span><text:span text:style-name="T30">de</text:span><text:span text:style-name="T116"> </text:span><text:span text:style-name="T25">acuerdos</text:span><text:span text:style-name="T131"> </text:span><text:span text:style-name="T25">y</text:span><text:span text:style-name="T143"> </text:span><text:span text:style-name="T25">celebrar</text:span></text:p><text:p text:style-name="P9" loext:marker-style-name="T25"><text:span text:style-name="T25">cuantos</text:span><text:span text:style-name="T168"> </text:span><text:span text:style-name="T25">actos</text:span><text:span text:style-name="T169"> </text:span><text:span text:style-name="T25">y</text:span><text:span text:style-name="T170"> </text:span><text:span text:style-name="T25">contratos</text:span><text:span text:style-name="T171"> </text:span><text:span text:style-name="T25">estime</text:span><text:span text:style-name="T171"> </text:span><text:span text:style-name="T25">convenientes</text:span><text:span text:style-name="T171"> </text:span><text:span text:style-name="T25">para</text:span><text:span text:style-name="T168"> </text:span><text:span text:style-name="T25">la</text:span><text:span text:style-name="T169"> </text:span><text:span text:style-name="T25">buena</text:span><text:span text:style-name="T169"> </text:span><text:span text:style-name="T25">marcha</text:span><text:span text:style-name="T169"> </text:span><text:span text:style-name="T30">de</text:span><text:span text:style-name="T172"> </text:span><text:span text:style-name="T25">esta</text:span></text:p><text:p text:style-name="P8" loext:marker-style-name="T25"><text:span text:style-name="T25">Comunidad.</text:span></text:p></draw:text-box></draw:frame><draw:frame text:anchor-type="char" draw:z-index="3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61" text:anchor-type="paragraph" svg:x="1.4319in" svg:y="9.3146in" svg:width="5.8209in" draw:z-index="70"><draw:text-box fo:min-height="0in"><text:p text:style-name="P6" loext:marker-style-name="T25"><text:span text:style-name="T25">G)</text:span><text:span text:style-name="T173"> </text:span><text:span text:style-name="T25">La</text:span><text:span text:style-name="T61"> </text:span><text:span text:style-name="T26">distribución</text:span><text:span text:style-name="T45"> </text:span><text:span text:style-name="T30">de</text:span><text:span text:style-name="T78"> </text:span><text:span text:style-name="T25">beneficios,</text:span><text:span text:style-name="T61"> </text:span><text:span text:style-name="T25">en</text:span><text:span text:style-name="T64"> </text:span><text:span text:style-name="T25">su</text:span><text:span text:style-name="T61"> </text:span><text:span text:style-name="T25">caso,</text:span><text:span text:style-name="T45"> </text:span><text:span text:style-name="T25">se</text:span><text:span text:style-name="T61"> </text:span><text:span text:style-name="T26">realizará</text:span><text:span text:style-name="T60"> </text:span><text:span text:style-name="T25">mediante</text:span><text:span text:style-name="T45"> </text:span><text:span text:style-name="T25">el</text:span><text:span text:style-name="T45"> </text:span><text:span text:style-name="T25">sistema</text:span><text:span text:style-name="T61"> </text:span><text:span text:style-name="T30">de</text:span></text:p><text:p text:style-name="P18" loext:marker-style-name="T25"><text:span text:style-name="T25">entregas</text:span><text:span text:style-name="T157"> </text:span><text:span text:style-name="T25">a</text:span><text:span text:style-name="T157"> </text:span><text:span text:style-name="T25">cuenta</text:span><text:span text:style-name="T82"> </text:span><text:span text:style-name="T25">con</text:span><text:span text:style-name="T46"> </text:span><text:span text:style-name="T26">carácter</text:span><text:span text:style-name="T39"> </text:span><text:span text:style-name="T26">periódico,</text:span><text:span text:style-name="T82"> </text:span><text:span text:style-name="T25">atendiendo</text:span><text:span text:style-name="T36"> </text:span><text:span text:style-name="T25">a</text:span><text:span text:style-name="T157"> </text:span><text:span text:style-name="T25">la</text:span><text:span text:style-name="T157"> </text:span><text:span text:style-name="T26">situación</text:span><text:span text:style-name="T82"> </text:span><text:span text:style-name="T48">de</text:span><text:span text:style-name="T46"> </text:span><text:span text:style-name="T26">tesorería.</text:span></text:p><text:p text:style-name="P18" loext:marker-style-name="T25"><text:span text:style-name="T25">En</text:span><text:span text:style-name="T40"> </text:span><text:span text:style-name="T25">Junta</text:span><text:span text:style-name="T38"> </text:span><text:span text:style-name="T25">General,</text:span><text:span text:style-name="T37"> </text:span><text:span text:style-name="T25">sea</text:span><text:span text:style-name="T37"> </text:span><text:span text:style-name="T25">Ordinaria</text:span><text:span text:style-name="T68"> </text:span><text:span text:style-name="T25">o</text:span><text:span text:style-name="T37"> </text:span><text:span text:style-name="T25">Extraordinaria,</text:span><text:span text:style-name="T67"> </text:span><text:span text:style-name="T25">se</text:span><text:span text:style-name="T37"> </text:span><text:span text:style-name="T26">cerrará</text:span><text:span text:style-name="T37"> </text:span><text:span text:style-name="T25">el</text:span><text:span text:style-name="T37"> </text:span><text:span text:style-name="T25">ejercicio</text:span><text:span text:style-name="T37"> </text:span><text:span text:style-name="T48">anual</text:span><text:span text:style-name="T37"> </text:span><text:span text:style-name="T25">que</text:span></text:p><text:p text:style-name="P18" loext:marker-style-name="T25"><text:span text:style-name="T25">corresponda,</text:span><text:span text:style-name="T161"> </text:span><text:span text:style-name="T48">con</text:span><text:span text:style-name="T137"> </text:span><text:span text:style-name="T26">fijación</text:span><text:span text:style-name="T166"> </text:span><text:span text:style-name="T30">de</text:span><text:span text:style-name="T159"> </text:span><text:span text:style-name="T25">la</text:span><text:span text:style-name="T161"> </text:span><text:span text:style-name="T26">liquidación</text:span><text:span text:style-name="T158"> </text:span><text:span text:style-name="T25">definitiva</text:span><text:span text:style-name="T167"> </text:span><text:span text:style-name="T25">conforme</text:span><text:span text:style-name="T166"> </text:span><text:span text:style-name="T25">al</text:span><text:span text:style-name="T161"> </text:span><text:span text:style-name="T25">resultado</text:span></text:p><text:p text:style-name="P19" loext:marker-style-name="T25"><text:span text:style-name="T25">obtenido,</text:span><text:span text:style-name="T45"> </text:span><text:span text:style-name="T26">ingresándolo</text:span><text:span text:style-name="T148"> </text:span><text:span text:style-name="T25">en</text:span><text:span text:style-name="T45"> </text:span><text:span text:style-name="T25">las</text:span><text:span text:style-name="T47"> </text:span><text:span text:style-name="T25">cuentas</text:span><text:span text:style-name="T47"> </text:span><text:span text:style-name="T25">respectivas</text:span><text:span text:style-name="T78"> </text:span><text:span text:style-name="T30">de</text:span><text:span text:style-name="T147"> </text:span><text:span text:style-name="T25">los</text:span><text:span text:style-name="T47"> </text:span><text:span text:style-name="T25">propietarios</text:span><text:span text:style-name="T147"> </text:span><text:span text:style-name="T25">una</text:span><text:span text:style-name="T45"> </text:span><text:span text:style-name="T46">vez</text:span></text:p><text:p text:style-name="P18" loext:marker-style-name="T25"><text:span text:style-name="T25">deducidos</text:span><text:span text:style-name="T30"> </text:span><text:span text:style-name="T48">los</text:span><text:span text:style-name="T49"> </text:span><text:span text:style-name="T25">gastos,</text:span><text:span text:style-name="T49"> </text:span><text:span text:style-name="T25">amortizaciones</text:span><text:span text:style-name="T48"> </text:span><text:span text:style-name="T25">y devengos</text:span><text:span text:style-name="T48"> </text:span><text:span text:style-name="T25">pendientes.</text:span></text:p></draw:text-box></draw:frame><draw:frame draw:style-name="fr1" draw:name="Frame55" text:anchor-type="paragraph" svg:x="1.4319in" svg:y="0.9701in" svg:width="5.8236in" draw:z-index="64"><draw:text-box fo:min-height="0in"><text:p text:style-name="P6" loext:marker-style-name="T25"><text:span text:style-name="T25">A)</text:span><text:span text:style-name="T171"> </text:span><text:span text:style-name="T25">Representar</text:span><text:span text:style-name="T47"> </text:span><text:span text:style-name="T25">a</text:span><text:span text:style-name="T42"> </text:span><text:span text:style-name="T25">la</text:span><text:span text:style-name="T47"> </text:span><text:span text:style-name="T25">Comunidad</text:span><text:span text:style-name="T147"> </text:span><text:span text:style-name="T25">en</text:span><text:span text:style-name="T148"> </text:span><text:span text:style-name="T25">juicio</text:span><text:span text:style-name="T148"> </text:span><text:span text:style-name="T25">o</text:span><text:span text:style-name="T42"> </text:span><text:span text:style-name="T25">fuera</text:span><text:span text:style-name="T44"> </text:span><text:span text:style-name="T48">de</text:span><text:span text:style-name="T78"> </text:span><text:span text:style-name="T26">él,</text:span><text:span text:style-name="T47"> </text:span><text:span text:style-name="T25">y</text:span><text:span text:style-name="T147"> </text:span><text:span text:style-name="T46">en</text:span><text:span text:style-name="T78"> </text:span><text:span text:style-name="T25">toda</text:span><text:span text:style-name="T47"> </text:span><text:span text:style-name="T25">clase</text:span><text:span text:style-name="T42"> </text:span><text:span text:style-name="T30">de</text:span><text:span text:style-name="T44"> </text:span><text:span text:style-name="T25">actos,</text:span></text:p><text:p text:style-name="P18" loext:marker-style-name="T25"><text:span text:style-name="T25">contratos</text:span><text:span text:style-name="T174"> </text:span><text:span text:style-name="T25">y</text:span><text:span text:style-name="T135"> </text:span><text:span text:style-name="T25">asuntos</text:span><text:span text:style-name="T130"> </text:span><text:span text:style-name="T25">atinentes</text:span><text:span text:style-name="T175"> </text:span><text:span text:style-name="T25">al</text:span><text:span text:style-name="T130"> </text:span><text:span text:style-name="T48">fin</text:span><text:span text:style-name="T133"> </text:span><text:span text:style-name="T30">de</text:span><text:span text:style-name="T175"> </text:span><text:span text:style-name="T46">la</text:span><text:span text:style-name="T28"> </text:span><text:span text:style-name="T25">Comunidad,</text:span><text:span text:style-name="T175"> </text:span><text:span text:style-name="T48">sin</text:span><text:span text:style-name="T29"> </text:span><text:span text:style-name="T26">limitación</text:span><text:span text:style-name="T174"> </text:span><text:span text:style-name="T25">alguna,</text:span></text:p><text:p text:style-name="P18" loext:marker-style-name="T25"><text:span text:style-name="T25">promocionando</text:span><text:span text:style-name="T30"> </text:span><text:span text:style-name="T25">y contratando</text:span><text:span text:style-name="T30"> </text:span><text:span text:style-name="T25">la</text:span><text:span text:style-name="T30"> </text:span><text:span text:style-name="T26">explotación</text:span><text:span text:style-name="T49"> </text:span><text:span text:style-name="T26">turística</text:span><text:span text:style-name="T30"> de</text:span><text:span text:style-name="T25"> </text:span><text:span text:style-name="T49">las</text:span><text:span text:style-name="T82"> </text:span><text:span text:style-name="T25">unidades</text:span><text:span text:style-name="T30"> </text:span><text:span text:style-name="T25">alojativas</text:span></text:p><text:p text:style-name="P18" loext:marker-style-name="T25"><text:span text:style-name="T25">integrantes</text:span><text:span text:style-name="T30"> </text:span><text:span text:style-name="T46">en</text:span><text:span text:style-name="T53"> </text:span><text:span text:style-name="T25">la</text:span><text:span text:style-name="T46"> </text:span><text:span text:style-name="T25">Comunidad </text:span><text:span text:style-name="T30">de</text:span><text:span text:style-name="T46"> </text:span><text:span text:style-name="T26">Explotación.</text:span></text:p></draw:text-box></draw:frame><draw:frame draw:style-name="fr1" draw:name="Frame56" text:anchor-type="paragraph" svg:x="1.4319in" svg:y="2.0689in" svg:width="5.822in" draw:z-index="65"><draw:text-box fo:min-height="0in"><text:p text:style-name="P6" loext:marker-style-name="T25"><text:span text:style-name="T48">B)</text:span><text:span text:style-name="T108"> </text:span><text:span text:style-name="T25">Organizar</text:span><text:span text:style-name="T37"> </text:span><text:span text:style-name="T25">y</text:span><text:span text:style-name="T38"> </text:span><text:span text:style-name="T25">dirigir</text:span><text:span text:style-name="T68"> </text:span><text:span text:style-name="T25">todo</text:span><text:span text:style-name="T38"> </text:span><text:span text:style-name="T25">lo</text:span><text:span text:style-name="T37"> </text:span><text:span text:style-name="T25">relacionado</text:span><text:span text:style-name="T37"> </text:span><text:span text:style-name="T25">con</text:span><text:span text:style-name="T36"> </text:span><text:span text:style-name="T25">la</text:span><text:span text:style-name="T38"> </text:span><text:span text:style-name="T25">Comunidad</text:span><text:span text:style-name="T37"> </text:span><text:span text:style-name="T30">de</text:span><text:span text:style-name="T38"> </text:span><text:span text:style-name="T26">Explotación</text:span><text:span text:style-name="T37"> </text:span><text:span text:style-name="T30">de</text:span><text:span text:style-name="T68"> </text:span><text:span text:style-name="T30">Santa</text:span></text:p><text:p text:style-name="P18" loext:marker-style-name="T25"><text:span text:style-name="T26">Mónica</text:span><text:span text:style-name="T48"> </text:span><text:span text:style-name="T25">Suites</text:span><text:span text:style-name="T30"> </text:span><text:span text:style-name="T25">Hotel.</text:span></text:p></draw:text-box></draw:frame><draw:frame draw:style-name="fr1" draw:name="Frame57" text:anchor-type="paragraph" svg:x="1.4319in" svg:y="2.7272in" svg:width="5.1709in" draw:z-index="66"><draw:text-box fo:min-height="0in"><text:p text:style-name="P6" loext:marker-style-name="T25"><text:span text:style-name="T48">C)</text:span><text:span text:style-name="T176"> </text:span><text:span text:style-name="T25">Convocar</text:span><text:span text:style-name="T30"> </text:span><text:span text:style-name="T25">las</text:span><text:span text:style-name="T30"> </text:span><text:span text:style-name="T25">Juntas</text:span><text:span text:style-name="T30"> </text:span><text:span text:style-name="T25">Generales,</text:span><text:span text:style-name="T48"> </text:span><text:span text:style-name="T25">tanto</text:span><text:span text:style-name="T30"> </text:span><text:span text:style-name="T25">Ordinarias</text:span><text:span text:style-name="T30"> </text:span><text:span text:style-name="T48">como</text:span><text:span text:style-name="T49"> </text:span><text:span text:style-name="T25">Extraordinarias.</text:span></text:p></draw:text-box></draw:frame><draw:frame draw:style-name="fr1" draw:name="Frame58" text:anchor-type="paragraph" svg:x="1.4319in" svg:y="3.1673in" svg:width="5.8228in" draw:z-index="67"><draw:text-box fo:min-height="0in"><text:p text:style-name="P6" loext:marker-style-name="T25"><text:span text:style-name="T30">D)</text:span><text:span text:style-name="T177"> </text:span><text:span text:style-name="T25">Ejecutar</text:span><text:span text:style-name="T85"> </text:span><text:span text:style-name="T25">los</text:span><text:span text:style-name="T114"> </text:span><text:span text:style-name="T25">acuerdos</text:span><text:span text:style-name="T85"> </text:span><text:span text:style-name="T25">tomados</text:span><text:span text:style-name="T114"> </text:span><text:span text:style-name="T48">por</text:span><text:span text:style-name="T123"> </text:span><text:span text:style-name="T25">la</text:span><text:span text:style-name="T85"> </text:span><text:span text:style-name="T25">Junta</text:span><text:span text:style-name="T114"> </text:span><text:span text:style-name="T25">General.</text:span><text:span text:style-name="T71"> </text:span><text:span text:style-name="T25">En</text:span><text:span text:style-name="T86"> </text:span><text:span text:style-name="T25">el</text:span><text:span text:style-name="T114"> </text:span><text:span text:style-name="T25">caso</text:span><text:span text:style-name="T123"> </text:span><text:span text:style-name="T48">de</text:span><text:span text:style-name="T155"> </text:span><text:span text:style-name="T25">que</text:span><text:span text:style-name="T123"> </text:span><text:span text:style-name="T25">la</text:span><text:span text:style-name="T53"> </text:span><text:span text:style-name="T25">Junta</text:span></text:p><text:p text:style-name="P19" loext:marker-style-name="T25"><text:span text:style-name="T25">General</text:span><text:span text:style-name="T38"> </text:span><text:span text:style-name="T25">aprobase</text:span><text:span text:style-name="T37"> </text:span><text:span text:style-name="T25">realizar</text:span><text:span text:style-name="T37"> </text:span><text:span text:style-name="T25">obras</text:span><text:span text:style-name="T38"> </text:span><text:span text:style-name="T25">menores</text:span><text:span text:style-name="T68"> </text:span><text:span text:style-name="T25">o</text:span><text:span text:style-name="T37"> </text:span><text:span text:style-name="T25">mayores</text:span><text:span text:style-name="T37"> </text:span><text:span text:style-name="T25">para</text:span><text:span text:style-name="T37"> </text:span><text:span text:style-name="T25">la</text:span><text:span text:style-name="T38"> </text:span><text:span text:style-name="T25">reforma</text:span><text:span text:style-name="T37"> </text:span><text:span text:style-name="T25">o</text:span><text:span text:style-name="T37"> </text:span><text:span text:style-name="T25">mejora</text:span><text:span text:style-name="T37"> </text:span><text:span text:style-name="T30">de</text:span></text:p><text:p text:style-name="P18" loext:marker-style-name="T25"><text:span text:style-name="T25">las</text:span><text:span text:style-name="T178"> </text:span><text:span text:style-name="T25">unidades</text:span><text:span text:style-name="T178"> </text:span><text:span text:style-name="T25">alojativas</text:span><text:span text:style-name="T173"> </text:span><text:span text:style-name="T25">pertenecientes</text:span><text:span text:style-name="T178"> </text:span><text:span text:style-name="T25">a</text:span><text:span text:style-name="T178"> </text:span><text:span text:style-name="T46">la</text:span><text:span text:style-name="T179"> </text:span><text:span text:style-name="T25">comunidad</text:span><text:span text:style-name="T180"> </text:span><text:span text:style-name="T30">de</text:span><text:span text:style-name="T173"> </text:span><text:span text:style-name="T26">explotación,</text:span><text:span text:style-name="T178"> </text:span><text:span text:style-name="T25">el</text:span></text:p><text:p text:style-name="P18" loext:marker-style-name="T25"><text:span text:style-name="T25">Presidente</text:span><text:span text:style-name="T41"> </text:span><text:span text:style-name="T25">y</text:span><text:span text:style-name="T146"> </text:span><text:span text:style-name="T46">en</text:span><text:span text:style-name="T42"> </text:span><text:span text:style-name="T25">caso</text:span><text:span text:style-name="T76"> </text:span><text:span text:style-name="T30">de</text:span><text:span text:style-name="T145"> </text:span><text:span text:style-name="T30">ausencia</text:span><text:span text:style-name="T77"> </text:span><text:span text:style-name="T25">o</text:span><text:span text:style-name="T43"> </text:span><text:span text:style-name="T25">enfermedad</text:span><text:span text:style-name="T77"> </text:span><text:span text:style-name="T25">del</text:span><text:span text:style-name="T41"> </text:span><text:span text:style-name="T25">mismo,</text:span><text:span text:style-name="T43"> </text:span><text:span text:style-name="T25">el</text:span><text:span text:style-name="T76"> </text:span><text:span text:style-name="T25">Vicepresidente,</text:span></text:p><text:p text:style-name="P18" loext:marker-style-name="T25"><text:span text:style-name="T25">queda</text:span><text:span text:style-name="T141"> </text:span><text:span text:style-name="T25">autorizado</text:span><text:span text:style-name="T142"> </text:span><text:span text:style-name="T25">para</text:span><text:span text:style-name="T142"> </text:span><text:span text:style-name="T25">representar</text:span><text:span text:style-name="T134"> </text:span><text:span text:style-name="T25">a</text:span><text:span text:style-name="T141"> </text:span><text:span text:style-name="T48">cada</text:span><text:span text:style-name="T131"> </text:span><text:span text:style-name="T25">uno</text:span><text:span text:style-name="T131"> </text:span><text:span text:style-name="T48">de</text:span><text:span text:style-name="T132"> </text:span><text:span text:style-name="T25">los</text:span><text:span text:style-name="T131"> </text:span><text:span text:style-name="T25">comuneros</text:span><text:span text:style-name="T131"> </text:span><text:span text:style-name="T25">que</text:span><text:span text:style-name="T131"> </text:span><text:span text:style-name="T48">no</text:span><text:span text:style-name="T135"> </text:span><text:span text:style-name="T82">se</text:span></text:p><text:p text:style-name="P19" loext:marker-style-name="T25"><text:span text:style-name="T25">hubiesen</text:span><text:span text:style-name="T181"> </text:span><text:span text:style-name="T25">opuesto</text:span><text:span text:style-name="T112"> </text:span><text:span text:style-name="T25">a</text:span><text:span text:style-name="T181"> </text:span><text:span text:style-name="T25">la</text:span><text:span text:style-name="T181"> </text:span><text:span text:style-name="T26">realización</text:span><text:span text:style-name="T110"> </text:span><text:span text:style-name="T30">de</text:span><text:span text:style-name="T109"> </text:span><text:span text:style-name="T25">las</text:span><text:span text:style-name="T108"> </text:span><text:span text:style-name="T25">referidas</text:span><text:span text:style-name="T181"> </text:span><text:span text:style-name="T25">obras</text:span><text:span text:style-name="T181"> </text:span><text:span text:style-name="T30">que</text:span><text:span text:style-name="T109"> </text:span><text:span text:style-name="T25">hubiesen</text:span></text:p><text:p text:style-name="P18" loext:marker-style-name="T25"><text:span text:style-name="T25">comparecido</text:span><text:span text:style-name="T114"> </text:span><text:span text:style-name="T25">a</text:span><text:span text:style-name="T114"> </text:span><text:span text:style-name="T25">la</text:span><text:span text:style-name="T155"> </text:span><text:span text:style-name="T25">Junta</text:span><text:span text:style-name="T123"> </text:span><text:span text:style-name="T25">General</text:span><text:span text:style-name="T114"> </text:span><text:span text:style-name="T25">que</text:span><text:span text:style-name="T123"> </text:span><text:span text:style-name="T25">decidiese</text:span><text:span text:style-name="T113"> </text:span><text:span text:style-name="T25">la</text:span><text:span text:style-name="T114"> </text:span><text:span text:style-name="T26">ejecución</text:span><text:span text:style-name="T123"> </text:span><text:span text:style-name="T30">de</text:span><text:span text:style-name="T114"> </text:span><text:span text:style-name="T49">dichas</text:span><text:span text:style-name="T85"> </text:span><text:span text:style-name="T25">obras;</text:span><text:span text:style-name="T113"> </text:span><text:span text:style-name="T25">o</text:span><text:span text:style-name="T85"> </text:span><text:span text:style-name="T25">a</text:span></text:p><text:p text:style-name="P18" loext:marker-style-name="T25"><text:span text:style-name="T25">cada</text:span><text:span text:style-name="T118"> </text:span><text:span text:style-name="T30">uno</text:span><text:span text:style-name="T155"> </text:span><text:span text:style-name="T30">de</text:span><text:span text:style-name="T119"> </text:span><text:span text:style-name="T25">los</text:span><text:span text:style-name="T118"> </text:span><text:span text:style-name="T25">ausentes</text:span><text:span text:style-name="T145"> </text:span><text:span text:style-name="T25">que</text:span><text:span text:style-name="T120"> </text:span><text:span text:style-name="T26">después</text:span><text:span text:style-name="T155"> </text:span><text:span text:style-name="T30">de</text:span><text:span text:style-name="T119"> </text:span><text:span text:style-name="T25">haber</text:span><text:span text:style-name="T113"> </text:span><text:span text:style-name="T25">recibido</text:span><text:span text:style-name="T118"> </text:span><text:span text:style-name="T25">el</text:span><text:span text:style-name="T118"> </text:span><text:span text:style-name="T48">acta</text:span><text:span text:style-name="T120"> </text:span><text:span text:style-name="T30">de</text:span><text:span text:style-name="T119"> </text:span><text:span text:style-name="T25">la</text:span><text:span text:style-name="T118"> </text:span><text:span text:style-name="T25">junta</text:span><text:span text:style-name="T118"> </text:span><text:span text:style-name="T30">de</text:span></text:p><text:p text:style-name="P18" loext:marker-style-name="T25"><text:span text:style-name="T25">forma</text:span><text:span text:style-name="T30"> </text:span><text:span text:style-name="T25">fehaciente,</text:span><text:span text:style-name="T30"> no</text:span><text:span text:style-name="T25"> hubiesen</text:span><text:span text:style-name="T49"> </text:span><text:span text:style-name="T30">expresado, </text:span><text:span text:style-name="T26">también</text:span><text:span text:style-name="T49"> </text:span><text:span text:style-name="T25">fehacientemente,</text:span><text:span text:style-name="T83"> </text:span><text:span text:style-name="T26">oposición</text:span></text:p><text:p text:style-name="P19" loext:marker-style-name="T25"><text:span text:style-name="T25">a</text:span><text:span text:style-name="T48"> </text:span><text:span text:style-name="T25">las</text:span><text:span text:style-name="T46"> </text:span><text:span text:style-name="T25">mismas</text:span><text:span text:style-name="T157"> </text:span><text:span text:style-name="T25">en</text:span><text:span text:style-name="T82"> </text:span><text:span text:style-name="T25">el</text:span><text:span text:style-name="T82"> </text:span><text:span text:style-name="T30">plazo</text:span><text:span text:style-name="T36"> </text:span><text:span text:style-name="T30">de</text:span><text:span text:style-name="T157"> </text:span><text:span text:style-name="T25">diez</text:span><text:span text:style-name="T82"> </text:span><text:span text:style-name="T26">días</text:span><text:span text:style-name="T157"> </text:span><text:span text:style-name="T25">a</text:span><text:span text:style-name="T48"> </text:span><text:span text:style-name="T25">partir</text:span><text:span text:style-name="T157"> </text:span><text:span text:style-name="T30">de</text:span><text:span text:style-name="T157"> </text:span><text:span text:style-name="T25">la</text:span><text:span text:style-name="T157"> </text:span><text:span text:style-name="T25">fecha</text:span><text:span text:style-name="T157"> </text:span><text:span text:style-name="T30">de</text:span><text:span text:style-name="T157"> </text:span><text:span text:style-name="T25">la</text:span><text:span text:style-name="T48"> </text:span><text:span text:style-name="T26">recepción</text:span><text:span text:style-name="T25"> </text:span><text:span text:style-name="T46">del</text:span><text:span text:style-name="T25"> acta;</text:span></text:p><text:p text:style-name="P18" loext:marker-style-name="T25"><text:span text:style-name="T25">y</text:span><text:span text:style-name="T147"> </text:span><text:span text:style-name="T25">ello</text:span><text:span text:style-name="T47"> </text:span><text:span text:style-name="T25">para</text:span><text:span text:style-name="T42"> </text:span><text:span text:style-name="T25">solicitar</text:span><text:span text:style-name="T42"> </text:span><text:span text:style-name="T25">en</text:span><text:span text:style-name="T147"> </text:span><text:span text:style-name="T25">su</text:span><text:span text:style-name="T47"> </text:span><text:span text:style-name="T25">nombre</text:span><text:span text:style-name="T42"> </text:span><text:span text:style-name="T25">las</text:span><text:span text:style-name="T47"> </text:span><text:span text:style-name="T25">oportunas</text:span><text:span text:style-name="T44"> </text:span><text:span text:style-name="T25">licencias</text:span><text:span text:style-name="T47"> </text:span><text:span text:style-name="T30">de</text:span><text:span text:style-name="T44"> </text:span><text:span text:style-name="T25">obras</text:span><text:span text:style-name="T44"> </text:span><text:span text:style-name="T25">menores</text:span><text:span text:style-name="T44"> </text:span><text:span text:style-name="T25">y</text:span></text:p><text:p text:style-name="P18" loext:marker-style-name="T25"><text:span text:style-name="T25">mayores</text:span><text:span text:style-name="T142"> </text:span><text:span text:style-name="T25">exigibles</text:span><text:span text:style-name="T63"> </text:span><text:span text:style-name="T25">para</text:span><text:span text:style-name="T142"> </text:span><text:span text:style-name="T46">la</text:span><text:span text:style-name="T141"> </text:span><text:span text:style-name="T26">realización</text:span><text:span text:style-name="T143"> </text:span><text:span text:style-name="T48">de</text:span><text:span text:style-name="T141"> </text:span><text:span text:style-name="T25">dichas</text:span><text:span text:style-name="T63"> </text:span><text:span text:style-name="T25">obras,</text:span><text:span text:style-name="T142"> </text:span><text:span text:style-name="T25">ante</text:span><text:span text:style-name="T62"> </text:span><text:span text:style-name="T25">el</text:span><text:span text:style-name="T142"> </text:span><text:span text:style-name="T25">Ayuntamiento,</text:span></text:p><text:p text:style-name="P18" loext:marker-style-name="T25"><text:span text:style-name="T25">Gobierno</text:span><text:span text:style-name="T48"> </text:span><text:span text:style-name="T30">de</text:span><text:span text:style-name="T25"> Canarias, Cabildo</text:span><text:span text:style-name="T48"> </text:span><text:span text:style-name="T25">y otros</text:span><text:span text:style-name="T46"> </text:span><text:span text:style-name="T25">organismos competentes.</text:span></text:p></draw:text-box></draw:frame><draw:frame draw:style-name="fr1" draw:name="Frame59" text:anchor-type="paragraph" svg:x="1.4319in" svg:y="6.2409in" svg:width="5.8209in" draw:z-index="68"><draw:text-box fo:min-height="0in"><text:p text:style-name="P6" loext:marker-style-name="T25"><text:span text:style-name="T25">E)</text:span><text:span text:style-name="T182"> </text:span><text:span text:style-name="T25">Contratar</text:span><text:span text:style-name="T113"> </text:span><text:span text:style-name="T25">y</text:span><text:span text:style-name="T155"> </text:span><text:span text:style-name="T25">despedir</text:span><text:span text:style-name="T155"> </text:span><text:span text:style-name="T25">al</text:span><text:span text:style-name="T114"> </text:span><text:span text:style-name="T25">personal</text:span><text:span text:style-name="T113"> </text:span><text:span text:style-name="T25">para</text:span><text:span text:style-name="T113"> </text:span><text:span text:style-name="T25">el</text:span><text:span text:style-name="T113"> </text:span><text:span text:style-name="T25">buen</text:span><text:span text:style-name="T155"> </text:span><text:span text:style-name="T25">funcionamiento</text:span><text:span text:style-name="T113"> </text:span><text:span text:style-name="T25">y</text:span><text:span text:style-name="T155"> </text:span><text:span text:style-name="T26">administración</text:span></text:p><text:p text:style-name="P18" loext:marker-style-name="T25"><text:span text:style-name="T25">del</text:span><text:span text:style-name="T136"> </text:span><text:span text:style-name="T25">complejo</text:span><text:span text:style-name="T140"> </text:span><text:span text:style-name="T25">alojativo,</text:span><text:span text:style-name="T140"> </text:span><text:span text:style-name="T25">designando</text:span><text:span text:style-name="T140"> </text:span><text:span text:style-name="T25">a</text:span><text:span text:style-name="T136"> </text:span><text:span text:style-name="T25">la</text:span><text:span text:style-name="T137"> </text:span><text:span text:style-name="T25">persona</text:span><text:span text:style-name="T136"> </text:span><text:span text:style-name="T25">o</text:span><text:span text:style-name="T140"> </text:span><text:span text:style-name="T25">personas</text:span><text:span text:style-name="T136"> </text:span><text:span text:style-name="T25">que</text:span><text:span text:style-name="T140"> </text:span><text:span text:style-name="T25">hayan</text:span><text:span text:style-name="T139"> </text:span><text:span text:style-name="T48">de</text:span></text:p><text:p text:style-name="P18" loext:marker-style-name="T25"><text:span text:style-name="T26">desempeñar</text:span><text:span text:style-name="T144"> </text:span><text:span text:style-name="T46">la</text:span><text:span text:style-name="T158"> </text:span><text:span text:style-name="T25">gerencia</text:span><text:span text:style-name="T28"> </text:span><text:span text:style-name="T25">o</text:span><text:span text:style-name="T31"> </text:span><text:span text:style-name="T26">dirección</text:span><text:span text:style-name="T31"> </text:span><text:span text:style-name="T25">y</text:span><text:span text:style-name="T27"> </text:span><text:span text:style-name="T25">fijando</text:span><text:span text:style-name="T28"> </text:span><text:span text:style-name="T25">sus</text:span><text:span text:style-name="T144"> </text:span><text:span text:style-name="T25">facultades</text:span><text:span text:style-name="T144"> </text:span><text:span text:style-name="T25">y</text:span><text:span text:style-name="T27"> </text:span><text:span text:style-name="T25">atribuciones.</text:span></text:p><text:p text:style-name="P19" loext:marker-style-name="T25"><text:span text:style-name="T25">Haciendo</text:span><text:span text:style-name="T183"> </text:span><text:span text:style-name="T25">constar</text:span><text:span text:style-name="T183"> </text:span><text:span text:style-name="T25">que</text:span><text:span text:style-name="T184"> </text:span><text:span text:style-name="T25">para</text:span><text:span text:style-name="T183"> </text:span><text:span text:style-name="T25">la</text:span><text:span text:style-name="T183"> </text:span><text:span text:style-name="T26">delegación</text:span><text:span text:style-name="T185"> </text:span><text:span text:style-name="T30">de</text:span><text:span text:style-name="T185"> </text:span><text:span text:style-name="T25">facultades</text:span><text:span text:style-name="T183"> </text:span><text:span text:style-name="T25">al</text:span><text:span text:style-name="T183"> </text:span><text:span text:style-name="T25">Gerente</text:span><text:span text:style-name="T184"> </text:span><text:span text:style-name="T25">o</text:span></text:p><text:p text:style-name="P18" loext:marker-style-name="T25"><text:span text:style-name="T25">Administrador</text:span><text:span text:style-name="T113"> </text:span><text:span text:style-name="T82">se</text:span><text:span text:style-name="T120"> </text:span><text:span text:style-name="T26">requerirá</text:span><text:span text:style-name="T113"> </text:span><text:span text:style-name="T25">el</text:span><text:span text:style-name="T114"> </text:span><text:span text:style-name="T25">voto</text:span><text:span text:style-name="T123"> </text:span><text:span text:style-name="T30">favorable</text:span><text:span text:style-name="T114"> </text:span><text:span text:style-name="T48">de</text:span><text:span text:style-name="T119"> </text:span><text:span text:style-name="T48">los</text:span><text:span text:style-name="T119"> </text:span><text:span text:style-name="T25">2/3</text:span><text:span text:style-name="T123"> </text:span><text:span text:style-name="T30">de</text:span><text:span text:style-name="T114"> </text:span><text:span text:style-name="T25">los</text:span><text:span text:style-name="T114"> </text:span><text:span text:style-name="T25">componentes</text:span><text:span text:style-name="T113"> </text:span><text:span text:style-name="T157">de</text:span></text:p><text:p text:style-name="P18" loext:marker-style-name="T25"><text:span text:style-name="T25">la</text:span><text:span text:style-name="T30"> </text:span><text:span text:style-name="T25">Junta</text:span><text:span text:style-name="T46"> </text:span><text:span text:style-name="T25">Rectora.</text:span></text:p></draw:text-box></draw:frame><draw:frame draw:style-name="fr1" draw:name="Frame60" text:anchor-type="paragraph" svg:x="1.4319in" svg:y="7.778in" svg:width="5.8217in" draw:z-index="69"><draw:text-box fo:min-height="0in"><text:p text:style-name="P6" loext:marker-style-name="T25"><text:span text:style-name="T25">F)</text:span><text:span text:style-name="T186"> </text:span><text:span text:style-name="T25">Determinar</text:span><text:span text:style-name="T78"> </text:span><text:span text:style-name="T25">lo</text:span><text:span text:style-name="T61"> </text:span><text:span text:style-name="T25">que</text:span><text:span text:style-name="T61"> </text:span><text:span text:style-name="T48">juzgue</text:span><text:span text:style-name="T60"> </text:span><text:span text:style-name="T25">conveniente</text:span><text:span text:style-name="T61"> </text:span><text:span text:style-name="T25">sobre</text:span><text:span text:style-name="T61"> </text:span><text:span text:style-name="T25">el</text:span><text:span text:style-name="T45"> </text:span><text:span text:style-name="T25">Ejercicio</text:span><text:span text:style-name="T61"> </text:span><text:span text:style-name="T30">de</text:span><text:span text:style-name="T64"> </text:span><text:span text:style-name="T25">acciones</text:span><text:span text:style-name="T61"> </text:span><text:span text:style-name="T25">ante</text:span><text:span text:style-name="T61"> </text:span><text:span text:style-name="T48">los</text:span></text:p><text:p text:style-name="P18" loext:marker-style-name="T25"><text:span text:style-name="T25">Juzgados</text:span><text:span text:style-name="T187"> </text:span><text:span text:style-name="T25">o</text:span><text:span text:style-name="T136"> </text:span><text:span text:style-name="T25">Tribunales</text:span><text:span text:style-name="T136"> </text:span><text:span text:style-name="T25">Ordinarios</text:span><text:span text:style-name="T188"> </text:span><text:span text:style-name="T25">y</text:span><text:span text:style-name="T139"> </text:span><text:span text:style-name="T25">Especiales,</text:span><text:span text:style-name="T136"> </text:span><text:span text:style-name="T25">Magistraturas</text:span><text:span text:style-name="T187"> </text:span><text:span text:style-name="T30">de</text:span><text:span text:style-name="T188"> </text:span><text:span text:style-name="T25">Trabajo,</text:span><text:span text:style-name="T187"> </text:span><text:span text:style-name="T25">e</text:span></text:p><text:p text:style-name="P18" loext:marker-style-name="T25"><text:span text:style-name="T25">incluso</text:span><text:span text:style-name="T74"> </text:span><text:span text:style-name="T26">Económico</text:span><text:span text:style-name="T73"> </text:span><text:span text:style-name="T25">Administrativo</text:span><text:span text:style-name="T71"> </text:span><text:span text:style-name="T25">o</text:span><text:span text:style-name="T74"> </text:span><text:span text:style-name="T25">Corporaciones</text:span><text:span text:style-name="T73"> </text:span><text:span text:style-name="T25">del</text:span><text:span text:style-name="T71"> </text:span><text:span text:style-name="T25">Estado,</text:span><text:span text:style-name="T70"> </text:span><text:span text:style-name="T25">Provincia</text:span><text:span text:style-name="T74"> </text:span><text:span text:style-name="T25">o</text:span></text:p><text:p text:style-name="P19" loext:marker-style-name="T25"><text:span text:style-name="T25">Municipio,</text:span><text:span text:style-name="T113"> </text:span><text:span text:style-name="T25">Delegaciones</text:span><text:span text:style-name="T155"> </text:span><text:span text:style-name="T25">Ministeriales,</text:span><text:span text:style-name="T118"> </text:span><text:span text:style-name="T25">y</text:span><text:span text:style-name="T155"> </text:span><text:span text:style-name="T30">de</text:span><text:span text:style-name="T155"> </text:span><text:span text:style-name="T25">nombrar</text:span><text:span text:style-name="T118"> </text:span><text:span text:style-name="T25">Abogados</text:span><text:span text:style-name="T118"> </text:span><text:span text:style-name="T25">o</text:span><text:span text:style-name="T113"> </text:span><text:span text:style-name="T25">Procuradores</text:span></text:p><text:p text:style-name="P18" loext:marker-style-name="T25"><text:span text:style-name="T30">que</text:span><text:span text:style-name="T29"> </text:span><text:span text:style-name="T25">lleven</text:span><text:span text:style-name="T31"> </text:span><text:span text:style-name="T25">la</text:span><text:span text:style-name="T28"> </text:span><text:span text:style-name="T25">defensa</text:span><text:span text:style-name="T144"> </text:span><text:span text:style-name="T25">y</text:span><text:span text:style-name="T29"> </text:span><text:span text:style-name="T26">representación</text:span><text:span text:style-name="T29"> </text:span><text:span text:style-name="T30">de</text:span><text:span text:style-name="T144"> </text:span><text:span text:style-name="T25">la</text:span><text:span text:style-name="T28"> </text:span><text:span text:style-name="T25">Comunidad,</text:span><text:span text:style-name="T28"> </text:span><text:span text:style-name="T26">confiriéndoles</text:span><text:span text:style-name="T144"> </text:span><text:span text:style-name="T25">los</text:span></text:p><text:p text:style-name="P18" loext:marker-style-name="T25"><text:span text:style-name="T25">oportunos</text:span><text:span text:style-name="T48"> </text:span><text:span text:style-name="T25">poderes y</text:span><text:span text:style-name="T46"> </text:span><text:span text:style-name="T25">transigir</text:span><text:span text:style-name="T30"> </text:span><text:span text:style-name="T25">judicialmente</text:span><text:span text:style-name="T48"> </text:span><text:span text:style-name="T25">con toda</text:span><text:span text:style-name="T30"> </text:span><text:span text:style-name="T25">amplitud.</text:span></text:p></draw:text-box></draw:frame></text:p>
      <text:p text:style-name="P20" loext:marker-style-name="T1"><text:span text:style-name="T1"><text:line-break/></text:span><text:span text:style-name="T1"/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73" text:anchor-type="paragraph" svg:x="1.1819in" svg:y="9.3311in" svg:width="6.0693in" draw:z-index="82"><draw:text-box fo:min-height="0in"><text:p text:style-name="P6" loext:marker-style-name="T25"><text:span text:style-name="T25">La</text:span><text:span text:style-name="T59"> </text:span><text:span text:style-name="T25">contabilidad,</text:span><text:span text:style-name="T59"> </text:span><text:span text:style-name="T25">cerrada</text:span><text:span text:style-name="T61"> </text:span><text:span text:style-name="T25">el</text:span><text:span text:style-name="T59"> </text:span><text:span text:style-name="T26">día</text:span><text:span text:style-name="T64"> </text:span><text:span text:style-name="T25">31</text:span><text:span text:style-name="T60"> </text:span><text:span text:style-name="T30">de</text:span><text:span text:style-name="T64"> </text:span><text:span text:style-name="T25">Diciembre,</text:span><text:span text:style-name="T61"> </text:span><text:span text:style-name="T26">reflejará</text:span><text:span text:style-name="T117"> </text:span><text:span text:style-name="T25">con</text:span><text:span text:style-name="T59"> </text:span><text:span text:style-name="T25">claridad</text:span><text:span text:style-name="T117"> </text:span><text:span text:style-name="T25">y</text:span><text:span text:style-name="T64"> </text:span><text:span text:style-name="T25">exactitud</text:span><text:span text:style-name="T117"> </text:span><text:span text:style-name="T25">la</text:span></text:p><text:p text:style-name="P8" loext:marker-style-name="T25"><text:span text:style-name="T26">situación</text:span><text:span text:style-name="T166"> </text:span><text:span text:style-name="T25">patrimonial</text:span><text:span text:style-name="T161"> </text:span><text:span text:style-name="T48">de</text:span><text:span text:style-name="T188"> </text:span><text:span text:style-name="T25">la</text:span><text:span text:style-name="T137"> </text:span><text:span text:style-name="T25">Comunidad</text:span><text:span text:style-name="T166"> </text:span><text:span text:style-name="T48">de</text:span><text:span text:style-name="T188"> </text:span><text:span text:style-name="T26">Explotación</text:span><text:span text:style-name="T166"> </text:span><text:span text:style-name="T25">y</text:span><text:span text:style-name="T137"> </text:span><text:span text:style-name="T25">los</text:span><text:span text:style-name="T161"> </text:span><text:span text:style-name="T25">beneficios</text:span><text:span text:style-name="T137"> </text:span><text:span text:style-name="T25">o</text:span><text:span text:style-name="T166"> </text:span><text:span text:style-name="T25">perdidas</text:span></text:p><text:p text:style-name="P9" loext:marker-style-name="T25"><text:span text:style-name="T25">sufridos</text:span><text:span text:style-name="T144"> </text:span><text:span text:style-name="T25">durante</text:span><text:span text:style-name="T158"> </text:span><text:span text:style-name="T25">el</text:span><text:span text:style-name="T31"> </text:span><text:span text:style-name="T48">ejercicio</text:span><text:span text:style-name="T167"> </text:span><text:span text:style-name="T26">económico</text:span><text:span text:style-name="T31"> </text:span><text:span text:style-name="T25">a</text:span><text:span text:style-name="T144"> </text:span><text:span text:style-name="T25">que</text:span><text:span text:style-name="T31"> </text:span><text:span text:style-name="T25">se</text:span><text:span text:style-name="T158"> </text:span><text:span text:style-name="T25">refiere.</text:span><text:span text:style-name="T144"> </text:span><text:span text:style-name="T25">El</text:span><text:span text:style-name="T158"> </text:span><text:span text:style-name="T25">Balance,</text:span><text:span text:style-name="T158"> </text:span><text:span text:style-name="T46">la</text:span><text:span text:style-name="T161"> </text:span><text:span text:style-name="T25">cuenta</text:span><text:span text:style-name="T144"> </text:span><text:span text:style-name="T30">de</text:span></text:p><text:p text:style-name="P8" loext:marker-style-name="T25"><text:span text:style-name="T26">pérdidas</text:span><text:span text:style-name="T44"> </text:span><text:span text:style-name="T25">y</text:span><text:span text:style-name="T44"> </text:span><text:span text:style-name="T25">ganancias</text:span><text:span text:style-name="T44"> </text:span><text:span text:style-name="T25">y</text:span><text:span text:style-name="T44"> </text:span><text:span text:style-name="T25">la</text:span><text:span text:style-name="T44"> </text:span><text:span text:style-name="T25">memoria</text:span><text:span text:style-name="T44"> </text:span><text:span text:style-name="T25">se</text:span><text:span text:style-name="T42"> </text:span><text:span text:style-name="T26">redactarán</text:span><text:span text:style-name="T147"> </text:span><text:span text:style-name="T30">de</text:span><text:span text:style-name="T44"> </text:span><text:span text:style-name="T25">modo</text:span><text:span text:style-name="T43"> </text:span><text:span text:style-name="T30">que</text:span><text:span text:style-name="T41"> </text:span><text:span text:style-name="T30">de</text:span><text:span text:style-name="T44"> </text:span><text:span text:style-name="T25">su</text:span><text:span text:style-name="T42"> </text:span><text:span text:style-name="T25">lectura</text:span><text:span text:style-name="T42"> </text:span><text:span text:style-name="T25">puedan</text:span></text:p><text:p text:style-name="P8" loext:marker-style-name="T25"><text:span text:style-name="T25">obtenerse</text:span><text:span text:style-name="T46"> </text:span><text:span text:style-name="T25">una</text:span><text:span text:style-name="T30"> </text:span><text:span text:style-name="T26">representación</text:span><text:span text:style-name="T49"> </text:span><text:span text:style-name="T25">exacta</text:span><text:span text:style-name="T46"> </text:span><text:span text:style-name="T30">de</text:span><text:span text:style-name="T46"> </text:span><text:span text:style-name="T25">la</text:span><text:span text:style-name="T30"> </text:span><text:span text:style-name="T26">situación</text:span><text:span text:style-name="T53"> </text:span><text:span text:style-name="T26">económica</text:span><text:span text:style-name="T48"> </text:span><text:span text:style-name="T30">de</text:span><text:span text:style-name="T46"> </text:span><text:span text:style-name="T25">la</text:span><text:span text:style-name="T30"> </text:span><text:span text:style-name="T25">Comunidad.</text:span></text:p></draw:text-box></draw:frame><draw:frame draw:style-name="fr1" draw:name="Frame62" text:anchor-type="paragraph" svg:x="1.4319in" svg:y="1.1902in" svg:width="5.8209in" draw:z-index="71"><draw:text-box fo:min-height="0in"><text:p text:style-name="P6" loext:marker-style-name="T25"><text:span text:style-name="T48">H)</text:span><text:span text:style-name="T178"> </text:span><text:span text:style-name="T25">Proponer,</text:span><text:span text:style-name="T38"> </text:span><text:span text:style-name="T25">para</text:span><text:span text:style-name="T36"> </text:span><text:span text:style-name="T25">su</text:span><text:span text:style-name="T39"> </text:span><text:span text:style-name="T26">aprobación</text:span><text:span text:style-name="T39"> </text:span><text:span text:style-name="T25">por</text:span><text:span text:style-name="T36"> </text:span><text:span text:style-name="T25">la</text:span><text:span text:style-name="T36"> </text:span><text:span text:style-name="T25">Junta</text:span><text:span text:style-name="T36"> </text:span><text:span text:style-name="T25">General,</text:span><text:span text:style-name="T82"> </text:span><text:span text:style-name="T25">las</text:span><text:span text:style-name="T36"> </text:span><text:span text:style-name="T25">derramas</text:span><text:span text:style-name="T40"> </text:span><text:span text:style-name="T25">necesarias</text:span><text:span text:style-name="T157"> </text:span><text:span text:style-name="T25">para</text:span></text:p><text:p text:style-name="P18" loext:marker-style-name="T25"><text:span text:style-name="T25">el</text:span><text:span text:style-name="T30"> </text:span><text:span text:style-name="T25">buen funcionamiento</text:span><text:span text:style-name="T82"> </text:span><text:span text:style-name="T25">del</text:span><text:span text:style-name="T30"> </text:span><text:span text:style-name="T25">complejo.</text:span></text:p></draw:text-box></draw:frame><draw:frame draw:style-name="fr1" draw:name="Frame63" text:anchor-type="paragraph" svg:x="1.4319in" svg:y="1.8484in" svg:width="5.2075in" draw:z-index="72"><draw:text-box fo:min-height="0in"><text:p text:style-name="P6" loext:marker-style-name="T25"><text:span text:style-name="T25">I)</text:span><text:span text:style-name="T189"> </text:span><text:span text:style-name="T25">En</text:span><text:span text:style-name="T49"> </text:span><text:span text:style-name="T25">particular,</text:span><text:span text:style-name="T30"> </text:span><text:span text:style-name="T46">en</text:span><text:span text:style-name="T53"> </text:span><text:span text:style-name="T46">el</text:span><text:span text:style-name="T53"> </text:span><text:span text:style-name="T48">orden</text:span><text:span text:style-name="T49"> </text:span><text:span text:style-name="T25">bancario </text:span><text:span text:style-name="T26">ejercerá</text:span><text:span text:style-name="T46"> </text:span><text:span text:style-name="T25">las</text:span><text:span text:style-name="T30"> </text:span><text:span text:style-name="T25">siguientes</text:span><text:span text:style-name="T30"> </text:span><text:span text:style-name="T25">atribuciones:</text:span></text:p><text:p text:style-name="P18" loext:marker-style-name="T25"><text:span text:style-name="T25">Abrir</text:span><text:span text:style-name="T30"> </text:span><text:span text:style-name="T25">y cerrar</text:span><text:span text:style-name="T49"> </text:span><text:span text:style-name="T25">cuentas</text:span><text:span text:style-name="T30"> </text:span><text:span text:style-name="T25">bancarias.</text:span></text:p></draw:text-box></draw:frame><draw:frame draw:style-name="fr1" draw:name="Frame64" text:anchor-type="paragraph" svg:x="1.6819in" svg:y="2.289in" svg:width="5.5701in" draw:z-index="73"><draw:text-box fo:min-height="0in"><text:p text:style-name="P6" loext:marker-style-name="T25"><text:span text:style-name="T25">Librar,</text:span><text:span text:style-name="T140"> </text:span><text:span text:style-name="T25">aceptar,</text:span><text:span text:style-name="T166"> </text:span><text:span text:style-name="T25">endosar,</text:span><text:span text:style-name="T140"> </text:span><text:span text:style-name="T25">negociar</text:span><text:span text:style-name="T161"> </text:span><text:span text:style-name="T25">y</text:span><text:span text:style-name="T137"> </text:span><text:span text:style-name="T25">protestar</text:span><text:span text:style-name="T140"> </text:span><text:span text:style-name="T25">letras</text:span><text:span text:style-name="T161"> </text:span><text:span text:style-name="T30">de</text:span><text:span text:style-name="T137"> </text:span><text:span text:style-name="T25">cambio,</text:span><text:span text:style-name="T166"> </text:span><text:span text:style-name="T25">talones</text:span><text:span text:style-name="T140"> </text:span><text:span text:style-name="T30">de</text:span></text:p><text:p text:style-name="P8" loext:marker-style-name="T25"><text:span text:style-name="T25">cuentas</text:span><text:span text:style-name="T46"> </text:span><text:span text:style-name="T25">corrientes</text:span><text:span text:style-name="T46"> </text:span><text:span text:style-name="T25">y efectos</text:span><text:span text:style-name="T49"> </text:span><text:span text:style-name="T25">bancarios.</text:span></text:p></draw:text-box></draw:frame><draw:frame draw:style-name="fr1" draw:name="Frame65" text:anchor-type="paragraph" svg:x="1.1819in" svg:y="2.839in" svg:width="6.0693in" draw:z-index="74"><draw:text-box fo:min-height="0in"><text:p text:style-name="P6" loext:marker-style-name="T25"><text:span text:style-name="T25">A</text:span><text:span text:style-name="T114"> </text:span><text:span text:style-name="T25">efectos</text:span><text:span text:style-name="T85"> </text:span><text:span text:style-name="T30">de</text:span><text:span text:style-name="T87"> </text:span><text:span text:style-name="T25">poder</text:span><text:span text:style-name="T85"> </text:span><text:span text:style-name="T25">ejercitar</text:span><text:span text:style-name="T123"> </text:span><text:span text:style-name="T25">las</text:span><text:span text:style-name="T87"> </text:span><text:span text:style-name="T25">facultades</text:span><text:span text:style-name="T114"> </text:span><text:span text:style-name="T25">concedidas</text:span><text:span text:style-name="T114"> </text:span><text:span text:style-name="T25">a</text:span><text:span text:style-name="T85"> </text:span><text:span text:style-name="T25">la</text:span><text:span text:style-name="T114"> </text:span><text:span text:style-name="T25">Junta</text:span><text:span text:style-name="T123"> </text:span><text:span text:style-name="T25">Rectora,</text:span><text:span text:style-name="T85"> </text:span><text:span text:style-name="T25">se</text:span><text:span text:style-name="T114"> </text:span><text:span text:style-name="T26">necesitará</text:span></text:p><text:p text:style-name="P8" loext:marker-style-name="T25"><text:span text:style-name="T25">la</text:span><text:span text:style-name="T137"> </text:span><text:span text:style-name="T25">firma</text:span><text:span text:style-name="T166"> </text:span><text:span text:style-name="T25">mancomunada</text:span><text:span text:style-name="T161"> </text:span><text:span text:style-name="T48">de</text:span><text:span text:style-name="T137"> </text:span><text:span text:style-name="T25">dos</text:span><text:span text:style-name="T161"> </text:span><text:span text:style-name="T25">personas</text:span><text:span text:style-name="T161"> </text:span><text:span text:style-name="T48">de</text:span><text:span text:style-name="T137"> </text:span><text:span text:style-name="T25">entre</text:span><text:span text:style-name="T166"> </text:span><text:span text:style-name="T25">las</text:span><text:span text:style-name="T161"> </text:span><text:span text:style-name="T25">que</text:span><text:span text:style-name="T166"> </text:span><text:span text:style-name="T25">ostenten</text:span><text:span text:style-name="T137"> </text:span><text:span text:style-name="T48">los</text:span><text:span text:style-name="T188"> </text:span><text:span text:style-name="T25">cargos</text:span><text:span text:style-name="T161"> </text:span><text:span text:style-name="T30">de</text:span></text:p><text:p text:style-name="P9" loext:marker-style-name="T25"><text:span text:style-name="T25">Presidente,</text:span><text:span text:style-name="T30"> </text:span><text:span text:style-name="T25">Secretario,</text:span><text:span text:style-name="T46"> </text:span><text:span text:style-name="T25">Vice-Presidente</text:span><text:span text:style-name="T48"> </text:span><text:span text:style-name="T25">o</text:span><text:span text:style-name="T30"> </text:span><text:span text:style-name="T25">Tesorero.</text:span></text:p></draw:text-box></draw:frame><draw:frame draw:style-name="fr1" draw:name="Frame66" text:anchor-type="paragraph" svg:x="1.1819in" svg:y="3.939in" svg:width="4.6437in" draw:z-index="75"><draw:text-box fo:min-height="0in"><text:p text:style-name="P6" loext:marker-style-name="T50"><text:span text:style-name="T50">ARTICULO</text:span><text:span text:style-name="T52"> </text:span><text:span text:style-name="T50">14.-</text:span><text:span text:style-name="T58"> </text:span><text:span text:style-name="T50">Notificaciones de</text:span><text:span text:style-name="T52"> </text:span><text:span text:style-name="T50">Los</text:span><text:span text:style-name="T52"> </text:span><text:span text:style-name="T50">Acuerdos,</text:span><text:span text:style-name="T58"> Casos</text:span><text:span text:style-name="T50"> Especiales-.</text:span></text:p></draw:text-box></draw:frame><draw:frame draw:style-name="fr1" draw:name="Frame67" text:anchor-type="paragraph" svg:x="1.1819in" svg:y="4.2709in" svg:width="6.0717in" draw:z-index="76"><draw:text-box fo:min-height="0in"><text:p text:style-name="P6" loext:marker-style-name="T25"><text:span text:style-name="T25">La</text:span><text:span text:style-name="T118"> </text:span><text:span text:style-name="T25">Junta</text:span><text:span text:style-name="T118"> </text:span><text:span text:style-name="T25">Rectora</text:span><text:span text:style-name="T118"> </text:span><text:span text:style-name="T26">procederá,</text:span><text:span text:style-name="T118"> </text:span><text:span text:style-name="T25">a</text:span><text:span text:style-name="T118"> </text:span><text:span text:style-name="T26">través</text:span><text:span text:style-name="T118"> </text:span><text:span text:style-name="T48">de</text:span><text:span text:style-name="T145"> </text:span><text:span text:style-name="T25">su</text:span><text:span text:style-name="T118"> </text:span><text:span text:style-name="T30">Secretario,</text:span><text:span text:style-name="T119"> </text:span><text:span text:style-name="T25">a</text:span><text:span text:style-name="T118"> </text:span><text:span text:style-name="T25">notificar</text:span><text:span text:style-name="T118"> </text:span><text:span text:style-name="T25">a</text:span><text:span text:style-name="T118"> </text:span><text:span text:style-name="T25">los</text:span><text:span text:style-name="T118"> </text:span><text:span text:style-name="T25">propietarios</text:span><text:span text:style-name="T119"> </text:span><text:span text:style-name="T157">no</text:span></text:p><text:p text:style-name="P9" loext:marker-style-name="T25"><text:span text:style-name="T25">asistentes</text:span><text:span text:style-name="T36"> </text:span><text:span text:style-name="T25">a</text:span><text:span text:style-name="T36"> </text:span><text:span text:style-name="T25">las</text:span><text:span text:style-name="T38"> </text:span><text:span text:style-name="T25">Juntas</text:span><text:span text:style-name="T36"> </text:span><text:span text:style-name="T25">Generales</text:span><text:span text:style-name="T38"> </text:span><text:span text:style-name="T25">el</text:span><text:span text:style-name="T36"> </text:span><text:span text:style-name="T25">contenido</text:span><text:span text:style-name="T37"> </text:span><text:span text:style-name="T30">de</text:span><text:span text:style-name="T38"> </text:span><text:span text:style-name="T48">los</text:span><text:span text:style-name="T39"> </text:span><text:span text:style-name="T25">acuerdos</text:span><text:span text:style-name="T36"> </text:span><text:span text:style-name="T25">tomados</text:span><text:span text:style-name="T36"> </text:span><text:span text:style-name="T48">con</text:span><text:span text:style-name="T157"> </text:span><text:span text:style-name="T25">el</text:span><text:span text:style-name="T37"> </text:span><text:span text:style-name="T30">fin</text:span><text:span text:style-name="T37"> </text:span><text:span text:style-name="T30">de</text:span><text:span text:style-name="T38"> </text:span><text:span text:style-name="T25">que</text:span></text:p><text:p text:style-name="P8" loext:marker-style-name="T25"><text:span text:style-name="T26">éstos</text:span><text:span text:style-name="T30"> </text:span><text:span text:style-name="T48">sigan</text:span><text:span text:style-name="T49"> </text:span><text:span text:style-name="T46">en</text:span><text:span text:style-name="T53"> </text:span><text:span text:style-name="T25">cada</text:span><text:span text:style-name="T46"> </text:span><text:span text:style-name="T25">momento</text:span><text:span text:style-name="T48"> </text:span><text:span text:style-name="T25">la</text:span><text:span text:style-name="T30"> </text:span><text:span text:style-name="T25">marcha</text:span><text:span text:style-name="T48"> </text:span><text:span text:style-name="T30">de</text:span><text:span text:style-name="T46"> </text:span><text:span text:style-name="T25">la</text:span><text:span text:style-name="T30"> </text:span><text:span text:style-name="T25">Comunidad.</text:span></text:p></draw:text-box></draw:frame><draw:frame draw:style-name="fr1" draw:name="Frame68" text:anchor-type="paragraph" svg:x="1.1819in" svg:y="5.3709in" svg:width="3.4516in" draw:z-index="77"><draw:text-box fo:min-height="0in"><text:p text:style-name="P6" loext:marker-style-name="T50"><text:span text:style-name="T20">ARTICULO</text:span><text:span text:style-name="T23"> </text:span><text:span text:style-name="T20">15.-</text:span><text:span text:style-name="T21"> </text:span><text:span text:style-name="T50">Obligaciones </text:span><text:span text:style-name="T52">de</text:span><text:span text:style-name="T58"> </text:span><text:span text:style-name="T52">los</text:span><text:span text:style-name="T50"> Comuneros-.</text:span></text:p></draw:text-box></draw:frame><draw:frame draw:style-name="fr1" draw:name="Frame69" text:anchor-type="paragraph" svg:x="1.1819in" svg:y="5.7008in" svg:width="6.0681in" draw:z-index="78"><draw:text-box fo:min-height="0in"><text:p text:style-name="P6" loext:marker-style-name="T25"><text:span text:style-name="T25">Todas</text:span><text:span text:style-name="T86"> </text:span><text:span text:style-name="T25">las</text:span><text:span text:style-name="T114"> </text:span><text:span text:style-name="T25">obligaciones</text:span><text:span text:style-name="T114"> </text:span><text:span text:style-name="T26">económicas</text:span><text:span text:style-name="T155"> </text:span><text:span text:style-name="T25">a</text:span><text:span text:style-name="T85"> </text:span><text:span text:style-name="T30">que</text:span><text:span text:style-name="T87"> </text:span><text:span text:style-name="T25">puedan</text:span><text:span text:style-name="T123"> </text:span><text:span text:style-name="T25">quedar</text:span><text:span text:style-name="T113"> </text:span><text:span text:style-name="T25">sujetos</text:span><text:span text:style-name="T123"> </text:span><text:span text:style-name="T25">los</text:span><text:span text:style-name="T114"> </text:span><text:span text:style-name="T25">miembros</text:span><text:span text:style-name="T114"> </text:span><text:span text:style-name="T30">de</text:span><text:span text:style-name="T114"> </text:span><text:span text:style-name="T48">esta</text:span></text:p><text:p text:style-name="P8" loext:marker-style-name="T25"><text:span text:style-name="T25">Comunidad</text:span><text:span text:style-name="T174"> </text:span><text:span text:style-name="T26">deberán</text:span><text:span text:style-name="T27"> </text:span><text:span text:style-name="T25">ser</text:span><text:span text:style-name="T174"> </text:span><text:span text:style-name="T25">satisfechos</text:span><text:span text:style-name="T28"> </text:span><text:span text:style-name="T25">por</text:span><text:span text:style-name="T174"> </text:span><text:span text:style-name="T26">éstos</text:span><text:span text:style-name="T175"> </text:span><text:span text:style-name="T25">en</text:span><text:span text:style-name="T27"> </text:span><text:span text:style-name="T25">el</text:span><text:span text:style-name="T174"> </text:span><text:span text:style-name="T30">plazo</text:span><text:span text:style-name="T175"> </text:span><text:span text:style-name="T25">que</text:span><text:span text:style-name="T27"> </text:span><text:span text:style-name="T25">a</text:span><text:span text:style-name="T28"> </text:span><text:span text:style-name="T25">tal</text:span><text:span text:style-name="T175"> </text:span><text:span text:style-name="T48">fin</text:span><text:span text:style-name="T27"> </text:span><text:span text:style-name="T25">se</text:span><text:span text:style-name="T28"> </text:span><text:span text:style-name="T48">hubiere</text:span></text:p><text:p text:style-name="P8" loext:marker-style-name="T25"><text:span text:style-name="T25">acordado.</text:span></text:p></draw:text-box></draw:frame><draw:frame draw:style-name="fr1" draw:name="Frame70" text:anchor-type="paragraph" svg:x="1.1819in" svg:y="6.4709in" svg:width="6.0744in" draw:z-index="79"><draw:text-box fo:min-height="0in"><text:p text:style-name="P6" loext:marker-style-name="T25"><text:span text:style-name="T25">Si</text:span><text:span text:style-name="T48"> </text:span><text:span text:style-name="T30">no</text:span><text:span text:style-name="T157"> </text:span><text:span text:style-name="T25">lo</text:span><text:span text:style-name="T82"> </text:span><text:span text:style-name="T25">hiciesen</text:span><text:span text:style-name="T82"> </text:span><text:span text:style-name="T46">en</text:span><text:span text:style-name="T30"> </text:span><text:span text:style-name="T25">dicho</text:span><text:span text:style-name="T82"> </text:span><text:span text:style-name="T25">plazo</text:span><text:span text:style-name="T48"> </text:span><text:span text:style-name="T26">serán</text:span><text:span text:style-name="T46"> </text:span><text:span text:style-name="T25">requeridos</text:span><text:span text:style-name="T82"> </text:span><text:span text:style-name="T48">de</text:span><text:span text:style-name="T25"> pago</text:span><text:span text:style-name="T157"> </text:span><text:span text:style-name="T25">mediante</text:span><text:span text:style-name="T48"> cualquier</text:span><text:span text:style-name="T25"> medio</text:span><text:span text:style-name="T82"> </text:span><text:span text:style-name="T25">del</text:span></text:p><text:p text:style-name="P8" loext:marker-style-name="T25"><text:span text:style-name="T30">que</text:span><text:span text:style-name="T46"> </text:span><text:span text:style-name="T25">quede</text:span><text:span text:style-name="T48"> </text:span><text:span text:style-name="T25">constancia</text:span><text:span text:style-name="T48"> </text:span><text:span text:style-name="T25">fehaciente</text:span><text:span text:style-name="T30"> </text:span><text:span text:style-name="T25">admitido</text:span><text:span text:style-name="T48"> </text:span><text:span text:style-name="T25">en Derecho,</text:span><text:span text:style-name="T49"> </text:span><text:span text:style-name="T25">y</text:span><text:span text:style-name="T46"> </text:span><text:span text:style-name="T30">de</text:span><text:span text:style-name="T46"> </text:span><text:span text:style-name="T30">no</text:span><text:span text:style-name="T46"> </text:span><text:span text:style-name="T25">hacerlo</text:span><text:span text:style-name="T48"> </text:span><text:span text:style-name="T25">efectivo</text:span><text:span text:style-name="T30"> </text:span><text:span text:style-name="T48">dentro</text:span></text:p><text:p text:style-name="P8" loext:marker-style-name="T25"><text:span text:style-name="T30">de</text:span><text:span text:style-name="T41"> </text:span><text:span text:style-name="T25">los</text:span><text:span text:style-name="T41"> </text:span><text:span text:style-name="T25">diez</text:span><text:span text:style-name="T43"> </text:span><text:span text:style-name="T26">días</text:span><text:span text:style-name="T41"> </text:span><text:span text:style-name="T25">siguientes</text:span><text:span text:style-name="T42"> </text:span><text:span text:style-name="T25">a</text:span><text:span text:style-name="T41"> </text:span><text:span text:style-name="T25">dicho</text:span><text:span text:style-name="T43"> </text:span><text:span text:style-name="T25">requerimiento</text:span><text:span text:style-name="T42"> </text:span><text:span text:style-name="T25">se</text:span><text:span text:style-name="T41"> </text:span><text:span text:style-name="T25">le</text:span><text:span text:style-name="T76"> </text:span><text:span text:style-name="T26">podrá</text:span><text:span text:style-name="T41"> </text:span><text:span text:style-name="T25">exigir</text:span><text:span text:style-name="T41"> </text:span><text:span text:style-name="T25">por</text:span><text:span text:style-name="T76"> </text:span><text:span text:style-name="T25">la</text:span><text:span text:style-name="T44"> </text:span><text:span text:style-name="T26">vía</text:span><text:span text:style-name="T41"> </text:span><text:span text:style-name="T30">judicial.</text:span></text:p><text:p text:style-name="P9" loext:marker-style-name="T25"><text:span text:style-name="T25">Todos</text:span><text:span text:style-name="T30"> </text:span><text:span text:style-name="T25">los</text:span><text:span text:style-name="T30"> </text:span><text:span text:style-name="T25">gastos</text:span><text:span text:style-name="T30"> </text:span><text:span text:style-name="T25">que</text:span><text:span text:style-name="T49"> </text:span><text:span text:style-name="T25">se</text:span><text:span text:style-name="T30"> </text:span><text:span text:style-name="T25">puedan</text:span><text:span text:style-name="T49"> </text:span><text:span text:style-name="T25">originar</text:span><text:span text:style-name="T30"> </text:span><text:span text:style-name="T25">con</text:span><text:span text:style-name="T53"> </text:span><text:span text:style-name="T25">tal</text:span><text:span text:style-name="T46"> </text:span><text:span text:style-name="T25">motivo </text:span><text:span text:style-name="T26">serán</text:span><text:span text:style-name="T48"> </text:span><text:span text:style-name="T30">de</text:span><text:span text:style-name="T25"> la</text:span><text:span text:style-name="T30"> </text:span><text:span text:style-name="T25">exclusiva</text:span><text:span text:style-name="T53"> </text:span><text:span text:style-name="T25">cuenta</text:span><text:span text:style-name="T30"> </text:span><text:span text:style-name="T25">del</text:span></text:p><text:p text:style-name="P8" loext:marker-style-name="T25"><text:span text:style-name="T25">moroso.</text:span></text:p></draw:text-box></draw:frame><draw:frame draw:style-name="fr1" draw:name="Frame71" text:anchor-type="paragraph" svg:x="1.1819in" svg:y="8.011in" svg:width="3.5866in" draw:z-index="80"><draw:text-box fo:min-height="0in"><text:p text:style-name="P6" loext:marker-style-name="T50"><text:span text:style-name="T20">ARTICULO</text:span><text:span text:style-name="T23"> </text:span><text:span text:style-name="T20">16.-</text:span><text:span text:style-name="T21"> </text:span><text:span text:style-name="T50">Obligaciones </text:span><text:span text:style-name="T52">de</text:span><text:span text:style-name="T58"> </text:span><text:span text:style-name="T50">La</text:span><text:span text:style-name="T52"> </text:span><text:span text:style-name="T50">Junta</text:span><text:span text:style-name="T56"> </text:span><text:span text:style-name="T50">Rectora-.</text:span></text:p></draw:text-box></draw:frame><draw:frame draw:style-name="fr1" draw:name="Frame72" text:anchor-type="paragraph" svg:x="1.1819in" svg:y="8.3409in" svg:width="6.0693in" draw:z-index="81"><draw:text-box fo:min-height="0in"><text:p text:style-name="P6" loext:marker-style-name="T25"><text:span text:style-name="T25">La</text:span><text:span text:style-name="T61"> </text:span><text:span text:style-name="T25">Junta</text:span><text:span text:style-name="T61"> </text:span><text:span text:style-name="T25">Rectora</text:span><text:span text:style-name="T61"> </text:span><text:span text:style-name="T26">está</text:span><text:span text:style-name="T61"> </text:span><text:span text:style-name="T25">obligada</text:span><text:span text:style-name="T61"> </text:span><text:span text:style-name="T25">a</text:span><text:span text:style-name="T78"> </text:span><text:span text:style-name="T25">presentar</text:span><text:span text:style-name="T61"> </text:span><text:span text:style-name="T25">a</text:span><text:span text:style-name="T61"> </text:span><text:span text:style-name="T25">la</text:span><text:span text:style-name="T78"> </text:span><text:span text:style-name="T25">Junta</text:span><text:span text:style-name="T61"> </text:span><text:span text:style-name="T25">General</text:span><text:span text:style-name="T61"> </text:span><text:span text:style-name="T48">Ordinaria,</text:span><text:span text:style-name="T61"> </text:span><text:span text:style-name="T30">que</text:span><text:span text:style-name="T78"> </text:span><text:span text:style-name="T26">deberá</text:span></text:p><text:p text:style-name="P8" loext:marker-style-name="T25"><text:span text:style-name="T25">celebrarse</text:span><text:span text:style-name="T134"> </text:span><text:span text:style-name="T25">dentro</text:span><text:span text:style-name="T134"> </text:span><text:span text:style-name="T30">de</text:span><text:span text:style-name="T132"> </text:span><text:span text:style-name="T48">los</text:span><text:span text:style-name="T130"> </text:span><text:span text:style-name="T25">seis</text:span><text:span text:style-name="T130"> </text:span><text:span text:style-name="T25">(6)</text:span><text:span text:style-name="T132"> </text:span><text:span text:style-name="T25">primeros</text:span><text:span text:style-name="T130"> </text:span><text:span text:style-name="T48">meses</text:span><text:span text:style-name="T133"> </text:span><text:span text:style-name="T30">de</text:span><text:span text:style-name="T132"> </text:span><text:span text:style-name="T25">cada</text:span><text:span text:style-name="T134"> </text:span><text:span text:style-name="T26">año,</text:span><text:span text:style-name="T135"> </text:span><text:span text:style-name="T25">el</text:span><text:span text:style-name="T134"> </text:span><text:span text:style-name="T25">balance</text:span><text:span text:style-name="T133"> </text:span><text:span text:style-name="T25">al</text:span><text:span text:style-name="T134"> </text:span><text:span text:style-name="T25">31</text:span><text:span text:style-name="T135"> </text:span><text:span text:style-name="T48">de</text:span></text:p><text:p text:style-name="P8" loext:marker-style-name="T25"><text:span text:style-name="T25">Diciembre</text:span><text:span text:style-name="T166"> </text:span><text:span text:style-name="T30">del</text:span><text:span text:style-name="T137"> </text:span><text:span text:style-name="T54">año</text:span><text:span text:style-name="T140"> </text:span><text:span text:style-name="T25">anterior,</text:span><text:span text:style-name="T136"> </text:span><text:span text:style-name="T48">con</text:span><text:span text:style-name="T136"> </text:span><text:span text:style-name="T25">la</text:span><text:span text:style-name="T137"> </text:span><text:span text:style-name="T25">cuenta</text:span><text:span text:style-name="T137"> </text:span><text:span text:style-name="T48">de</text:span><text:span text:style-name="T188"> </text:span><text:span text:style-name="T26">pérdidas</text:span><text:span text:style-name="T137"> </text:span><text:span text:style-name="T25">y</text:span><text:span text:style-name="T188"> </text:span><text:span text:style-name="T25">ganancias</text:span><text:span text:style-name="T137"> </text:span><text:span text:style-name="T25">y</text:span><text:span text:style-name="T188"> </text:span><text:span text:style-name="T25">la</text:span><text:span text:style-name="T137"> </text:span><text:span text:style-name="T25">memoria</text:span></text:p><text:p text:style-name="P8" loext:marker-style-name="T25"><text:span text:style-name="T25">explicativa.</text:span></text:p></draw:text-box></draw:frame><draw:frame text:anchor-type="char" draw:z-index="2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84" text:anchor-type="paragraph" svg:x="1.1819in" svg:y="9.6563in" svg:width="6.0681in" draw:z-index="93"><draw:text-box fo:min-height="0in"><text:p text:style-name="P6" loext:marker-style-name="T25"><text:span text:style-name="T26">Será</text:span><text:span text:style-name="T134"> </text:span><text:span text:style-name="T25">motivo</text:span><text:span text:style-name="T141"> </text:span><text:span text:style-name="T30">de</text:span><text:span text:style-name="T116"> </text:span><text:span text:style-name="T25">baja</text:span><text:span text:style-name="T131"> </text:span><text:span text:style-name="T25">en</text:span><text:span text:style-name="T132"> </text:span><text:span text:style-name="T25">la</text:span><text:span text:style-name="T134"> </text:span><text:span text:style-name="T25">Comunidad,</text:span><text:span text:style-name="T141"> </text:span><text:span text:style-name="T25">la</text:span><text:span text:style-name="T141"> </text:span><text:span text:style-name="T25">negativa</text:span><text:span text:style-name="T134"> </text:span><text:span text:style-name="T25">a</text:span><text:span text:style-name="T134"> </text:span><text:span text:style-name="T25">realizar</text:span><text:span text:style-name="T134"> </text:span><text:span text:style-name="T25">las</text:span><text:span text:style-name="T141"> </text:span><text:span text:style-name="T25">obras</text:span><text:span text:style-name="T131"> </text:span><text:span text:style-name="T30">de</text:span><text:span text:style-name="T132"> </text:span><text:span text:style-name="T25">mejora</text:span><text:span text:style-name="T142"> </text:span><text:span text:style-name="T25">o</text:span></text:p><text:p text:style-name="P8" loext:marker-style-name="T25"><text:span text:style-name="T25">reforma</text:span><text:span text:style-name="T46"> </text:span><text:span text:style-name="T30">de</text:span><text:span text:style-name="T46"> </text:span><text:span text:style-name="T25">las</text:span><text:span text:style-name="T46"> </text:span><text:span text:style-name="T25">unidades</text:span><text:span text:style-name="T157"> </text:span><text:span text:style-name="T25">alojativas</text:span><text:span text:style-name="T46"> </text:span><text:span text:style-name="T25">pertenecientes</text:span><text:span text:style-name="T48"> </text:span><text:span text:style-name="T25">a</text:span><text:span text:style-name="T30"> </text:span><text:span text:style-name="T25">la</text:span><text:span text:style-name="T30"> </text:span><text:span text:style-name="T25">Comunidad que</text:span><text:span text:style-name="T49"> </text:span><text:span text:style-name="T25">se</text:span><text:span text:style-name="T48"> </text:span><text:span text:style-name="T25">aprueben por</text:span></text:p><text:p text:style-name="P8" loext:marker-style-name="T25"><text:span text:style-name="T25">la</text:span><text:span text:style-name="T30"> </text:span><text:span text:style-name="T25">Junta</text:span><text:span text:style-name="T46"> </text:span><text:span text:style-name="T25">General.</text:span></text:p></draw:text-box></draw:frame><draw:frame draw:style-name="fr1" draw:name="Frame74" text:anchor-type="paragraph" svg:x="1.1819in" svg:y="1.302in" svg:width="4.2583in" draw:z-index="83"><draw:text-box fo:min-height="0in"><text:p text:style-name="P6" loext:marker-style-name="T50"><text:span text:style-name="T20">ARTICULO</text:span><text:span text:style-name="T23"> </text:span><text:span text:style-name="T20">17.-</text:span><text:span text:style-name="T21"> </text:span><text:span text:style-name="T124">Aprobación</text:span><text:span text:style-name="T56"> </text:span><text:span text:style-name="T50">y</text:span><text:span text:style-name="T52"> </text:span><text:span text:style-name="T50">Cierre de</text:span><text:span text:style-name="T52"> </text:span><text:span text:style-name="T50">Cuentas,</text:span><text:span text:style-name="T58"> </text:span><text:span text:style-name="T52">Requisitos-.</text:span></text:p></draw:text-box></draw:frame><draw:frame draw:style-name="fr1" draw:name="Frame75" text:anchor-type="paragraph" svg:x="1.1819in" svg:y="1.6319in" svg:width="6.0744in" draw:z-index="84"><draw:text-box fo:min-height="0in"><text:p text:style-name="P6" loext:marker-style-name="T25"><text:span text:style-name="T25">El</text:span><text:span text:style-name="T83"> </text:span><text:span text:style-name="T25">balance</text:span><text:span text:style-name="T53"> </text:span><text:span text:style-name="T25">y</text:span><text:span text:style-name="T49"> </text:span><text:span text:style-name="T25">la</text:span><text:span text:style-name="T53"> </text:span><text:span text:style-name="T25">cuenta</text:span><text:span text:style-name="T53"> </text:span><text:span text:style-name="T48">de</text:span><text:span text:style-name="T87"> </text:span><text:span text:style-name="T26">pérdidas</text:span><text:span text:style-name="T53"> </text:span><text:span text:style-name="T25">y</text:span><text:span text:style-name="T87"> </text:span><text:span text:style-name="T25">ganancias</text:span><text:span text:style-name="T53"> </text:span><text:span text:style-name="T26">deberán</text:span><text:span text:style-name="T83"> </text:span><text:span text:style-name="T48">ser</text:span><text:span text:style-name="T86"> </text:span><text:span text:style-name="T25">sometidos</text:span><text:span text:style-name="T83"> </text:span><text:span text:style-name="T25">previamente</text:span><text:span text:style-name="T85"> </text:span><text:span text:style-name="T25">a</text:span><text:span text:style-name="T53"> </text:span><text:span text:style-name="T46">la</text:span></text:p><text:p text:style-name="P8" loext:marker-style-name="T25"><text:span text:style-name="T26">celebración</text:span><text:span text:style-name="T119"> </text:span><text:span text:style-name="T30">de</text:span><text:span text:style-name="T119"> </text:span><text:span text:style-name="T46">la</text:span><text:span text:style-name="T145"> </text:span><text:span text:style-name="T25">Junta</text:span><text:span text:style-name="T155"> </text:span><text:span text:style-name="T25">General</text:span><text:span text:style-name="T118"> </text:span><text:span text:style-name="T25">a</text:span><text:span text:style-name="T113"> </text:span><text:span text:style-name="T25">informe</text:span><text:span text:style-name="T118"> </text:span><text:span text:style-name="T25">y</text:span><text:span text:style-name="T155"> </text:span><text:span text:style-name="T25">examen</text:span><text:span text:style-name="T118"> </text:span><text:span text:style-name="T48">por</text:span><text:span text:style-name="T120"> </text:span><text:span text:style-name="T48">un</text:span><text:span text:style-name="T145"> </text:span><text:span text:style-name="T25">Censor</text:span><text:span text:style-name="T120"> </text:span><text:span text:style-name="T25">Jurado</text:span><text:span text:style-name="T120"> </text:span><text:span text:style-name="T48">de</text:span><text:span text:style-name="T145"> </text:span><text:span text:style-name="T25">Cuentas</text:span></text:p><text:p text:style-name="P8" loext:marker-style-name="T25"><text:span text:style-name="T25">ejerciente,</text:span><text:span text:style-name="T82"> </text:span><text:span text:style-name="T25">quien</text:span><text:span text:style-name="T39"> </text:span><text:span text:style-name="T25">por</text:span><text:span text:style-name="T82"> </text:span><text:span text:style-name="T25">escrito</text:span><text:span text:style-name="T82"> </text:span><text:span text:style-name="T25">y</text:span><text:span text:style-name="T157"> </text:span><text:span text:style-name="T25">antes</text:span><text:span text:style-name="T157"> </text:span><text:span text:style-name="T30">de</text:span><text:span text:style-name="T157"> </text:span><text:span text:style-name="T25">la</text:span><text:span text:style-name="T157"> </text:span><text:span text:style-name="T26">celebración</text:span><text:span text:style-name="T46"> </text:span><text:span text:style-name="T30">de</text:span><text:span text:style-name="T157"> </text:span><text:span text:style-name="T25">la</text:span><text:span text:style-name="T157"> </text:span><text:span text:style-name="T25">Junta</text:span><text:span text:style-name="T48"> </text:span><text:span text:style-name="T25">General,</text:span><text:span text:style-name="T36"> </text:span><text:span text:style-name="T26">formulará</text:span><text:span text:style-name="T49"> </text:span><text:span text:style-name="T25">los</text:span></text:p><text:p text:style-name="P9" loext:marker-style-name="T25"><text:span text:style-name="T25">reparos</text:span><text:span text:style-name="T46"> </text:span><text:span text:style-name="T25">que</text:span><text:span text:style-name="T49"> </text:span><text:span text:style-name="T25">estime</text:span><text:span text:style-name="T48"> </text:span><text:span text:style-name="T25">convenientes.</text:span></text:p></draw:text-box></draw:frame><draw:frame draw:style-name="fr1" draw:name="Frame76" text:anchor-type="paragraph" svg:x="1.1819in" svg:y="2.622in" svg:width="6.0689in" draw:z-index="85"><draw:text-box fo:min-height="0in"><text:p text:style-name="P6" loext:marker-style-name="T25"><text:span text:style-name="T25">Para</text:span><text:span text:style-name="T108"> </text:span><text:span text:style-name="T25">realizar</text:span><text:span text:style-name="T112"> </text:span><text:span text:style-name="T25">esta</text:span><text:span text:style-name="T108"> </text:span><text:span text:style-name="T48">labor,</text:span><text:span text:style-name="T176"> </text:span><text:span text:style-name="T46">el</text:span><text:span text:style-name="T190"> </text:span><text:span text:style-name="T25">Censor</text:span><text:span text:style-name="T112"> </text:span><text:span text:style-name="T26">podrá</text:span><text:span text:style-name="T108"> </text:span><text:span text:style-name="T25">examinar</text:span><text:span text:style-name="T112"> </text:span><text:span text:style-name="T25">en</text:span><text:span text:style-name="T112"> </text:span><text:span text:style-name="T25">contabilidad</text:span><text:span text:style-name="T112"> </text:span><text:span text:style-name="T25">todos</text:span><text:span text:style-name="T111"> </text:span><text:span text:style-name="T48">los</text:span></text:p><text:p text:style-name="P8" loext:marker-style-name="T25"><text:span text:style-name="T25">antecedentes</text:span><text:span text:style-name="T30"> </text:span><text:span text:style-name="T25">y</text:span><text:span text:style-name="T46"> </text:span><text:span text:style-name="T25">justificantes</text:span><text:span text:style-name="T30"> </text:span><text:span text:style-name="T25">con la</text:span><text:span text:style-name="T30"> </text:span><text:span text:style-name="T48">mayor</text:span><text:span text:style-name="T49"> </text:span><text:span text:style-name="T25">amplitud.</text:span></text:p></draw:text-box></draw:frame><draw:frame draw:style-name="fr1" draw:name="Frame77" text:anchor-type="paragraph" svg:x="1.1819in" svg:y="3.172in" svg:width="6.0689in" draw:z-index="86"><draw:text-box fo:min-height="0in"><text:p text:style-name="P6" loext:marker-style-name="T25"><text:span text:style-name="T25">Con</text:span><text:span text:style-name="T53"> </text:span><text:span text:style-name="T26">carácter</text:span><text:span text:style-name="T48"> </text:span><text:span text:style-name="T25">extraordinario</text:span><text:span text:style-name="T49"> </text:span><text:span text:style-name="T25">y</text:span><text:span text:style-name="T46"> </text:span><text:span text:style-name="T25">a</text:span><text:span text:style-name="T48"> </text:span><text:span text:style-name="T25">solicitud</text:span><text:span text:style-name="T48"> de</text:span><text:span text:style-name="T25"> </text:span><text:span text:style-name="T30">un</text:span><text:span text:style-name="T157"> </text:span><text:span text:style-name="T26">número</text:span><text:span text:style-name="T48"> </text:span><text:span text:style-name="T30">de</text:span><text:span text:style-name="T46"> </text:span><text:span text:style-name="T25">comuneros</text:span><text:span text:style-name="T48"> </text:span><text:span text:style-name="T25">que</text:span><text:span text:style-name="T48"> </text:span><text:span text:style-name="T25">representen,</text:span></text:p><text:p text:style-name="P8" loext:marker-style-name="T25"><text:span text:style-name="T25">por</text:span><text:span text:style-name="T140"> </text:span><text:span text:style-name="T25">lo</text:span><text:span text:style-name="T140"> </text:span><text:span text:style-name="T25">menos,</text:span><text:span text:style-name="T140"> </text:span><text:span text:style-name="T25">el</text:span><text:span text:style-name="T161"> </text:span><text:span text:style-name="T25">15%</text:span><text:span text:style-name="T166"> </text:span><text:span text:style-name="T30">de</text:span><text:span text:style-name="T137"> </text:span><text:span text:style-name="T25">las</text:span><text:span text:style-name="T137"> </text:span><text:span text:style-name="T25">unidades</text:span><text:span text:style-name="T140"> </text:span><text:span text:style-name="T25">alojativas</text:span><text:span text:style-name="T140"> </text:span><text:span text:style-name="T25">integrantes</text:span><text:span text:style-name="T137"> </text:span><text:span text:style-name="T25">en</text:span><text:span text:style-name="T188"> </text:span><text:span text:style-name="T25">la</text:span><text:span text:style-name="T137"> </text:span><text:span text:style-name="T25">Comunidad</text:span><text:span text:style-name="T166"> </text:span><text:span text:style-name="T30">de</text:span></text:p><text:p text:style-name="P9" loext:marker-style-name="T25"><text:span text:style-name="T26">Explotación,</text:span><text:span text:style-name="T63"> </text:span><text:span text:style-name="T25">el</text:span><text:span text:style-name="T142"> </text:span><text:span text:style-name="T25">Censor</text:span><text:span text:style-name="T143"> </text:span><text:span text:style-name="T25">Jurado</text:span><text:span text:style-name="T62"> </text:span><text:span text:style-name="T48">de</text:span><text:span text:style-name="T141"> </text:span><text:span text:style-name="T25">Cuentas</text:span><text:span text:style-name="T62"> </text:span><text:span text:style-name="T26">podrá</text:span><text:span text:style-name="T142"> </text:span><text:span text:style-name="T25">realizar</text:span><text:span text:style-name="T62"> </text:span><text:span text:style-name="T25">en</text:span><text:span text:style-name="T116"> </text:span><text:span text:style-name="T25">cualquier</text:span><text:span text:style-name="T117"> </text:span><text:span text:style-name="T25">momento</text:span><text:span text:style-name="T116"> </text:span><text:span text:style-name="T48">una</text:span></text:p><text:p text:style-name="P8" loext:marker-style-name="T25"><text:span text:style-name="T25">censura</text:span><text:span text:style-name="T114"> </text:span><text:span text:style-name="T25">extraordinaria</text:span><text:span text:style-name="T85"> </text:span><text:span text:style-name="T25">para</text:span><text:span text:style-name="T113"> </text:span><text:span text:style-name="T25">aclarar</text:span><text:span text:style-name="T113"> </text:span><text:span text:style-name="T48">los</text:span><text:span text:style-name="T155"> </text:span><text:span text:style-name="T25">extremos</text:span><text:span text:style-name="T114"> </text:span><text:span text:style-name="T25">o</text:span><text:span text:style-name="T113"> </text:span><text:span text:style-name="T26">anomalías</text:span><text:span text:style-name="T85"> </text:span><text:span text:style-name="T30">que</text:span><text:span text:style-name="T114"> </text:span><text:span text:style-name="T48">sean</text:span><text:span text:style-name="T155"> </text:span><text:span text:style-name="T25">sometidos</text:span><text:span text:style-name="T113"> </text:span><text:span text:style-name="T25">a</text:span><text:span text:style-name="T114"> </text:span><text:span text:style-name="T82">su</text:span></text:p><text:p text:style-name="P8" loext:marker-style-name="T25"><text:span text:style-name="T25">examen</text:span></text:p></draw:text-box></draw:frame><draw:frame draw:style-name="fr1" draw:name="Frame78" text:anchor-type="paragraph" svg:x="1.1819in" svg:y="4.3807in" svg:width="6.0701in" draw:z-index="87"><draw:text-box fo:min-height="0in"><text:p text:style-name="P6" loext:marker-style-name="T25"><text:span text:style-name="T25">El</text:span><text:span text:style-name="T82"> </text:span><text:span text:style-name="T25">informe</text:span><text:span text:style-name="T36"> </text:span><text:span text:style-name="T25">sobre</text:span><text:span text:style-name="T82"> </text:span><text:span text:style-name="T25">los</text:span><text:span text:style-name="T36"> </text:span><text:span text:style-name="T25">documentos</text:span><text:span text:style-name="T82"> </text:span><text:span text:style-name="T25">examinados,</text:span><text:span text:style-name="T36"> </text:span><text:span text:style-name="T25">emitidos</text:span><text:span text:style-name="T36"> </text:span><text:span text:style-name="T25">por</text:span><text:span text:style-name="T36"> </text:span><text:span text:style-name="T25">escrito</text:span><text:span text:style-name="T39"> </text:span><text:span text:style-name="T25">por</text:span><text:span text:style-name="T36"> </text:span><text:span text:style-name="T25">el</text:span><text:span text:style-name="T82"> </text:span><text:span text:style-name="T25">Censor</text:span><text:span text:style-name="T39"> </text:span><text:span text:style-name="T25">Jurado</text:span></text:p><text:p text:style-name="P8" loext:marker-style-name="T25"><text:span text:style-name="T30">de</text:span><text:span text:style-name="T157"> </text:span><text:span text:style-name="T25">cuentas,</text:span><text:span text:style-name="T157"> </text:span><text:span text:style-name="T25">se</text:span><text:span text:style-name="T82"> </text:span><text:span text:style-name="T26">pondrá</text:span><text:span text:style-name="T82"> </text:span><text:span text:style-name="T25">a</text:span><text:span text:style-name="T157"> </text:span><text:span text:style-name="T26">disposición</text:span><text:span text:style-name="T82"> </text:span><text:span text:style-name="T30">de</text:span><text:span text:style-name="T157"> </text:span><text:span text:style-name="T25">los</text:span><text:span text:style-name="T82"> </text:span><text:span text:style-name="T25">Comuneros</text:span><text:span text:style-name="T82"> </text:span><text:span text:style-name="T25">con</text:span><text:span text:style-name="T157"> </text:span><text:span text:style-name="T30">una</text:span><text:span text:style-name="T157"> </text:span><text:span text:style-name="T26">antelación</text:span><text:span text:style-name="T82"> </text:span><text:span text:style-name="T26">mínima</text:span><text:span text:style-name="T82"> </text:span><text:span text:style-name="T30">de</text:span><text:span text:style-name="T157"> 15</text:span></text:p><text:p text:style-name="P8" loext:marker-style-name="T25"><text:span text:style-name="T26">días</text:span><text:span text:style-name="T25"> a</text:span><text:span text:style-name="T30"> </text:span><text:span text:style-name="T46">la</text:span><text:span text:style-name="T53"> </text:span><text:span text:style-name="T26">celebración</text:span><text:span text:style-name="T25"> </text:span><text:span text:style-name="T30">de</text:span><text:span text:style-name="T46"> la</text:span><text:span text:style-name="T53"> </text:span><text:span text:style-name="T25">Junta</text:span><text:span text:style-name="T46"> </text:span><text:span text:style-name="T25">General.</text:span></text:p></draw:text-box></draw:frame><draw:frame draw:style-name="fr1" draw:name="Frame79" text:anchor-type="paragraph" svg:x="1.1819in" svg:y="5.4827in" svg:width="4.3953in" draw:z-index="88"><draw:text-box fo:min-height="0in"><text:p text:style-name="P6" loext:marker-style-name="T50"><text:span text:style-name="T20">ARTICULO</text:span><text:span text:style-name="T23"> </text:span><text:span text:style-name="T20">18.-</text:span><text:span text:style-name="T21"> </text:span><text:span text:style-name="T50">Sobre </text:span><text:span text:style-name="T52">la</text:span><text:span text:style-name="T191"> </text:span><text:span text:style-name="T124">Condición</text:span><text:span text:style-name="T50"> de</text:span><text:span text:style-name="T52"> </text:span><text:span text:style-name="T50">Comuneros,</text:span><text:span text:style-name="T52"> </text:span><text:span text:style-name="T50">Requisitos-.</text:span></text:p></draw:text-box></draw:frame><draw:frame draw:style-name="fr1" draw:name="Frame80" text:anchor-type="paragraph" svg:x="1.1819in" svg:y="5.8126in" svg:width="6.0744in" draw:z-index="89"><draw:text-box fo:min-height="0in"><text:p text:style-name="P6" loext:marker-style-name="T25"><text:span text:style-name="T25">Los</text:span><text:span text:style-name="T138"> </text:span><text:span text:style-name="T25">Comuneros</text:span><text:span text:style-name="T138"> </text:span><text:span text:style-name="T26">causarán</text:span><text:span text:style-name="T138"> </text:span><text:span text:style-name="T25">baja</text:span><text:span text:style-name="T136"> </text:span><text:span text:style-name="T25">en</text:span><text:span text:style-name="T139"> </text:span><text:span text:style-name="T25">la</text:span><text:span text:style-name="T187"> </text:span><text:span text:style-name="T25">Comunidad</text:span><text:span text:style-name="T138"> </text:span><text:span text:style-name="T25">por</text:span><text:span text:style-name="T138"> </text:span><text:span text:style-name="T26">petición</text:span><text:span text:style-name="T138"> </text:span><text:span text:style-name="T25">propia,</text:span><text:span text:style-name="T140"> </text:span><text:span text:style-name="T25">por</text:span><text:span text:style-name="T138"> </text:span><text:span text:style-name="T25">venta</text:span><text:span text:style-name="T136"> </text:span><text:span text:style-name="T25">o</text:span></text:p><text:p text:style-name="P8" loext:marker-style-name="T25"><text:span text:style-name="T26">transmisión,</text:span><text:span text:style-name="T157"> </text:span><text:span text:style-name="T25">por</text:span><text:span text:style-name="T82"> </text:span><text:span text:style-name="T25">cualquier</text:span><text:span text:style-name="T48"> </text:span><text:span text:style-name="T26">título,</text:span><text:span text:style-name="T46"> </text:span><text:span text:style-name="T48">de</text:span><text:span text:style-name="T25"> la</text:span><text:span text:style-name="T157"> </text:span><text:span text:style-name="T25">unidad alojativa,</text:span><text:span text:style-name="T48"> </text:span><text:span text:style-name="T25">o</text:span><text:span text:style-name="T82"> </text:span><text:span text:style-name="T25">porque</text:span><text:span text:style-name="T48"> </text:span><text:span text:style-name="T26">así</text:span><text:span text:style-name="T157"> </text:span><text:span text:style-name="T25">lo</text:span><text:span text:style-name="T48"> </text:span><text:span text:style-name="T25">acuerde la</text:span><text:span text:style-name="T157"> </text:span><text:span text:style-name="T25">Junta</text:span></text:p><text:p text:style-name="P9" loext:marker-style-name="T25"><text:span text:style-name="T25">General.</text:span><text:span text:style-name="T71"> </text:span><text:span text:style-name="T46">En</text:span><text:span text:style-name="T74"> </text:span><text:span text:style-name="T25">caso</text:span><text:span text:style-name="T73"> </text:span><text:span text:style-name="T30">de</text:span><text:span text:style-name="T122"> </text:span><text:span text:style-name="T26">petición</text:span><text:span text:style-name="T71"> </text:span><text:span text:style-name="T25">propia,</text:span><text:span text:style-name="T73"> </text:span><text:span text:style-name="T25">se</text:span><text:span text:style-name="T73"> </text:span><text:span text:style-name="T46">le</text:span><text:span text:style-name="T74"> </text:span><text:span text:style-name="T26">admitirá</text:span><text:span text:style-name="T122"> </text:span><text:span text:style-name="T25">la</text:span><text:span text:style-name="T71"> </text:span><text:span text:style-name="T25">misma</text:span><text:span text:style-name="T73"> </text:span><text:span text:style-name="T25">siempre</text:span><text:span text:style-name="T73"> </text:span><text:span text:style-name="T25">y</text:span><text:span text:style-name="T71"> </text:span><text:span text:style-name="T25">cuando</text:span></text:p><text:p text:style-name="P8" loext:marker-style-name="T25"><text:span text:style-name="T25">previamente</text:span><text:span text:style-name="T85"> </text:span><text:span text:style-name="T25">se</text:span><text:span text:style-name="T114"> </text:span><text:span text:style-name="T25">ponga</text:span><text:span text:style-name="T114"> </text:span><text:span text:style-name="T25">al</text:span><text:span text:style-name="T85"> </text:span><text:span text:style-name="T25">corriente</text:span><text:span text:style-name="T86"> </text:span><text:span text:style-name="T30">de</text:span><text:span text:style-name="T114"> </text:span><text:span text:style-name="T25">la</text:span><text:span text:style-name="T85"> </text:span><text:span text:style-name="T25">totalidad</text:span><text:span text:style-name="T86"> </text:span><text:span text:style-name="T30">de</text:span><text:span text:style-name="T114"> </text:span><text:span text:style-name="T25">los</text:span><text:span text:style-name="T85"> </text:span><text:span text:style-name="T25">pagos</text:span><text:span text:style-name="T87"> </text:span><text:span text:style-name="T30">que</text:span><text:span text:style-name="T87"> </text:span><text:span text:style-name="T25">en</text:span><text:span text:style-name="T86"> </text:span><text:span text:style-name="T25">dicho</text:span><text:span text:style-name="T123"> </text:span><text:span text:style-name="T25">momento</text:span></text:p><text:p text:style-name="P8" loext:marker-style-name="T25"><text:span text:style-name="T25">pudiera</text:span><text:span text:style-name="T122"> </text:span><text:span text:style-name="T25">estar</text:span><text:span text:style-name="T122"> </text:span><text:span text:style-name="T25">debiendo,</text:span><text:span text:style-name="T73"> </text:span><text:span text:style-name="T26">así</text:span><text:span text:style-name="T122"> </text:span><text:span text:style-name="T25">como</text:span><text:span text:style-name="T192"> </text:span><text:span text:style-name="T25">acepte</text:span><text:span text:style-name="T192"> </text:span><text:span text:style-name="T25">los</text:span><text:span text:style-name="T193"> </text:span><text:span text:style-name="T25">actos</text:span><text:span text:style-name="T73"> </text:span><text:span text:style-name="T25">y</text:span><text:span text:style-name="T194"> </text:span><text:span text:style-name="T30">contratos</text:span><text:span text:style-name="T122"> </text:span><text:span text:style-name="T25">que</text:span><text:span text:style-name="T192"> </text:span><text:span text:style-name="T25">previamente</text:span></text:p><text:p text:style-name="P8" loext:marker-style-name="T25"><text:span text:style-name="T25">hubiesen</text:span><text:span text:style-name="T43"> </text:span><text:span text:style-name="T25">celebrado</text:span><text:span text:style-name="T43"> </text:span><text:span text:style-name="T46">en</text:span><text:span text:style-name="T42"> </text:span><text:span text:style-name="T25">su</text:span><text:span text:style-name="T43"> </text:span><text:span text:style-name="T25">nombre</text:span><text:span text:style-name="T41"> </text:span><text:span text:style-name="T25">la</text:span><text:span text:style-name="T41"> </text:span><text:span text:style-name="T25">Junta</text:span><text:span text:style-name="T43"> </text:span><text:span text:style-name="T25">Rectora</text:span><text:span text:style-name="T43"> </text:span><text:span text:style-name="T25">y</text:span><text:span text:style-name="T146"> </text:span><text:span text:style-name="T25">sus</text:span><text:span text:style-name="T146"> </text:span><text:span text:style-name="T25">consecuencias</text:span><text:span text:style-name="T41"> </text:span><text:span text:style-name="T48">de</text:span><text:span text:style-name="T44"> </text:span><text:span text:style-name="T25">todo</text:span><text:span text:style-name="T41"> </text:span><text:span text:style-name="T48">tipo.</text:span></text:p><text:p text:style-name="P9" loext:marker-style-name="T25"><text:span text:style-name="T25">Asimismo,</text:span><text:span text:style-name="T75"> </text:span><text:span text:style-name="T46">en</text:span><text:span text:style-name="T162"> </text:span><text:span text:style-name="T25">caso</text:span><text:span text:style-name="T73"> </text:span><text:span text:style-name="T30">de</text:span><text:span text:style-name="T72"> </text:span><text:span text:style-name="T25">baja</text:span><text:span text:style-name="T195"> </text:span><text:span text:style-name="T25">a</text:span><text:span text:style-name="T73"> </text:span><text:span text:style-name="T26">petición</text:span><text:span text:style-name="T70"> </text:span><text:span text:style-name="T25">propia,</text:span><text:span text:style-name="T74"> </text:span><text:span text:style-name="T26">deberá</text:span><text:span text:style-name="T74"> </text:span><text:span text:style-name="T25">pagar</text:span><text:span text:style-name="T195"> </text:span><text:span text:style-name="T25">a</text:span><text:span text:style-name="T74"> </text:span><text:span text:style-name="T25">la</text:span><text:span text:style-name="T74"> </text:span><text:span text:style-name="T25">Comunidad</text:span><text:span text:style-name="T70"> </text:span><text:span text:style-name="T30">de</text:span></text:p><text:p text:style-name="P8" loext:marker-style-name="T25"><text:span text:style-name="T26">Explotación</text:span><text:span text:style-name="T133"> </text:span><text:span text:style-name="T25">la</text:span><text:span text:style-name="T134"> </text:span><text:span text:style-name="T25">cantidad</text:span><text:span text:style-name="T135"> </text:span><text:span text:style-name="T30">que</text:span><text:span text:style-name="T132"> </text:span><text:span text:style-name="T25">resultare</text:span><text:span text:style-name="T135"> </text:span><text:span text:style-name="T25">por</text:span><text:span text:style-name="T27"> </text:span><text:span text:style-name="T25">cada</text:span><text:span text:style-name="T141"> </text:span><text:span text:style-name="T25">unidad</text:span><text:span text:style-name="T134"> </text:span><text:span text:style-name="T25">alojativa,</text:span><text:span text:style-name="T130"> </text:span><text:span text:style-name="T48">de</text:span><text:span text:style-name="T135"> </text:span><text:span text:style-name="T25">una</text:span><text:span text:style-name="T130"> </text:span><text:span text:style-name="T26">liquidación</text:span></text:p><text:p text:style-name="P8" loext:marker-style-name="T25"><text:span text:style-name="T25">supuesta</text:span><text:span text:style-name="T114"> </text:span><text:span text:style-name="T30">de</text:span><text:span text:style-name="T114"> </text:span><text:span text:style-name="T25">la</text:span><text:span text:style-name="T114"> </text:span><text:span text:style-name="T25">Comunidad</text:span><text:span text:style-name="T123"> </text:span><text:span text:style-name="T30">de</text:span><text:span text:style-name="T114"> </text:span><text:span text:style-name="T26">Explotación</text:span><text:span text:style-name="T123"> </text:span><text:span text:style-name="T25">efectuada</text:span><text:span text:style-name="T113"> </text:span><text:span text:style-name="T46">al</text:span><text:span text:style-name="T155"> </text:span><text:span text:style-name="T26">día</text:span><text:span text:style-name="T114"> </text:span><text:span text:style-name="T30">de</text:span><text:span text:style-name="T114"> </text:span><text:span text:style-name="T25">entrega</text:span><text:span text:style-name="T123"> </text:span><text:span text:style-name="T30">de</text:span><text:span text:style-name="T118"> </text:span><text:span text:style-name="T25">dicha</text:span><text:span text:style-name="T114"> </text:span><text:span text:style-name="T25">unidad</text:span></text:p><text:p text:style-name="P8" loext:marker-style-name="T25"><text:span text:style-name="T25">alojativa.</text:span><text:span text:style-name="T87"> </text:span><text:span text:style-name="T25">En</text:span><text:span text:style-name="T86"> </text:span><text:span text:style-name="T25">el</text:span><text:span text:style-name="T85"> </text:span><text:span text:style-name="T25">caso</text:span><text:span text:style-name="T85"> </text:span><text:span text:style-name="T30">de</text:span><text:span text:style-name="T87"> </text:span><text:span text:style-name="T25">venta</text:span><text:span text:style-name="T85"> </text:span><text:span text:style-name="T25">o</text:span><text:span text:style-name="T85"> </text:span><text:span text:style-name="T26">tramitación</text:span><text:span text:style-name="T86"> </text:span><text:span text:style-name="T25">a</text:span><text:span text:style-name="T85"> </text:span><text:span text:style-name="T25">tercero</text:span><text:span text:style-name="T123"> </text:span><text:span text:style-name="T54">será</text:span><text:span text:style-name="T86"> </text:span><text:span text:style-name="T25">preciso</text:span><text:span text:style-name="T85"> </text:span><text:span text:style-name="T25">que,</text:span><text:span text:style-name="T118"> </text:span><text:span text:style-name="T25">previamente,</text:span><text:span text:style-name="T114"> </text:span><text:span text:style-name="T46">el</text:span></text:p><text:p text:style-name="P9" loext:marker-style-name="T25"><text:span text:style-name="T25">nuevo</text:span><text:span text:style-name="T141"> </text:span><text:span text:style-name="T25">adquirente</text:span><text:span text:style-name="T134"> </text:span><text:span text:style-name="T25">se</text:span><text:span text:style-name="T141"> </text:span><text:span text:style-name="T25">subrogue</text:span><text:span text:style-name="T131"> </text:span><text:span text:style-name="T46">en</text:span><text:span text:style-name="T130"> </text:span><text:span text:style-name="T25">los</text:span><text:span text:style-name="T131"> </text:span><text:span text:style-name="T25">derechos</text:span><text:span text:style-name="T131"> </text:span><text:span text:style-name="T25">y</text:span><text:span text:style-name="T132"> </text:span><text:span text:style-name="T25">obligaciones</text:span><text:span text:style-name="T141"> </text:span><text:span text:style-name="T25">que</text:span><text:span text:style-name="T131"> </text:span><text:span text:style-name="T25">dicho</text:span><text:span text:style-name="T134"> </text:span><text:span text:style-name="T48">comunero</text:span></text:p><text:p text:style-name="P8" loext:marker-style-name="T25"><text:span text:style-name="T25">hubiese</text:span><text:span text:style-name="T174"> </text:span><text:span text:style-name="T26">contraído</text:span><text:span text:style-name="T133"> </text:span><text:span text:style-name="T25">para</text:span><text:span text:style-name="T130"> </text:span><text:span text:style-name="T25">con</text:span><text:span text:style-name="T29"> </text:span><text:span text:style-name="T25">la</text:span><text:span text:style-name="T175"> </text:span><text:span text:style-name="T25">Comunidad</text:span><text:span text:style-name="T133"> </text:span><text:span text:style-name="T30">de</text:span><text:span text:style-name="T175"> </text:span><text:span text:style-name="T26">Explotación,</text:span><text:span text:style-name="T174"> </text:span><text:span text:style-name="T25">suscribiendo</text:span><text:span text:style-name="T133"> </text:span><text:span text:style-name="T26">además</text:span><text:span text:style-name="T175"> </text:span><text:span text:style-name="T48">los</text:span></text:p><text:p text:style-name="P8" loext:marker-style-name="T25"><text:span text:style-name="T25">presentes</text:span><text:span text:style-name="T53"> </text:span><text:span text:style-name="T25">estatutos</text:span><text:span text:style-name="T85"> </text:span><text:span text:style-name="T25">y</text:span><text:span text:style-name="T87"> </text:span><text:span text:style-name="T48">con</text:span><text:span text:style-name="T114"> </text:span><text:span text:style-name="T25">la</text:span><text:span text:style-name="T85"> </text:span><text:span text:style-name="T26">obligación,</text:span><text:span text:style-name="T53"> </text:span><text:span text:style-name="T25">en</text:span><text:span text:style-name="T87"> </text:span><text:span text:style-name="T25">cualquier</text:span><text:span text:style-name="T85"> </text:span><text:span text:style-name="T25">caso,</text:span><text:span text:style-name="T83"> </text:span><text:span text:style-name="T30">de</text:span><text:span text:style-name="T87"> </text:span><text:span text:style-name="T25">cumplir</text:span><text:span text:style-name="T83"> </text:span><text:span text:style-name="T48">con</text:span><text:span text:style-name="T114"> </text:span><text:span text:style-name="T25">la</text:span><text:span text:style-name="T53"> </text:span><text:span text:style-name="T25">normativa</text:span></text:p><text:p text:style-name="P8" loext:marker-style-name="T25"><text:span text:style-name="T26">turística</text:span><text:span text:style-name="T42"> </text:span><text:span text:style-name="T46">en</text:span><text:span text:style-name="T42"> </text:span><text:span text:style-name="T25">vigor</text:span><text:span text:style-name="T43"> </text:span><text:span text:style-name="T25">que</text:span><text:span text:style-name="T43"> </text:span><text:span text:style-name="T48">sea</text:span><text:span text:style-name="T147"> </text:span><text:span text:style-name="T48">de</text:span><text:span text:style-name="T44"> </text:span><text:span text:style-name="T26">aplicación</text:span><text:span text:style-name="T43"> </text:span><text:span text:style-name="T25">al</text:span><text:span text:style-name="T41"> </text:span><text:span text:style-name="T25">Inmueble</text:span><text:span text:style-name="T43"> </text:span><text:span text:style-name="T25">que</text:span><text:span text:style-name="T43"> </text:span><text:span text:style-name="T25">constituye</text:span><text:span text:style-name="T77"> </text:span><text:span text:style-name="T25">el</text:span><text:span text:style-name="T42"> </text:span><text:span text:style-name="T25">Complejo.</text:span><text:span text:style-name="T41"> </text:span><text:span text:style-name="T25">Para</text:span></text:p><text:p text:style-name="P9" loext:marker-style-name="T25"><text:span text:style-name="T30">que</text:span><text:span text:style-name="T157"> </text:span><text:span text:style-name="T25">cause</text:span><text:span text:style-name="T157"> </text:span><text:span text:style-name="T25">baja</text:span><text:span text:style-name="T82"> </text:span><text:span text:style-name="T25">por</text:span><text:span text:style-name="T82"> </text:span><text:span text:style-name="T26">decisión</text:span><text:span text:style-name="T46"> </text:span><text:span text:style-name="T30">de</text:span><text:span text:style-name="T157"> </text:span><text:span text:style-name="T25">la</text:span><text:span text:style-name="T157"> </text:span><text:span text:style-name="T25">Junta</text:span><text:span text:style-name="T157"> </text:span><text:span text:style-name="T25">General</text:span><text:span text:style-name="T48"> </text:span><text:span text:style-name="T54">será</text:span><text:span text:style-name="T25"> necesario</text:span><text:span text:style-name="T82"> </text:span><text:span text:style-name="T25">el</text:span><text:span text:style-name="T48"> </text:span><text:span text:style-name="T25">voto</text:span><text:span text:style-name="T82"> </text:span><text:span text:style-name="T46">en</text:span><text:span text:style-name="T48"> tal </text:span><text:span text:style-name="T25">sentido</text:span><text:span text:style-name="T82"> </text:span><text:span text:style-name="T25">del</text:span></text:p></draw:text-box></draw:frame><draw:frame draw:style-name="fr1" draw:name="Frame81" text:anchor-type="paragraph" svg:x="1.1819in" svg:y="9.1063in" svg:width="0.2516in" draw:z-index="90"><draw:text-box fo:min-height="0in"><text:p text:style-name="P6" loext:marker-style-name="T25"><text:span text:style-name="T25">7</text:span></text:p></draw:text-box></draw:frame><draw:frame draw:style-name="fr1" draw:name="Frame82" text:anchor-type="paragraph" svg:x="1.2665in" svg:y="9.1063in" svg:width="5.9854in" draw:z-index="91"><draw:text-box fo:min-height="0in"><text:p text:style-name="P6" loext:marker-style-name="T25"><text:span text:style-name="T30">5%</text:span><text:span text:style-name="T53"> </text:span><text:span text:style-name="T48">de</text:span><text:span text:style-name="T87"> </text:span><text:span text:style-name="T25">los</text:span><text:span text:style-name="T83"> </text:span><text:span text:style-name="T25">votos</text:span><text:span text:style-name="T83"> </text:span><text:span text:style-name="T30">que</text:span><text:span text:style-name="T25"> en</text:span><text:span text:style-name="T49"> </text:span><text:span text:style-name="T25">dicho</text:span><text:span text:style-name="T86"> </text:span><text:span text:style-name="T25">momento</text:span><text:span text:style-name="T83"> </text:span><text:span text:style-name="T25">compongan</text:span><text:span text:style-name="T86"> </text:span><text:span text:style-name="T46">la</text:span><text:span text:style-name="T114"> </text:span><text:span text:style-name="T25">Comunidad</text:span><text:span text:style-name="T87"> </text:span><text:span text:style-name="T25">y</text:span><text:span text:style-name="T49"> </text:span><text:span text:style-name="T25">el</text:span><text:span text:style-name="T30"> </text:span><text:span text:style-name="T25">total</text:span><text:span text:style-name="T53"> </text:span><text:span text:style-name="T25">abono</text:span><text:span text:style-name="T83"> </text:span><text:span text:style-name="T48">de</text:span></text:p></draw:text-box></draw:frame><draw:frame draw:style-name="fr1" draw:name="Frame83" text:anchor-type="paragraph" svg:x="1.1819in" svg:y="9.3264in" svg:width="4.1783in" draw:z-index="92"><draw:text-box fo:min-height="0in"><text:p text:style-name="P6" loext:marker-style-name="T25"><text:span text:style-name="T25">las</text:span><text:span text:style-name="T30"> </text:span><text:span text:style-name="T25">cantidades</text:span><text:span text:style-name="T46"> </text:span><text:span text:style-name="T25">pendientes</text:span><text:span text:style-name="T30"> de</text:span><text:span text:style-name="T25"> satisfacer</text:span><text:span text:style-name="T48"> </text:span><text:span text:style-name="T46">en</text:span><text:span text:style-name="T53"> </text:span><text:span text:style-name="T25">aquel</text:span><text:span text:style-name="T82"> </text:span><text:span text:style-name="T25">momento.</text:span></text:p></draw:text-box></draw:frame><draw:frame text:anchor-type="char" draw:z-index="1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/text:p>
      <text:p text:style-name="P14" loext:marker-style-name="T1"><text:span text:style-name="T1"><text:s/></text:span><text:span text:style-name="T1"/></text:p>
      <text:p text:style-name="P2" loext:marker-style-name="T1"><draw:frame draw:style-name="fr1" draw:name="Frame86" text:anchor-type="paragraph" svg:x="1.1819in" svg:y="1.302in" svg:width="6.0717in" draw:z-index="95"><draw:text-box fo:min-height="0in"><text:p text:style-name="P6" loext:marker-style-name="T25"><text:span text:style-name="T25">Para</text:span><text:span text:style-name="T36"> </text:span><text:span text:style-name="T25">el</text:span><text:span text:style-name="T36"> </text:span><text:span text:style-name="T25">ejercicio</text:span><text:span text:style-name="T36"> </text:span><text:span text:style-name="T48">de</text:span><text:span text:style-name="T46"> </text:span><text:span text:style-name="T48">cuantas</text:span><text:span text:style-name="T82"> </text:span><text:span text:style-name="T25">acciones</text:span><text:span text:style-name="T36"> </text:span><text:span text:style-name="T25">se</text:span><text:span text:style-name="T36"> </text:span><text:span text:style-name="T25">deriven</text:span><text:span text:style-name="T37"> </text:span><text:span text:style-name="T30">de</text:span><text:span text:style-name="T40"> </text:span><text:span text:style-name="T25">los</text:span><text:span text:style-name="T36"> </text:span><text:span text:style-name="T25">presentes</text:span><text:span text:style-name="T36"> </text:span><text:span text:style-name="T25">estatutos</text:span><text:span text:style-name="T36"> </text:span><text:span text:style-name="T25">todos</text:span><text:span text:style-name="T36"> </text:span><text:span text:style-name="T25">los</text:span><text:span text:style-name="T36"> </text:span><text:span text:style-name="T25">que</text:span></text:p><text:p text:style-name="P8" loext:marker-style-name="T25"><text:span text:style-name="T25">suscriben,</text:span><text:span text:style-name="T142"> </text:span><text:span text:style-name="T25">con</text:span><text:span text:style-name="T134"> </text:span><text:span text:style-name="T25">renuncia</text:span><text:span text:style-name="T142"> </text:span><text:span text:style-name="T30">de</text:span><text:span text:style-name="T141"> </text:span><text:span text:style-name="T48">sus</text:span><text:span text:style-name="T131"> </text:span><text:span text:style-name="T25">fueros</text:span><text:span text:style-name="T142"> </text:span><text:span text:style-name="T30">propios,</text:span><text:span text:style-name="T116"> </text:span><text:span text:style-name="T25">si</text:span><text:span text:style-name="T141"> </text:span><text:span text:style-name="T25">los</text:span><text:span text:style-name="T131"> </text:span><text:span text:style-name="T25">hubiera,</text:span><text:span text:style-name="T131"> </text:span><text:span text:style-name="T25">se</text:span><text:span text:style-name="T141"> </text:span><text:span text:style-name="T25">someten</text:span><text:span text:style-name="T131"> </text:span><text:span text:style-name="T48">de</text:span><text:span text:style-name="T132"> </text:span><text:span text:style-name="T48">modo</text:span></text:p><text:p text:style-name="P9" loext:marker-style-name="T25"><text:span text:style-name="T25">expreso</text:span><text:span text:style-name="T30"> </text:span><text:span text:style-name="T25">a</text:span><text:span text:style-name="T48"> </text:span><text:span text:style-name="T25">los</text:span><text:span text:style-name="T30"> </text:span><text:span text:style-name="T25">Juzgados</text:span><text:span text:style-name="T30"> </text:span><text:span text:style-name="T25">y</text:span><text:span text:style-name="T157"> </text:span><text:span text:style-name="T25">Tribunales</text:span><text:span text:style-name="T46"> </text:span><text:span text:style-name="T25">del</text:span><text:span text:style-name="T46"> </text:span><text:span text:style-name="T25">partido</text:span><text:span text:style-name="T49"> </text:span><text:span text:style-name="T25">Judicial</text:span><text:span text:style-name="T30"> de</text:span><text:span text:style-name="T46"> </text:span><text:span text:style-name="T25">San </text:span><text:span text:style-name="T26">Bartolomé</text:span><text:span text:style-name="T82"> </text:span><text:span text:style-name="T30">de</text:span><text:span text:style-name="T25"> Tirajana.</text:span></text:p></draw:text-box></draw:frame><draw:frame draw:style-name="fr1" draw:name="Frame85" text:anchor-type="paragraph" svg:x="1.1819in" svg:y="0.9701in" svg:width="1.6945in" draw:z-index="94"><draw:text-box fo:min-height="0in"><text:p text:style-name="P6" loext:marker-style-name="T50"><text:span text:style-name="T50">ARTICULO</text:span><text:span text:style-name="T52"> </text:span><text:span text:style-name="T50">19.-</text:span><text:span text:style-name="T58"> </text:span><text:span text:style-name="T50">Fuero-.</text:span></text:p></draw:text-box></draw:frame><draw:frame text:anchor-type="char" draw:z-index="0" draw:style-name="gr1" draw:text-style-name="P13" svg:width="0.0421in" svg:height="0.0421in" svg:x="-0.0138in" svg:y="-0.0138in"><draw:image xlink:href="Pictures/100000000000000A0000000A1C0A1881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4917in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0835in" fo:margin-bottom="0.1665in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1485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doc2pdf</meta:initial-creator>
    <dc:creator>doc2pdf</dc:creator>
    <meta:editing-cycles>1</meta:editing-cycles>
    <meta:creation-date>2025-11-20T11:32:18</meta:creation-date>
    <dc:date>2025-11-20T11:32:18</dc:date>
    <meta:editing-duration>PT3M</meta:editing-duration>
    <meta:generator>LibreOffice/25.2.3.2$Linux_AARCH64 LibreOffice_project/520$Build-2</meta:generator>
    <meta:document-statistic meta:table-count="0" meta:image-count="0" meta:object-count="0" meta:page-count="8" meta:paragraph-count="259" meta:word-count="2814" meta:character-count="17536" meta:non-whitespace-character-count="14963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