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6.7835in"/>
    </style:style>
    <style:style style:name="co2" style:family="table-column">
      <style:table-column-properties fo:break-before="auto" style:column-width="0.6689in"/>
    </style:style>
    <style:style style:name="co3" style:family="table-column">
      <style:table-column-properties fo:break-before="auto" style:column-width="6.7063in"/>
    </style:style>
    <style:style style:name="co4" style:family="table-column">
      <style:table-column-properties fo:break-before="auto" style:column-width="0.3083in"/>
    </style:style>
    <style:style style:name="co5" style:family="table-column">
      <style:table-column-properties fo:break-before="auto" style:column-width="1.6189in"/>
    </style:style>
    <style:style style:name="co6" style:family="table-column">
      <style:table-column-properties fo:break-before="auto" style:column-width="1.1563in"/>
    </style:style>
    <style:style style:name="co7" style:family="table-column">
      <style:table-column-properties fo:break-before="auto" style:column-width="6.0898in"/>
    </style:style>
    <style:style style:name="ro1" style:family="table-row">
      <style:table-row-properties style:row-height="0.222in" fo:break-before="auto" style:use-optimal-row-height="false"/>
    </style:style>
    <style:style style:name="ro2" style:family="table-row">
      <style:table-row-properties style:row-height="0.6945in" fo:break-before="auto" style:use-optimal-row-height="false"/>
    </style:style>
    <style:style style:name="ro3" style:family="table-row">
      <style:table-row-properties style:row-height="0.361in" fo:break-before="auto" style:use-optimal-row-height="false"/>
    </style:style>
    <style:style style:name="ro4" style:family="table-row">
      <style:table-row-properties style:row-height="1.5in" fo:break-before="auto" style:use-optimal-row-height="false"/>
    </style:style>
    <style:style style:name="ro5" style:family="table-row">
      <style:table-row-properties style:row-height="1.0555in" fo:break-before="auto" style:use-optimal-row-height="false"/>
    </style:style>
    <style:style style:name="ro6" style:family="table-row">
      <style:table-row-properties style:row-height="0.4165in" fo:break-before="auto" style:use-optimal-row-height="false"/>
    </style:style>
    <style:style style:name="ro7" style:family="table-row">
      <style:table-row-properties style:row-height="1.361in" fo:break-before="auto" style:use-optimal-row-height="false"/>
    </style:style>
    <style:style style:name="ro8" style:family="table-row">
      <style:table-row-properties style:row-height="0.861in" fo:break-before="auto" style:use-optimal-row-height="false"/>
    </style:style>
    <style:style style:name="ro9" style:family="table-row">
      <style:table-row-properties style:row-height="1.111in" fo:break-before="auto" style:use-optimal-row-height="false"/>
    </style:style>
    <style:style style:name="ro10" style:family="table-row">
      <style:table-row-properties style:row-height="0.8335in" fo:break-before="auto" style:use-optimal-row-height="false"/>
    </style:style>
    <style:style style:name="ro11" style:family="table-row">
      <style:table-row-properties style:row-height="1.1528in" fo:break-before="auto" style:use-optimal-row-height="false"/>
    </style:style>
    <style:style style:name="ro12" style:family="table-row">
      <style:table-row-properties style:row-height="0.1665in" fo:break-before="auto" style:use-optimal-row-height="false"/>
    </style:style>
    <style:style style:name="ro13" style:family="table-row">
      <style:table-row-properties style:row-height="0.2083in" fo:break-before="auto" style:use-optimal-row-height="true"/>
    </style:style>
    <style:style style:name="ro14" style:family="table-row">
      <style:table-row-properties style:row-height="2.1807in" fo:break-before="auto" style:use-optimal-row-height="false"/>
    </style:style>
    <style:style style:name="ro15" style:family="table-row">
      <style:table-row-properties style:row-height="1.1945in" fo:break-before="auto" style:use-optimal-row-height="false"/>
    </style:style>
    <style:style style:name="ro16" style:family="table-row">
      <style:table-row-properties style:row-height="1.4445in" fo:break-before="auto" style:use-optimal-row-height="false"/>
    </style:style>
    <style:style style:name="ro17" style:family="table-row">
      <style:table-row-properties style:row-height="2.472in" fo:break-before="auto" style:use-optimal-row-height="false"/>
    </style:style>
    <style:style style:name="ro18" style:family="table-row">
      <style:table-row-properties style:row-height="0.3472in" fo:break-before="auto" style:use-optimal-row-height="false"/>
    </style:style>
    <style:style style:name="ro19" style:family="table-row">
      <style:table-row-properties style:row-height="1.6945in" fo:break-before="auto" style:use-optimal-row-height="false"/>
    </style:style>
    <style:style style:name="ro20" style:family="table-row">
      <style:table-row-properties style:row-height="1.75in" fo:break-before="auto" style:use-optimal-row-height="false"/>
    </style:style>
    <style:style style:name="ro21" style:family="table-row">
      <style:table-row-properties style:row-height="1.1665in" fo:break-before="auto" style:use-optimal-row-height="false"/>
    </style:style>
    <style:style style:name="ro22" style:family="table-row">
      <style:table-row-properties style:row-height="1.25in" fo:break-before="auto" style:use-optimal-row-height="false"/>
    </style:style>
    <style:style style:name="ro23" style:family="table-row">
      <style:table-row-properties style:row-height="1.2362in" fo:break-before="auto" style:use-optimal-row-height="false"/>
    </style:style>
    <style:style style:name="ro24" style:family="table-row">
      <style:table-row-properties style:row-height="0.5in" fo:break-before="auto" style:use-optimal-row-height="false"/>
    </style:style>
    <style:style style:name="ro25" style:family="table-row">
      <style:table-row-properties style:row-height="0.611in" fo:break-before="auto" style:use-optimal-row-height="false"/>
    </style:style>
    <style:style style:name="ro26" style:family="table-row">
      <style:table-row-properties style:row-height="0.9445in" fo:break-before="auto" style:use-optimal-row-height="false"/>
    </style:style>
    <style:style style:name="ro27" style:family="table-row">
      <style:table-row-properties style:row-height="0.2083in" fo:break-before="auto" style:use-optimal-row-height="false"/>
    </style:style>
    <style:style style:name="ro28" style:family="table-row">
      <style:table-row-properties style:row-height="0.3335in" fo:break-before="auto" style:use-optimal-row-height="false"/>
    </style:style>
    <style:style style:name="ro29" style:family="table-row">
      <style:table-row-properties style:row-height="0.4445in" fo:break-before="auto" style:use-optimal-row-height="false"/>
    </style:style>
    <style:style style:name="ro30" style:family="table-row">
      <style:table-row-properties style:row-height="0.1945in" fo:break-before="auto" style:use-optimal-row-height="false"/>
    </style:style>
    <style:style style:name="ro31" style:family="table-row">
      <style:table-row-properties style:row-height="0.5835in" fo:break-before="auto" style:use-optimal-row-height="false"/>
    </style:style>
    <style:style style:name="ro32" style:family="table-row">
      <style:table-row-properties style:row-height="0.75in" fo:break-before="auto" style:use-optimal-row-height="false"/>
    </style:style>
    <style:style style:name="ro33" style:family="table-row">
      <style:table-row-properties style:row-height="1.4862in" fo:break-before="auto" style:use-optimal-row-height="false"/>
    </style:style>
    <style:style style:name="ro34" style:family="table-row">
      <style:table-row-properties style:row-height="2.8335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4">
      <style:table-properties table:display="true" style:writing-mode="lr-tb"/>
    </style:style>
    <style:style style:name="ta5" style:family="table" style:master-page-name="PageStyle_5f_Sheet5">
      <style:table-properties table:display="true" style:writing-mode="lr-tb"/>
    </style:style>
    <style:style style:name="ta6" style:family="table" style:master-page-name="PageStyle_5f_Sheet6">
      <style:table-properties table:display="true" style:writing-mode="lr-tb"/>
    </style:style>
    <style:style style:name="ta7" style:family="table" style:master-page-name="PageStyle_5f_Sheet7">
      <style:table-properties table:display="true" style:writing-mode="lr-tb"/>
    </style:style>
    <style:style style:name="ta8" style:family="table" style:master-page-name="PageStyle_5f_Sheet8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italic" fo:text-shadow="none" style:text-underline-style="none" fo:font-weight="normal" style:font-size-asian="8pt" style:font-style-asian="italic" style:font-weight-asian="normal" style:font-name-complex="Calibri" style:font-size-complex="8pt" style:font-style-complex="italic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italic" fo:text-shadow="none" style:text-underline-style="none" fo:font-weight="normal" style:font-size-asian="8pt" style:font-style-asian="italic" style:font-weight-asian="normal" style:font-name-complex="Calibri" style:font-size-complex="8pt" style:font-style-complex="italic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italic" fo:text-shadow="none" style:text-underline-style="none" fo:font-weight="normal" style:font-size-asian="8pt" style:font-style-asian="italic" style:font-weight-asian="normal" style:font-name-complex="Calibri" style:font-size-complex="8pt" style:font-style-complex="italic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ce2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1" style:family="text">
      <style:text-properties style:use-window-font-color="true" style:font-name="Calibri1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Calibri1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Calibri1" fo:font-size="12pt" style:text-underline-style="none" style:text-underline-color="font-color" style:text-line-through-type="none" fo:font-style="normal" style:text-outline="false" fo:text-shadow="none" style:text-position="0% 100%" style:font-name-complex="Calibri1" style:font-size-asian="12pt" style:font-size-complex="12pt" style:font-style-asian="normal" style:font-style-complex="normal" fo:font-weight="bold" style:font-weight-asian="bold" style:font-weight-complex="bold"/>
    </style:style>
    <style:style style:name="T3" style:family="text">
      <style:text-properties style:use-window-font-color="true" style:font-name="Calibri1" fo:font-size="12pt" style:text-underline-style="none" style:text-underline-color="font-color" style:text-line-through-type="none" fo:font-style="normal" style:text-outline="false" fo:text-shadow="none" style:text-position="0% 100%" style:font-name-complex="Calibri1" style:font-size-asian="12pt" style:font-size-complex="12pt" style:font-style-asian="normal" style:font-style-complex="normal" fo:font-weight="normal" style:font-weight-asian="normal" style:font-weight-complex="normal"/>
    </style:style>
    <style:style style:name="T4" style:family="text">
      <style:text-properties style:use-window-font-color="true" style:font-name="Calibri1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Calibri1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Calibri1" fo:font-size="12pt" fo:font-weight="bold" style:text-underline-style="solid" style:text-underline-width="auto" style:text-underline-color="font-color" style:text-line-through-type="none" style:text-outline="false" fo:text-shadow="none" style:text-position="0% 100%" style:font-name-complex="Calibri1" style:font-size-asian="12pt" style:font-size-complex="12pt" style:font-weight-asian="bold" style:font-weight-complex="bold" fo:font-style="italic" style:font-style-asian="italic" style:font-style-complex="italic"/>
    </style:style>
    <style:style style:name="T6" style:family="text">
      <style:text-properties style:use-window-font-color="true" style:font-name="Calibri1" fo:font-size="12pt" fo:font-weight="bold" style:text-underline-style="solid" style:text-underline-width="auto" style:text-underline-color="font-color" style:text-line-through-type="none" style:text-outline="false" fo:text-shadow="none" style:text-position="0% 100%" style:font-name-complex="Calibri1" style:font-size-asian="12pt" style:font-size-complex="12pt" style:font-weight-asian="bold" style:font-weight-complex="bold" fo:font-style="normal" style:font-style-asian="normal" style:font-style-complex="normal"/>
    </style:style>
    <style:style style:name="T7" style:family="text">
      <style:text-properties style:use-window-font-color="true" style:font-name="Calibri1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Calibri1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style:font-name="Calibri1" fo:font-size="8pt" fo:font-weight="normal" style:text-underline-style="none" style:text-underline-color="font-color" style:text-line-through-type="none" fo:font-style="italic" style:text-outline="false" fo:text-shadow="none" style:text-position="0% 100%" style:font-name-complex="Calibri1" style:font-size-asian="8pt" style:font-size-complex="8pt" style:font-weight-asian="normal" style:font-weight-complex="normal" style:font-style-asian="italic" style:font-style-complex="italic"/>
    </style:style>
    <style:style style:name="T9" style:family="text">
      <style:text-properties style:use-window-font-color="true" style:font-name="Calibri1" fo:font-size="12pt" style:text-underline-style="none" style:text-underline-color="font-color" style:text-line-through-type="none" style:text-outline="false" fo:text-shadow="none" style:text-position="0% 100%" style:font-name-complex="Calibri1" style:font-size-asian="12pt" style:font-size-complex="12pt" fo:font-weight="bold" fo:font-style="italic" style:font-weight-asian="bold" style:font-weight-complex="bold" style:font-style-asian="italic" style:font-style-complex="italic"/>
    </style:style>
    <style:style style:name="T10" style:family="text">
      <style:text-properties style:use-window-font-color="true" style:font-name="Calibri1" fo:font-size="12pt" fo:font-weight="normal" style:text-underline-style="none" style:text-underline-color="font-color" style:text-line-through-type="none" style:text-outline="false" fo:text-shadow="none" style:text-position="0% 100%" style:font-name-complex="Calibri1" style:font-size-asian="12pt" style:font-size-complex="12pt" style:font-weight-asian="normal" style:font-weight-complex="normal" fo:font-style="italic" style:font-style-asian="italic" style:font-style-complex="italic"/>
    </style:style>
    <style:style style:name="T11" style:family="text">
      <style:text-properties style:use-window-font-color="true" style:font-name="Calibri1" fo:font-size="12pt" fo:font-weight="normal" style:text-underline-style="none" style:text-underline-color="font-color" style:text-line-through-type="none" style:text-outline="false" fo:text-shadow="none" style:text-position="0% 100%" style:font-name-complex="Calibri1" style:font-size-asian="12pt" style:font-size-complex="12pt" style:font-weight-asian="normal" style:font-weight-complex="normal" fo:font-style="normal" style:font-style-asian="normal" style:font-style-complex="normal"/>
    </style:style>
    <style:style style:name="T12" style:family="text">
      <style:text-properties style:use-window-font-color="true" style:font-name="Calibri1" fo:font-weight="bold" style:text-underline-style="solid" style:text-underline-width="auto" style:text-underline-color="font-color" style:text-line-through-type="none" style:text-outline="false" fo:text-shadow="none" style:text-position="0% 100%" style:font-name-complex="Calibri1" style:font-weight-asian="bold" style:font-weight-complex="bold" fo:font-size="10.5pt" fo:font-style="normal" style:font-size-asian="10.5pt" style:font-size-complex="10.5pt" style:font-style-asian="normal" style:font-style-complex="normal"/>
    </style:style>
    <style:style style:name="T13" style:family="text">
      <style:text-properties style:use-window-font-color="true" style:font-name="Calibri1" fo:font-weight="bold" style:text-underline-style="solid" style:text-underline-width="auto" style:text-underline-color="font-color" style:text-line-through-type="none" style:text-outline="false" fo:text-shadow="none" style:text-position="0% 100%" style:font-name-complex="Calibri1" style:font-weight-asian="bold" style:font-weight-complex="bold" fo:font-size="12pt" fo:font-style="italic" style:font-size-asian="12pt" style:font-size-complex="12pt" style:font-style-asian="italic" style:font-style-complex="italic"/>
    </style:style>
    <style:style style:name="T14" style:family="text">
      <style:text-properties style:use-window-font-color="true" style:font-name="Calibri1" fo:font-weight="bold" style:text-underline-style="solid" style:text-underline-width="auto" style:text-underline-color="font-color" style:text-line-through-type="none" style:text-outline="false" fo:text-shadow="none" style:text-position="0% 100%" style:font-name-complex="Calibri1" style:font-weight-asian="bold" style:font-weight-complex="bold" fo:font-size="12pt" style:font-size-asian="12pt" style:font-size-complex="12pt" fo:font-style="normal" style:font-style-asian="normal" style:font-style-complex="normal"/>
    </style:style>
    <style:style style:name="T15" style:family="text">
      <style:text-properties style:use-window-font-color="true" style:font-name="Calibri1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Calibri1" style:font-size-asian="8pt" style:font-size-complex="8pt" style:font-weight-asian="normal" style:font-weight-complex="normal" style:font-style-asian="normal" style:font-style-complex="normal"/>
    </style:style>
    <style:style style:name="T16" style:family="text">
      <style:text-properties style:use-window-font-color="true" style:font-name="Calibri1" fo:font-size="12pt" style:text-line-through-type="none" style:text-outline="false" fo:text-shadow="none" style:text-position="0% 100%" style:font-name-complex="Calibri1" style:font-size-asian="12pt" style:font-size-complex="12pt" fo:font-weight="bold" style:text-underline-style="solid" style:text-underline-width="auto" style:text-underline-color="font-color" fo:font-style="italic" style:font-weight-asian="bold" style:font-weight-complex="bold" style:font-style-asian="italic" style:font-style-complex="italic"/>
    </style:style>
    <style:style style:name="T17" style:family="text">
      <style:text-properties style:use-window-font-color="true" style:font-name="Calibri1" style:text-line-through-type="none" style:text-outline="false" fo:text-shadow="none" style:text-position="0% 100%" style:font-name-complex="Calibri1" fo:font-weight="bold" fo:font-style="italic" style:font-weight-asian="bold" style:font-weight-complex="bold" style:font-style-asian="italic" style:font-style-complex="italic" fo:font-size="10.5pt" style:text-underline-style="none" style:text-underline-color="font-color" style:font-size-asian="10.5pt" style:font-size-complex="10.5pt"/>
    </style:style>
    <style:style style:name="T18" style:family="text">
      <style:text-properties style:use-window-font-color="true" style:font-name="Calibri1" style:text-line-through-type="none" style:text-outline="false" fo:text-shadow="none" style:text-position="0% 100%" style:font-name-complex="Calibri1" style:text-underline-style="none" style:text-underline-color="font-color" fo:font-size="12pt" fo:font-weight="normal" fo:font-style="normal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4"/>
        <table:table-column table:style-name="co2" table:number-columns-repeated="16383" table:default-cell-style-name="Default"/>
        <table:table-row table:style-name="ro1">
          <table:table-cell table:style-name="ce1" office:value-type="string" calcext:value-type="string">
            <text:p>ESTATUTOS DE LA COMUNIDAD DE EXPLOTACION DE </text:p>
          </table:table-cell>
          <table:table-cell table:number-columns-repeated="16383"/>
        </table:table-row>
        <table:table-row table:style-name="ro2">
          <table:table-cell table:style-name="ce2" office:value-type="string" calcext:value-type="string">
            <text:p>SANTA MONICA SUITES HOTEL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ARTICULO 1.-</text:p>
          </table:table-cell>
          <table:table-cell table:number-columns-repeated="16383"/>
        </table:table-row>
        <table:table-row table:style-name="ro4">
          <table:table-cell office:value-type="string" calcext:value-type="string">
            <text:p><text:span text:style-name="T1">Podrán integrar la Comunidad de Explotación </text:span><text:span text:style-name="T2">SANTA MONICA SUITES HOTEL </text:span><text:span text:style-name="T3">toda
persona física o jurídica titular de una o varias unidades alojativas en el Complejo “Santa
Mónica Suites Hotel” que acepten los presentes estatutos. La categoría del Inmueble
que constituye dicho Complejo es la de Turística.</text:span>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<text:span text:style-name="T4">ARTICULO 2.- </text:span><text:span text:style-name="T5">Domicilio Social-.</text:span></text:p>
          </table:table-cell>
          <table:table-cell table:number-columns-repeated="16383"/>
        </table:table-row>
        <table:table-row table:style-name="ro5">
          <table:table-cell office:value-type="string" calcext:value-type="string">
            <text:p><text:span text:style-name="T1">El domicilio social de la Comunidad de Explotación de Santa Mónica Suites Hotel es el
sito en el Paseo Costa Canaria, 116, Playa del Inglés, San Bartolomé de Tirajana. </text:span></text:p>
          </table:table-cell>
          <table:table-cell table:number-columns-repeated="16383"/>
        </table:table-row>
        <table:table-row table:style-name="ro6">
          <table:table-cell table:style-name="ce3" office:value-type="string" calcext:value-type="string">
            <text:p><text:span text:style-name="T4">ARTÍCULO 3.- </text:span><text:span text:style-name="T5">Objeto y Normativa Aplicable</text:span><text:span text:style-name="T6">-. </text:span></text:p>
          </table:table-cell>
          <table:table-cell table:number-columns-repeated="16383"/>
        </table:table-row>
        <table:table-row table:style-name="ro7">
          <table:table-cell office:value-type="string" calcext:value-type="string">
            <text:p><text:span text:style-name="T1">De conformidad a lo establecido en la Ley 7/1995, de 6 de abril, de Ordenación del</text:span></text:p>
            <text:p><text:span text:style-name="T1">Turismo de Canarias (Título II, Capítulo I, “Derechos y Obligaciones en Materia Turística”,</text:span></text:p>
            <text:p><text:span text:style-name="T1">Sección 1ª y 2ª, “Deberes en General” y “Deberes y Derechos de las Empresas</text:span></text:p>
            <text:p><text:span text:style-name="T1">Turísticas”), el Complejo Santa Mónica Suites Hotel tiene como objeto </text:span><text:span text:style-name="T2">LA ACTIVIDAD</text:span></text:p>
            <text:p><text:span text:style-name="T7">TURÍSTICA.</text:span></text:p>
          </table:table-cell>
          <table:table-cell table:number-columns-repeated="16383"/>
        </table:table-row>
        <table:table-row table:style-name="ro8">
          <table:table-cell office:value-type="string" calcext:value-type="string">
            <text:p><text:span text:style-name="T1">Dicha actividad, que se regirá por los presentes estatutos y por la Ley 7/1995, se llevará</text:span></text:p>
            <text:p><text:span text:style-name="T1">a cabo con adopción de la forma de Comunidad de Explotación a los efectos de “empresa</text:span></text:p>
            <text:p><text:span text:style-name="T1">explotadora”, conforme al *Art. 39.1* de ésta última. </text:span></text:p>
          </table:table-cell>
          <table:table-cell table:number-columns-repeated="16383"/>
        </table:table-row>
        <table:table-row table:style-name="ro9">
          <table:table-cell office:value-type="string" calcext:value-type="string">
            <text:p><text:span text:style-name="T1">La explotación turística del establecimiento SANTA MONICA SUITES HOTEL se efectuará</text:span></text:p>
            <text:p><text:span text:style-name="T1">bajo el principio de unidad de explotación, por disposición del *Art. 38.1 y 2* de la Ley
7/1995.</text:span></text:p>
          </table:table-cell>
          <table:table-cell table:number-columns-repeated="16383"/>
        </table:table-row>
        <table:table-row table:style-name="ro10">
          <table:table-cell table:style-name="ce5" office:value-type="string" calcext:value-type="string">
            <text:p><text:span text:style-name="T8">*Artículo 39.- Empresas explotadoras. 1. Las empresas que lleven a cabo la explotación turística referida en el artículo anterior podrán</text:span></text:p>
            <text:p><text:span text:style-name="T8">adoptar cualquiera de las formas y modalidades propias de una actividad empresarial, debiendo ostentar con carácter previo a su</text:span></text:p>
            <text:p><text:span text:style-name="T8">ejercicio, título habilitante expedido por los propietarios, salvo en el supuesto que sean éstos quienes lleven a cabo directamente la</text:span></text:p>
            <text:p><text:span text:style-name="T8">explotación, mediante cualquiera de los medios organizativos antes referidos, entre los que se entiende incluido la comunidad de</text:span></text:p>
            <text:p><text:span text:style-name="T8">propietarios.</text:span></text:p>
          </table:table-cell>
          <table:table-cell table:number-columns-repeated="16383"/>
        </table:table-row>
        <table:table-row table:style-name="ro11">
          <table:table-cell table:style-name="ce6" office:value-type="string" calcext:value-type="string">
            <text:p><text:span text:style-name="T8">*Artículo 38. Principio de unidad de explotación.</text:span></text:p>
            <text:p><text:span text:style-name="T8">1. La explotación turística de los establecimientos alojativos, en sus distintas modalidades, deberá efectuarse bajo el principio de</text:span></text:p>
            <text:p><text:span text:style-name="T8">unidad de explotación.</text:span></text:p>
            <text:p><text:span text:style-name="T8">2. A los efectos de esta Ley, se entiende por unidad de explotación el sometimiento a una única empresa de la actividad de explotación</text:span></text:p>
            <text:p><text:span text:style-name="T8">turística alojativa en cada uno de los establecimientos, conjunto unitario de construcciones, edificios o parte homogénea de los</text:span></text:p>
            <text:p><text:span text:style-name="T8">mismos, cuyas unidades alojativas habrán de estar destinadas en su totalidad a la actividad turística a la que quedan vinculadas, 
procediendo la constancia registral de esta vinculación en los casos y términos previstos en la legislación específica sobre la materia</text:span></text:p>
          </table:table-cell>
          <table:table-cell table:number-columns-repeated="16383"/>
        </table:table-row>
        <table:table-row table:style-name="ro12">
          <table:table-cell table:style-name="ce7" office:value-type="string" calcext:value-type="string">
            <text:p>.</text:p>
          </table:table-cell>
          <table:table-cell table:number-columns-repeated="16383"/>
        </table:table-row>
      </table:table>
      <table:table table:name="Sheet2" table:style-name="ta2">
        <table:table-column table:style-name="co3" table:default-cell-style-name="ce3"/>
        <table:table-column table:style-name="co2" table:number-columns-repeated="16383" table:default-cell-style-name="Default"/>
        <table:table-row table:style-name="ro3">
          <table:table-cell office:value-type="string" calcext:value-type="string">
            <text:p><text:span text:style-name="T4">ARTICULO 4.- </text:span><text:span text:style-name="T5">Destino de Las Unidades Alojativas</text:span><text:span text:style-name="T6">-. </text:span></text:p>
          </table:table-cell>
          <table:table-cell table:number-columns-repeated="16383"/>
        </table:table-row>
        <table:table-row table:style-name="ro14">
          <table:table-cell table:style-name="ce4" office:value-type="string" calcext:value-type="string">
            <text:p><text:span text:style-name="T1">Las unidades alojativas integrantes de la Comunidad de Explotación quedarán</text:span></text:p>
            <text:p><text:span text:style-name="T1">regentadas por la Junta Rectora, quien ejercerá la explotación turística, entendida ésta</text:span></text:p>
            <text:p><text:span text:style-name="T1">como el desarrollo de todas aquellas actividades de gestión, administración y dirección</text:span></text:p>
            <text:p><text:span text:style-name="T1">comercial propias de la prestación del servicio de alojamiento turístico (*art 38.3*)</text:span><text:span text:style-name="T9">, </text:span></text:p>
            <text:p><text:span text:style-name="T1">desapareciendo por lo tanto el carácter de individualidad y repartiéndose entre todos</text:span></text:p>
            <text:p><text:span text:style-name="T1">los integrantes las pérdidas y/o beneficios producidos por su explotación conjunta, en</text:span></text:p>
            <text:p><text:span text:style-name="T1">proporción al número de unidades.</text:span></text:p>
          </table:table-cell>
          <table:table-cell table:number-columns-repeated="16383"/>
        </table:table-row>
        <table:table-row table:style-name="ro3">
          <table:table-cell office:value-type="string" calcext:value-type="string">
            <text:p><text:span text:style-name="T4">ARTICULO 5.- </text:span><text:span text:style-name="T5">De La Tutela y Administración de La Comunidad-.</text:span></text:p>
          </table:table-cell>
          <table:table-cell table:number-columns-repeated="16383"/>
        </table:table-row>
        <table:table-row table:style-name="ro15">
          <table:table-cell table:style-name="ce4" office:value-type="string" calcext:value-type="string">
            <text:p><text:span text:style-name="T1">La Comunidad de Explotación será regida por la Junta General de Propietarios integrados</text:span></text:p>
            <text:p><text:span text:style-name="T1">en la misma y administrada por la Junta Rectora, con las facultades que respectivamente</text:span></text:p>
            <text:p><text:span text:style-name="T1">se le asignan en los presentes estatutos </text:span><text:span text:style-name="T10">y </text:span><text:span text:style-name="T11">en la Ley.</text:span></text:p>
          </table:table-cell>
          <table:table-cell table:number-columns-repeated="16383"/>
        </table:table-row>
        <table:table-row table:style-name="ro3">
          <table:table-cell office:value-type="string" calcext:value-type="string">
            <text:p><text:span text:style-name="T4">ARTICULO 6.- </text:span><text:span text:style-name="T5">Representación</text:span><text:span text:style-name="T12"> y </text:span><text:span text:style-name="T13">Sometimiento-</text:span><text:span text:style-name="T14">. </text:span></text:p>
          </table:table-cell>
          <table:table-cell table:number-columns-repeated="16383"/>
        </table:table-row>
        <table:table-row table:style-name="ro16">
          <table:table-cell table:style-name="ce4" office:value-type="string" calcext:value-type="string">
            <text:p><text:span text:style-name="T1">La Junta General, constituida conforme a los presentes estatutos, representa la voluntad</text:span></text:p>
            <text:p><text:span text:style-name="T1">soberana de la Comunidad de Explotación. Todos los comuneros quedarán sometidos a</text:span></text:p>
            <text:p><text:span text:style-name="T1">los acuerdos que, conforme a la legislación vigente y los presentes estatutos, sean</text:span></text:p>
            <text:p><text:span text:style-name="T1">válidamente adoptados en Junta General</text:span></text:p>
          </table:table-cell>
          <table:table-cell table:number-columns-repeated="16383"/>
        </table:table-row>
        <table:table-row table:style-name="ro3">
          <table:table-cell office:value-type="string" calcext:value-type="string">
            <text:p><text:span text:style-name="T4">ARTICULO 7.- </text:span><text:span text:style-name="T5">De la Asistencia a Junta General-.</text:span></text:p>
          </table:table-cell>
          <table:table-cell table:number-columns-repeated="16383"/>
        </table:table-row>
        <table:table-row table:style-name="ro15">
          <table:table-cell table:style-name="ce4" office:value-type="string" calcext:value-type="string">
            <text:p><text:span text:style-name="T1">La asistencia a la Junta General podrá ser personal o mediante representación, bastando</text:span></text:p>
            <text:p><text:span text:style-name="T1">para acreditar ésta última el simple escrito firmado por el propietario a su legal</text:span></text:p>
            <text:p><text:span text:style-name="T1">representante.</text:span></text:p>
          </table:table-cell>
          <table:table-cell table:number-columns-repeated="16383"/>
        </table:table-row>
        <table:table-row table:style-name="ro3">
          <table:table-cell office:value-type="string" calcext:value-type="string">
            <text:p><text:span text:style-name="T4">ARTICULO 8.- </text:span><text:span text:style-name="T5">Celebración de Junta General-.</text:span></text:p>
          </table:table-cell>
          <table:table-cell table:number-columns-repeated="16383"/>
        </table:table-row>
        <table:table-row table:style-name="ro17">
          <table:table-cell table:style-name="ce4" office:value-type="string" calcext:value-type="string">
            <text:p><text:span text:style-name="T1">La Junta General se reunirá por lo menos una vez al año, en cuya reunión se procederá</text:span></text:p>
            <text:p><text:span text:style-name="T1">a aprobar, si procediere, las cuentas, memoria y balances presentados por la Junta</text:span></text:p>
            <text:p><text:span text:style-name="T1">Rectora. Asimismo, se reunirá en cuantas ocasiones lo estime la Junta Rectora, el</text:span></text:p>
            <text:p><text:span text:style-name="T1">Presidente o por requerimiento de un número de comuneros que representen, como</text:span></text:p>
            <text:p><text:span text:style-name="T1">mínimo, el 15% de las unidades alojativas integrantes de la Comunidad de Explotación,</text:span></text:p>
            <text:p><text:span text:style-name="T1">expresando los motivos de la convocatoria. En este caso deberá proceder a entregar al</text:span></text:p>
            <text:p><text:span text:style-name="T1">Presidente el escrito firmado por los interesados, con expresión de los asuntos a tratar,</text:span></text:p>
            <text:p><text:span text:style-name="T1">a fin de que el Presidente proceda a convocar dicha Junta dentro de los treinta días</text:span></text:p>
            <text:p><text:span text:style-name="T1">siguientes a tal solicitud. </text:span></text:p>
          </table:table-cell>
          <table:table-cell table:number-columns-repeated="16383"/>
        </table:table-row>
        <table:table-row table:style-name="ro18">
          <table:table-cell table:style-name="ce8" office:value-type="string" calcext:value-type="string">
            <text:p><text:span text:style-name="T15">*Art. 38.3. A los efectos previstos en el presente artículo, la explotación turística comprende el desarrollo de todas aquellas</text:span></text:p>
            <text:p><text:span text:style-name="T15">actividades de gestión, administración y dirección comercial propias de la prestación del servicio de alojamiento turístico (1)</text:span></text:p>
          </table:table-cell>
          <table:table-cell table:number-columns-repeated="16383"/>
        </table:table-row>
      </table:table>
      <table:table table:name="Sheet3" table:style-name="ta3">
        <table:table-column table:style-name="co3" table:default-cell-style-name="ce4"/>
        <table:table-column table:style-name="co2" table:number-columns-repeated="16383" table:default-cell-style-name="Default"/>
        <table:table-row table:style-name="ro19">
          <table:table-cell office:value-type="string" calcext:value-type="string">
            <text:p><text:span text:style-name="T1">Todas las convocatorias las hará el Presidente en forma escrita y con expresión de los</text:span></text:p>
            <text:p><text:span text:style-name="T1">asuntos a tratar, día, hora y lugar de la celebración de la Junta General en primera y, en</text:span></text:p>
            <text:p><text:span text:style-name="T1">su caso, segunda convocatoria. Las Citaciones tanto para las Juntas Generales Ordinarias</text:span></text:p>
            <text:p><text:span text:style-name="T1">anuales, como Extraordinarias se verificarán con quince días de antelación. No obstante</text:span></text:p>
            <text:p><text:span text:style-name="T1">lo dispuesto en los párrafos anteriores, se considerará legalmente constituida la Junta,</text:span></text:p>
            <text:p><text:span text:style-name="T1">si asisten a la misma la totalidad de los comuneros y si así lo decidieren.</text:span></text:p>
          </table:table-cell>
          <table:table-cell table:number-columns-repeated="16383"/>
        </table:table-row>
        <table:table-row table:style-name="ro20">
          <table:table-cell office:value-type="string" calcext:value-type="string">
            <text:p><text:span text:style-name="T1">La citación se hará en el domicilio designado al efecto por cada propietario, entendiendo
por tales el domicilio postal y el electrónico (vía mail), a cuyo fin se llevará un libro en
que se anotarán los nombres de los propietarios integrantes de la Comunidad de
Explotación, y el domicilio al que deberán dirigírsele todas las notificaciones y citaciones.</text:span>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<text:span text:style-name="T4">ARTICULO 9.- </text:span><text:span text:style-name="T5">Constitución de la Junta General-.</text:span></text:p>
          </table:table-cell>
          <table:table-cell table:number-columns-repeated="16383"/>
        </table:table-row>
        <table:table-row table:style-name="ro21">
          <table:table-cell office:value-type="string" calcext:value-type="string">
            <text:p><text:span text:style-name="T1">Para la válida constitución de la Junta General será necesaria la concurrencia, en primera</text:span></text:p>
            <text:p><text:span text:style-name="T1">convocatoria, de la mayoría de los propietarios, que representen a su vez la mayoría de</text:span></text:p>
            <text:p><text:span text:style-name="T1">las unidades alojativas, esto es, mayoría simple o mitad más uno, integrantes en tal</text:span></text:p>
            <text:p><text:span text:style-name="T1">Comunidad.</text:span></text:p>
          </table:table-cell>
          <table:table-cell table:number-columns-repeated="16383"/>
        </table:table-row>
        <table:table-row table:style-name="ro22">
          <table:table-cell office:value-type="string" calcext:value-type="string">
            <text:p><text:span text:style-name="T1">De no existir tal mayoría se procederá, en segunda convocatoria, y media hora después</text:span></text:p>
            <text:p><text:span text:style-name="T1">de la fijada para la primera, a celebrarse dicha Junta, cualquiera que fuere el número de</text:span></text:p>
            <text:p><text:span text:style-name="T1">asistentes y cualquiera que sea el porcentaje (</text:span><text:span text:style-name="T16">%)</text:span><text:span text:style-name="T17"> </text:span><text:span text:style-name="T18">de unidades alojativas representados.</text:span>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<text:span text:style-name="T4">ARTICULO 10.- </text:span><text:span text:style-name="T5">Toma de Acuerdos, Requisitos-.</text:span></text:p>
          </table:table-cell>
          <table:table-cell table:number-columns-repeated="16383"/>
        </table:table-row>
        <table:table-row table:style-name="ro21">
          <table:table-cell office:value-type="string" calcext:value-type="string">
            <text:p><text:span text:style-name="T1">Los acuerdos de La Junta General, en cualquier caso, serán válidamente adoptados por</text:span></text:p>
            <text:p><text:span text:style-name="T1">aprobación de la mayoría simple (la mitad más uno) de asistentes, en los términos</text:span></text:p>
            <text:p><text:span text:style-name="T1">establecidos en el Art. 9. Cada unidad alojativa, cualquiera que fuese su superficie,</text:span></text:p>
            <text:p><text:span text:style-name="T1">tendrá un voto.</text:span></text:p>
          </table:table-cell>
          <table:table-cell table:number-columns-repeated="16383"/>
        </table:table-row>
        <table:table-row table:style-name="ro23">
          <table:table-cell office:value-type="string" calcext:value-type="string">
            <text:p><text:span text:style-name="T1">No obstante lo anterior, para la modificación de los presentes estatutos será necesaria</text:span></text:p>
            <text:p><text:span text:style-name="T1">la mayoría cualificada de dos tercios (2/3) de los votos de los asistentes a la Junta</text:span></text:p>
            <text:p><text:span text:style-name="T1">General.</text:span>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<text:span text:style-name="T4">ARTICULO 11- </text:span><text:span text:style-name="T5">Elección de la Junta Rectora</text:span><text:span text:style-name="T6">-.</text:span>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pan text:style-name="T1">En Junta General de Propietarios se elegirá de entre ellos una Junta Rectora, la cual</text:span></text:p>
            <text:p><text:span text:style-name="T1">estará constituida por un Presidente, un Vice-Presidente, un Secretario, un Tesorero y,</text:span></text:p>
            <text:p><text:span text:style-name="T1">al menos, un Vocal, sin que el número máximo de éstos últimos sea superior a tres.</text:span></text:p>
          </table:table-cell>
          <table:table-cell table:number-columns-repeated="16383"/>
        </table:table-row>
      </table:table>
      <table:table table:name="Sheet4" table:style-name="ta4">
        <table:table-column table:style-name="co3" table:default-cell-style-name="ce4"/>
        <table:table-column table:style-name="co2" table:number-columns-repeated="16383" table:default-cell-style-name="Default"/>
        <table:table-row table:style-name="ro24">
          <table:table-cell office:value-type="string" calcext:value-type="string">
            <text:p><text:span text:style-name="T1">Los cargos tendrán una duración de un año, salvo que antes fueran revocados por la</text:span></text:p>
            <text:p><text:span text:style-name="T1">Junta General reunida a este efecto o por renuncia expresa del miembro de la misma.</text:span></text:p>
          </table:table-cell>
          <table:table-cell table:number-columns-repeated="16383"/>
        </table:table-row>
        <table:table-row table:style-name="ro3">
          <table:table-cell table:style-name="ce9" office:value-type="string" calcext:value-type="string">
            <text:p>Dichos cargos podrán recaer en persona que ya lo haya ostentado y desempeñado.</text:p>
          </table:table-cell>
          <table:table-cell table:number-columns-repeated="16383"/>
        </table:table-row>
        <table:table-row table:style-name="ro8">
          <table:table-cell office:value-type="string" calcext:value-type="string">
            <text:p><text:span text:style-name="T1">Expresamente queda establecido que, además de los Propietarios, podrán ser miembros</text:span></text:p>
            <text:p><text:span text:style-name="T1">de la Junta Rectora el cónyuge, ascendientes y descendientes de los mismos; así como</text:span></text:p>
            <text:p><text:span text:style-name="T1">el representante legal de la persona jurídica titular de una unidad alojativa, en su caso.</text:span></text:p>
          </table:table-cell>
          <table:table-cell table:number-columns-repeated="16383"/>
        </table:table-row>
        <table:table-row table:style-name="ro14">
          <table:table-cell office:value-type="string" calcext:value-type="string">
            <text:p><text:span text:style-name="T1">La Junta Rectora elegirá entre sus miembros a un representante que será el encargado</text:span></text:p>
            <text:p><text:span text:style-name="T1">de ejecutar todos los acuerdos adoptados por dicha Junta, y velar por el buen</text:span></text:p>
            <text:p><text:span text:style-name="T1">funcionamiento diario de esta Comunidad de Explotación. Dicho representante será</text:span></text:p>
            <text:p><text:span text:style-name="T1">retribuido en la cuantía de 18 euros brutos mensuales por unidad alojativa en</text:span></text:p>
            <text:p><text:span text:style-name="T1">explotación; sin perjuicio de cualquier otra cantidad que pueda adoptarse en Junta</text:span></text:p>
            <text:p><text:span text:style-name="T1">General Ordinaria o Extraordinaria. Dicho importe será actualizado anualmente, en base</text:span></text:p>
            <text:p><text:span text:style-name="T1">a la variación del IPC.</text:span>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<text:span text:style-name="T4">ARTICULO 12.- </text:span><text:span text:style-name="T5">Reuniones de La Junta Rectora</text:span><text:span text:style-name="T6">-.</text:span></text:p>
          </table:table-cell>
          <table:table-cell table:number-columns-repeated="16383"/>
        </table:table-row>
        <table:table-row table:style-name="ro9">
          <table:table-cell office:value-type="string" calcext:value-type="string">
            <text:p><text:span text:style-name="T1">La Junta Rectora se reunirá cada dos meses por lo menos y siempre que el Presidente</text:span></text:p>
            <text:p><text:span text:style-name="T1">los estime oportuno o a petición de dos (2) miembros de la misma, en cuyo caso el</text:span></text:p>
            <text:p><text:span text:style-name="T1">Presidente no podrá demorar la convocatoria por plazo superior a los diez días a contar</text:span></text:p>
            <text:p><text:span text:style-name="T1">desde la fecha de petición de tal reunión.</text:span></text:p>
          </table:table-cell>
          <table:table-cell table:number-columns-repeated="16383"/>
        </table:table-row>
        <table:table-row table:style-name="ro9">
          <table:table-cell office:value-type="string" calcext:value-type="string">
            <text:p><text:span text:style-name="T1">La Junta Rectora quedará válidamente constituida cuando, después de haber sido</text:span></text:p>
            <text:p><text:span text:style-name="T1">debidamente convocada, concurran a ella al menos el Presidente, o en ausencia de éste</text:span></text:p>
            <text:p><text:span text:style-name="T1">el Vice-Presidente, que le sustituirá en todas sus funciones y prerrogativas, y dos</text:span></text:p>
            <text:p><text:span text:style-name="T1">miembros de la misma.</text:span></text:p>
          </table:table-cell>
          <table:table-cell table:number-columns-repeated="16383"/>
        </table:table-row>
        <table:table-row table:style-name="ro8">
          <table:table-cell office:value-type="string" calcext:value-type="string">
            <text:p><text:span text:style-name="T1">La asistencia a la Junta Rectora es obligatoria para sus componentes, pudiendo ser</text:span></text:p>
            <text:p><text:span text:style-name="T1">removidos de sus cargos aquellos de sus miembros que sin causa justificada dejaran de </text:span></text:p>
            <text:p><text:span text:style-name="T1">asistir a dos juntas consecutivas o a tres alternas.</text:span></text:p>
          </table:table-cell>
          <table:table-cell table:number-columns-repeated="16383"/>
        </table:table-row>
        <table:table-row table:style-name="ro25">
          <table:table-cell office:value-type="string" calcext:value-type="string">
            <text:p><text:span text:style-name="T1">Los acuerdos de la Junta Rectora serán tomados por mayoría de votos, entre todos sus</text:span></text:p>
            <text:p><text:span text:style-name="T1">componentes, decidiendo en caso de empate el voto del Presidente.</text:span></text:p>
          </table:table-cell>
          <table:table-cell table:number-columns-repeated="16383"/>
        </table:table-row>
        <table:table-row table:style-name="ro26">
          <table:table-cell office:value-type="string" calcext:value-type="string">
            <text:p><text:span text:style-name="T1">Los acuerdos que tomen se consignaran en el libro de actas correspondiente, siendo las</text:span></text:p>
            <text:p><text:span text:style-name="T1">actas firmadas por todos los asistentes a la misma.</text:span>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<text:span text:style-name="T4">ARTICULO 13.- </text:span><text:span text:style-name="T5">Facultades y Funciones de La Junta Rectora-.</text:span></text:p>
          </table:table-cell>
          <table:table-cell table:number-columns-repeated="16383"/>
        </table:table-row>
        <table:table-row table:style-name="ro9">
          <table:table-cell office:value-type="string" calcext:value-type="string">
            <text:p><text:span text:style-name="T1">La Junta Rectora tiene las más amplias facultades para la gestión y administración de la
Comunidad, y en su consecuencia podrá adoptar toda clase de acuerdos y celebrar
cuantos actos y contratos estime convenientes para la buena marcha de esta
Comunidad.</text:span></text:p>
          </table:table-cell>
          <table:table-cell table:number-columns-repeated="16383"/>
        </table:table-row>
        <table:table-row table:style-name="ro27">
          <table:table-cell table:style-name="ce9" office:value-type="string" calcext:value-type="string">
            <text:p>Además, específicamente le corresponden las siguientes facultades:</text:p>
          </table:table-cell>
          <table:table-cell table:number-columns-repeated="16383"/>
        </table:table-row>
      </table:table>
      <table:table table:name="Sheet5" table:style-name="ta5">
        <table:table-column table:style-name="co4" table:default-cell-style-name="ce11"/>
        <table:table-column table:style-name="co5" table:default-cell-style-name="ce14"/>
        <table:table-column table:style-name="co6" table:default-cell-style-name="ce11"/>
        <table:table-column table:style-name="co2" table:number-columns-repeated="16381" table:default-cell-style-name="Default"/>
        <table:table-row table:style-name="ro26">
          <table:table-cell table:style-name="ce10" office:value-type="string" calcext:value-type="string">
            <text:p>A)</text:p>
          </table:table-cell>
          <table:table-cell table:style-name="ce13" office:value-type="string" calcext:value-type="string" table:number-columns-spanned="2" table:number-rows-spanned="1">
            <text:p><text:span text:style-name="T1">Representar a la Comunidad en juicio o fuera de él, y en toda clase de actos,</text:span></text:p>
            <text:p><text:span text:style-name="T1">contratos y asuntos atinentes al fin de la Comunidad, sin limitación alguna,</text:span></text:p>
            <text:p><text:span text:style-name="T1">promocionando y contratando la explotación turística de las unidades alojativas</text:span></text:p>
            <text:p><text:span text:style-name="T1">integrantes en la Comunidad de Explotación.</text:span></text:p>
          </table:table-cell>
          <table:covered-table-cell/>
          <table:table-cell table:number-columns-repeated="16381"/>
        </table:table-row>
        <table:table-row table:style-name="ro27">
          <table:table-cell table:style-name="ce10" office:value-type="string" calcext:value-type="string">
            <text:p>B)</text:p>
          </table:table-cell>
          <table:table-cell office:value-type="string" calcext:value-type="string" table:number-columns-spanned="2" table:number-rows-spanned="1">
            <text:p>Organizar y dirigir todo lo relacionado con la Comunidad de Explotación de Santa</text:p>
          </table:table-cell>
          <table:covered-table-cell/>
          <table:table-cell table:number-columns-repeated="16381"/>
        </table:table-row>
        <table:table-row table:style-name="ro27">
          <table:table-cell/>
          <table:table-cell table:style-name="ce9" office:value-type="string" calcext:value-type="string">
            <text:p>Mónica Suites Hotel.</text:p>
          </table:table-cell>
          <table:table-cell table:number-columns-repeated="16382"/>
        </table:table-row>
        <table:table-row table:style-name="ro28">
          <table:table-cell table:style-name="ce12" office:value-type="string" calcext:value-type="string">
            <text:p>C)</text:p>
          </table:table-cell>
          <table:table-cell table:style-name="ce15" office:value-type="string" calcext:value-type="string" table:number-columns-spanned="2" table:number-rows-spanned="1">
            <text:p>Convocar las Juntas Generales, tanto Ordinarias como Extraordinarias.</text:p>
          </table:table-cell>
          <table:covered-table-cell/>
          <table:table-cell table:number-columns-repeated="16381"/>
        </table:table-row>
        <table:table-row table:style-name="ro27">
          <table:table-cell table:style-name="ce10" office:value-type="string" calcext:value-type="string">
            <text:p>D)</text:p>
          </table:table-cell>
          <table:table-cell office:value-type="string" calcext:value-type="string" table:number-columns-spanned="2" table:number-rows-spanned="1">
            <text:p>Ejecutar los acuerdos tomados por la Junta General. En el caso de que la Junta</text:p>
          </table:table-cell>
          <table:covered-table-cell/>
          <table:table-cell table:number-columns-repeated="16381"/>
        </table:table-row>
        <table:table-row table:style-name="ro27">
          <table:table-cell/>
          <table:table-cell office:value-type="string" calcext:value-type="string" table:number-columns-spanned="2" table:number-rows-spanned="1">
            <text:p>General aprobase realizar obras menores o mayores para la reforma o mejora de</text:p>
          </table:table-cell>
          <table:covered-table-cell/>
          <table:table-cell table:number-columns-repeated="16381"/>
        </table:table-row>
        <table:table-row table:style-name="ro14">
          <table:table-cell/>
          <table:table-cell table:style-name="ce13" office:value-type="string" calcext:value-type="string" table:number-columns-spanned="2" table:number-rows-spanned="1">
            <text:p><text:span text:style-name="T1">las unidades alojativas pertenecientes a la comunidad de explotación, el</text:span></text:p>
            <text:p><text:span text:style-name="T1">Presidente y en caso de ausencia o enfermedad del mismo, el Vicepresidente,</text:span></text:p>
            <text:p><text:span text:style-name="T1">queda autorizado para representar a cada uno de los comuneros que no se</text:span></text:p>
            <text:p><text:span text:style-name="T1">hubiesen opuesto a la realización de las referidas obras que hubiesen</text:span></text:p>
            <text:p><text:span text:style-name="T1">comparecido a la Junta General que decidiese la ejecución de dichas obras; o a</text:span></text:p>
            <text:p><text:span text:style-name="T1">cada uno de los ausentes que después de haber recibido el acta de la junta de</text:span></text:p>
            <text:p><text:span text:style-name="T1">forma fehaciente, no hubiesen expresado, también fehacientemente, oposición </text:span></text:p>
            <text:p><text:span text:style-name="T1">a las mismas en el plazo de diez días a partir de la fecha de la recepción del acta;</text:span></text:p>
            <text:p><text:span text:style-name="T1">y ello para solicitar en su nombre las oportunas licencias de obras menores y</text:span></text:p>
          </table:table-cell>
          <table:covered-table-cell/>
          <table:table-cell table:number-columns-repeated="16381"/>
        </table:table-row>
        <table:table-row table:style-name="ro27">
          <table:table-cell/>
          <table:table-cell table:style-name="ce10" office:value-type="string" calcext:value-type="string">
            <text:p>mayores exigibles para la realización de dichas obras, ante el </text:p>
          </table:table-cell>
          <table:table-cell table:style-name="ce18" office:value-type="string" calcext:value-type="string">
            <text:p>Ayuntamiento,</text:p>
          </table:table-cell>
          <table:table-cell table:number-columns-repeated="16381"/>
        </table:table-row>
        <table:table-row table:style-name="ro27">
          <table:table-cell/>
          <table:table-cell table:style-name="ce16" office:value-type="string" calcext:value-type="string" table:number-columns-spanned="2" table:number-rows-spanned="1">
            <text:p>Gobierno de Canarias, Cabildo y otros organismos competentes.</text:p>
          </table:table-cell>
          <table:covered-table-cell/>
          <table:table-cell table:number-columns-repeated="16381"/>
        </table:table-row>
        <table:table-row table:style-name="ro2">
          <table:table-cell table:style-name="ce10" office:value-type="string" calcext:value-type="string">
            <text:p>E)</text:p>
          </table:table-cell>
          <table:table-cell table:style-name="ce13" office:value-type="string" calcext:value-type="string" table:number-columns-spanned="2" table:number-rows-spanned="1">
            <text:p><text:span text:style-name="T1">Contratar y despedir al personal para el buen funcionamiento y administración</text:span></text:p>
            <text:p><text:span text:style-name="T1">del complejo alojativo, designando a la persona o personas que hayan de</text:span></text:p>
            <text:p><text:span text:style-name="T1">desempeñar la gerencia o dirección y fijando sus facultades y atribuciones.</text:span></text:p>
          </table:table-cell>
          <table:covered-table-cell/>
          <table:table-cell table:number-columns-repeated="16381"/>
        </table:table-row>
        <table:table-row table:style-name="ro27">
          <table:table-cell/>
          <table:table-cell office:value-type="string" calcext:value-type="string" table:number-columns-spanned="2" table:number-rows-spanned="1">
            <text:p>Haciendo constar que para la delegación de facultades al Gerente o</text:p>
          </table:table-cell>
          <table:covered-table-cell/>
          <table:table-cell table:number-columns-repeated="16381"/>
        </table:table-row>
        <table:table-row table:style-name="ro29">
          <table:table-cell/>
          <table:table-cell table:style-name="ce17" office:value-type="string" calcext:value-type="string" table:number-columns-spanned="2" table:number-rows-spanned="1">
            <text:p><text:span text:style-name="T1">Administrador se requerirá el voto favorable de los 2/3 de los componentes de</text:span></text:p>
            <text:p><text:span text:style-name="T1">la Junta Rectora.</text:span></text:p>
          </table:table-cell>
          <table:covered-table-cell/>
          <table:table-cell table:number-columns-repeated="16381"/>
        </table:table-row>
        <table:table-row table:style-name="ro27">
          <table:table-cell table:style-name="ce10" office:value-type="string" calcext:value-type="string">
            <text:p>F)</text:p>
          </table:table-cell>
          <table:table-cell office:value-type="string" calcext:value-type="string" table:number-columns-spanned="2" table:number-rows-spanned="1">
            <text:p>Determinar lo que juzgue conveniente sobre el Ejercicio de acciones ante los</text:p>
          </table:table-cell>
          <table:covered-table-cell/>
          <table:table-cell table:number-columns-repeated="16381"/>
        </table:table-row>
        <table:table-row table:style-name="ro30">
          <table:table-cell/>
          <table:table-cell office:value-type="string" calcext:value-type="string" table:number-columns-spanned="2" table:number-rows-spanned="1">
            <text:p>Juzgados o Tribunales Ordinarios y Especiales, Magistraturas de Trabajo, e</text:p>
          </table:table-cell>
          <table:covered-table-cell/>
          <table:table-cell table:number-columns-repeated="16381"/>
        </table:table-row>
        <table:table-row table:style-name="ro26">
          <table:table-cell/>
          <table:table-cell table:style-name="ce17" office:value-type="string" calcext:value-type="string" table:number-columns-spanned="2" table:number-rows-spanned="1">
            <text:p><text:span text:style-name="T1">incluso Económico Administrativo o Corporaciones del Estado, Provincia o
Municipio, Delegaciones Ministeriales, y de nombrar Abogados o Procuradores
que lleven la defensa y representación de la Comunidad, confiriéndoles los
oportunos poderes y transigir judicialmente con toda amplitud.</text:span></text:p>
          </table:table-cell>
          <table:covered-table-cell/>
          <table:table-cell table:number-columns-repeated="16381"/>
        </table:table-row>
        <table:table-row table:style-name="ro31">
          <table:table-cell table:style-name="ce12" office:value-type="string" calcext:value-type="string">
            <text:p>G)</text:p>
          </table:table-cell>
          <table:table-cell table:style-name="ce13" office:value-type="string" calcext:value-type="string" table:number-columns-spanned="2" table:number-rows-spanned="1">
            <text:p><text:span text:style-name="T1">La distribución de beneficios, en su caso, se realizará mediante el sistema de</text:span></text:p>
            <text:p><text:span text:style-name="T1">entregas a cuenta con carácter periódico, atendiendo a la situación de tesorería.</text:span></text:p>
          </table:table-cell>
          <table:covered-table-cell/>
          <table:table-cell table:number-columns-repeated="16381"/>
        </table:table-row>
        <table:table-row table:style-name="ro27">
          <table:table-cell/>
          <table:table-cell office:value-type="string" calcext:value-type="string" table:number-columns-spanned="2" table:number-rows-spanned="1">
            <text:p>En Junta General, sea Ordinaria o Extraordinaria, se cerrará el ejercicio anual que</text:p>
          </table:table-cell>
          <table:covered-table-cell/>
          <table:table-cell table:number-columns-repeated="16381"/>
        </table:table-row>
        <table:table-row table:style-name="ro2">
          <table:table-cell/>
          <table:table-cell table:style-name="ce17" office:value-type="string" calcext:value-type="string" table:number-columns-spanned="2" table:number-rows-spanned="1">
            <text:p><text:span text:style-name="T1">corresponda, con fijación de la liquidación definitiva conforme al resultado</text:span></text:p>
            <text:p><text:span text:style-name="T1">obtenido, ingresándolo en las cuentas respectivas de los propietarios una vez</text:span></text:p>
            <text:p><text:span text:style-name="T1">deducidos los gastos, amortizaciones y devengos pendientes.</text:span></text:p>
          </table:table-cell>
          <table:covered-table-cell/>
          <table:table-cell table:number-columns-repeated="16381"/>
        </table:table-row>
      </table:table>
      <table:table table:name="Sheet6" table:style-name="ta6">
        <table:table-column table:style-name="co4" table:default-cell-style-name="ce4"/>
        <table:table-column table:style-name="co7" table:default-cell-style-name="Default"/>
        <table:table-column table:style-name="co2" table:number-columns-repeated="16382" table:default-cell-style-name="Default"/>
        <table:table-row table:style-name="ro29">
          <table:table-cell table:style-name="ce10" office:value-type="string" calcext:value-type="string">
            <text:p>H)</text:p>
          </table:table-cell>
          <table:table-cell table:style-name="ce20" office:value-type="string" calcext:value-type="string">
            <text:p><text:span text:style-name="T1">Proponer, para su aprobación por la Junta General, las derramas necesarias para</text:span></text:p>
            <text:p><text:span text:style-name="T1">el buen funcionamiento del complejo.</text:span></text:p>
          </table:table-cell>
          <table:table-cell table:number-columns-repeated="16382"/>
        </table:table-row>
        <table:table-row table:style-name="ro27">
          <table:table-cell table:style-name="ce10" office:value-type="string" calcext:value-type="string">
            <text:p>I)</text:p>
          </table:table-cell>
          <table:table-cell table:style-name="ce10" office:value-type="string" calcext:value-type="string">
            <text:p>En particular, en el orden bancario ejercerá las siguientes atribuciones:</text:p>
          </table:table-cell>
          <table:table-cell table:number-columns-repeated="16382"/>
        </table:table-row>
        <table:table-row table:style-name="ro27">
          <table:table-cell table:style-name="ce11"/>
          <table:table-cell table:style-name="ce10" office:value-type="string" calcext:value-type="string">
            <text:p>Abrir y cerrar cuentas bancarias.</text:p>
          </table:table-cell>
          <table:table-cell table:number-columns-repeated="16382"/>
        </table:table-row>
        <table:table-row table:style-name="ro29">
          <table:table-cell table:style-name="ce11"/>
          <table:table-cell table:style-name="ce4" office:value-type="string" calcext:value-type="string">
            <text:p><text:span text:style-name="T1">Librar, aceptar, endosar, negociar y protestar letras de cambio, talones de</text:span></text:p>
            <text:p><text:span text:style-name="T1">cuentas corrientes y efectos bancarios.</text:span></text:p>
          </table:table-cell>
          <table:table-cell table:number-columns-repeated="16382"/>
        </table:table-row>
        <table:table-row table:style-name="ro15">
          <table:table-cell office:value-type="string" calcext:value-type="string">
            <text:p><text:span text:style-name="T1">A efectos de poder ejercitar las facultades concedidas a la Junta Rectora, se necesitará</text:span></text:p>
            <text:p><text:span text:style-name="T1">la firma mancomunada de dos personas de entre las que ostenten los cargos de</text:span></text:p>
            <text:p><text:span text:style-name="T1">Presidente, Secretario, Vice-Presidente o Tesorero.</text:span></text:p>
          </table:table-cell>
          <table:table-cell table:number-columns-repeated="16383"/>
        </table:table-row>
        <table:table-row table:style-name="ro3">
          <table:table-cell table:style-name="ce19" office:value-type="string" calcext:value-type="string">
            <text:p>ARTICULO 14.- Notificaciones de Los Acuerdos, Casos Especiales-.</text:p>
          </table:table-cell>
          <table:table-cell table:number-columns-repeated="16383"/>
        </table:table-row>
        <table:table-row table:style-name="ro15">
          <table:table-cell office:value-type="string" calcext:value-type="string">
            <text:p><text:span text:style-name="T1">La Junta Rectora procederá, a través de su Secretario, a notificar a los propietarios no</text:span></text:p>
            <text:p><text:span text:style-name="T1">asistentes a las Juntas Generales el contenido de los acuerdos tomados con el fin de que </text:span></text:p>
            <text:p><text:span text:style-name="T1">éstos sigan en cada momento la marcha de la Comunidad.</text:span>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<text:span text:style-name="T4">ARTICULO 15.- </text:span><text:span text:style-name="T5">Obligaciones de los Comuneros-. </text:span></text:p>
          </table:table-cell>
          <table:table-cell table:number-columns-repeated="16383"/>
        </table:table-row>
        <table:table-row table:style-name="ro8">
          <table:table-cell office:value-type="string" calcext:value-type="string">
            <text:p><text:span text:style-name="T1">Todas las obligaciones económicas a que puedan quedar sujetos los miembros de esta</text:span></text:p>
            <text:p><text:span text:style-name="T1">Comunidad deberán ser satisfechos por éstos en el plazo que a tal fin se hubiere</text:span></text:p>
            <text:p><text:span text:style-name="T1">acordado.</text:span></text:p>
          </table:table-cell>
          <table:table-cell table:number-columns-repeated="16383"/>
        </table:table-row>
        <table:table-row table:style-name="ro32">
          <table:table-cell office:value-type="string" calcext:value-type="string">
            <text:p><text:span text:style-name="T1">Si no lo hiciesen en dicho plazo serán requeridos de pago mediante cualquier medio del</text:span></text:p>
            <text:p><text:span text:style-name="T1">que quede constancia fehaciente admitido en Derecho, y de no hacerlo efectivo dentro</text:span></text:p>
            <text:p><text:span text:style-name="T1">de los diez días siguientes a dicho requerimiento se le podrá exigir por la vía judicial.</text:span></text:p>
          </table:table-cell>
          <table:table-cell table:number-columns-repeated="16383"/>
        </table:table-row>
        <table:table-row table:style-name="ro26">
          <table:table-cell office:value-type="string" calcext:value-type="string">
            <text:p><text:span text:style-name="T1">Todos los gastos que se puedan originar con tal motivo serán de la exclusiva cuenta del</text:span></text:p>
            <text:p><text:span text:style-name="T1">moroso. </text:span>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<text:span text:style-name="T4">ARTICULO 16.- </text:span><text:span text:style-name="T5">Obligaciones de La Junta Rectora-.</text:span></text:p>
          </table:table-cell>
          <table:table-cell table:number-columns-repeated="16383"/>
        </table:table-row>
        <table:table-row table:style-name="ro9">
          <table:table-cell office:value-type="string" calcext:value-type="string">
            <text:p><text:span text:style-name="T1">La Junta Rectora está obligada a presentar a la Junta General Ordinaria, que deberá</text:span></text:p>
            <text:p><text:span text:style-name="T1">celebrarse dentro de los seis (6) primeros meses de cada año, el balance al 31 de</text:span></text:p>
            <text:p><text:span text:style-name="T1">Diciembre del año anterior, con la cuenta de pérdidas y ganancias y la memoria</text:span></text:p>
            <text:p><text:span text:style-name="T1">explicativa.</text:span></text:p>
          </table:table-cell>
          <table:table-cell table:number-columns-repeated="16383"/>
        </table:table-row>
        <table:table-row table:style-name="ro15">
          <table:table-cell office:value-type="string" calcext:value-type="string">
            <text:p><text:span text:style-name="T1">La contabilidad, cerrada el día 31 de Diciembre, reflejará con claridad y exactitud la</text:span></text:p>
            <text:p><text:span text:style-name="T1">situación patrimonial de la Comunidad de Explotación y los beneficios o perdidas</text:span></text:p>
            <text:p><text:span text:style-name="T1">sufridos durante el ejercicio económico a que se refiere. El Balance, la cuenta de</text:span></text:p>
            <text:p><text:span text:style-name="T1">pérdidas y ganancias y la memoria se redactarán de modo que de su lectura puedan</text:span></text:p>
            <text:p><text:span text:style-name="T1">obtenerse una representación exacta de la situación económica de la Comunidad.</text:span></text:p>
          </table:table-cell>
          <table:table-cell table:number-columns-repeated="16383"/>
        </table:table-row>
      </table:table>
      <table:table table:name="Sheet7" table:style-name="ta7">
        <table:table-column table:style-name="co3" table:default-cell-style-name="ce4"/>
        <table:table-column table:style-name="co2" table:number-columns-repeated="16383" table:default-cell-style-name="Default"/>
        <table:table-row table:style-name="ro3">
          <table:table-cell table:style-name="ce3" office:value-type="string" calcext:value-type="string">
            <text:p><text:span text:style-name="T4">ARTICULO 17.- </text:span><text:span text:style-name="T5">Aprobación y Cierre de Cuentas, Requisitos-.</text:span></text:p>
          </table:table-cell>
          <table:table-cell table:number-columns-repeated="16383"/>
        </table:table-row>
        <table:table-row table:style-name="ro9">
          <table:table-cell office:value-type="string" calcext:value-type="string">
            <text:p><text:span text:style-name="T1">El balance y la cuenta de pérdidas y ganancias deberán ser sometidos previamente a la</text:span></text:p>
            <text:p><text:span text:style-name="T1">celebración de la Junta General a informe y examen por un Censor Jurado de Cuentas</text:span></text:p>
            <text:p><text:span text:style-name="T1">ejerciente, quien por escrito y antes de la celebración de la Junta General, formulará los</text:span></text:p>
            <text:p><text:span text:style-name="T1">reparos que estime convenientes.</text:span></text:p>
          </table:table-cell>
          <table:table-cell table:number-columns-repeated="16383"/>
        </table:table-row>
        <table:table-row table:style-name="ro25">
          <table:table-cell office:value-type="string" calcext:value-type="string">
            <text:p><text:span text:style-name="T1">Para realizar esta labor, el Censor podrá examinar en contabilidad todos los</text:span></text:p>
            <text:p><text:span text:style-name="T1">antecedentes y justificantes con la mayor amplitud.</text:span></text:p>
          </table:table-cell>
          <table:table-cell table:number-columns-repeated="16383"/>
        </table:table-row>
        <table:table-row table:style-name="ro7">
          <table:table-cell office:value-type="string" calcext:value-type="string">
            <text:p><text:span text:style-name="T1">Con carácter extraordinario y a solicitud de un número de comuneros que representen,</text:span></text:p>
            <text:p><text:span text:style-name="T1">por lo menos, el 15% de las unidades alojativas integrantes en la Comunidad de</text:span></text:p>
            <text:p><text:span text:style-name="T1">Explotación, el Censor Jurado de Cuentas podrá realizar en cualquier momento una</text:span></text:p>
            <text:p><text:span text:style-name="T1">censura extraordinaria para aclarar los extremos o anomalías que sean sometidos a su</text:span></text:p>
            <text:p><text:span text:style-name="T1">examen</text:span></text:p>
          </table:table-cell>
          <table:table-cell table:number-columns-repeated="16383"/>
        </table:table-row>
        <table:table-row table:style-name="ro15">
          <table:table-cell office:value-type="string" calcext:value-type="string">
            <text:p><text:span text:style-name="T1">El informe sobre los documentos examinados, emitidos por escrito por el Censor Jurado</text:span></text:p>
            <text:p><text:span text:style-name="T1">de cuentas, se pondrá a disposición de los Comuneros con una antelación mínima de 15</text:span></text:p>
            <text:p><text:span text:style-name="T1">días a la celebración de la Junta General.</text:span>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<text:span text:style-name="T4">ARTICULO 18.- </text:span><text:span text:style-name="T5">Sobre la Condición de Comuneros, Requisitos-.</text:span></text:p>
          </table:table-cell>
          <table:table-cell table:number-columns-repeated="16383"/>
        </table:table-row>
        <table:table-row table:style-name="ro33">
          <table:table-cell office:value-type="string" calcext:value-type="string">
            <text:p><text:span text:style-name="T1">Los Comuneros causarán baja en la Comunidad por petición propia, por venta o </text:span></text:p>
            <text:p><text:span text:style-name="T1">transmisión, por cualquier título, de la unidad alojativa, o porque así lo acuerde la Junta</text:span></text:p>
            <text:p><text:span text:style-name="T1">General. En caso de petición propia, se le admitirá la misma siempre y cuando</text:span></text:p>
            <text:p><text:span text:style-name="T1">previamente se ponga al corriente de la totalidad de los pagos que en dicho momento</text:span></text:p>
            <text:p><text:span text:style-name="T1">pudiera estar debiendo, así como acepte los actos y contratos que previamente</text:span></text:p>
            <text:p><text:span text:style-name="T1">hubiesen celebrado en su nombre la Junta Rectora y sus consecuencias de todo tipo.</text:span></text:p>
          </table:table-cell>
          <table:table-cell table:number-columns-repeated="16383"/>
        </table:table-row>
        <table:table-row table:style-name="ro34">
          <table:table-cell office:value-type="string" calcext:value-type="string">
            <text:p><text:span text:style-name="T1">Asimismo, en caso de baja a petición propia, deberá pagar a la Comunidad de</text:span></text:p>
            <text:p><text:span text:style-name="T1">Explotación la cantidad que resultare por cada unidad alojativa, de una liquidación</text:span></text:p>
            <text:p><text:span text:style-name="T1">supuesta de la Comunidad de Explotación efectuada al día de entrega de dicha unidad</text:span></text:p>
            <text:p><text:span text:style-name="T1">alojativa. En el caso de venta o tramitación a tercero será preciso que, previamente, el</text:span></text:p>
            <text:p><text:span text:style-name="T1">nuevo adquirente se subrogue en los derechos y obligaciones que dicho comunero</text:span></text:p>
            <text:p><text:span text:style-name="T1">hubiese contraído para con la Comunidad de Explotación, suscribiendo además los</text:span></text:p>
            <text:p><text:span text:style-name="T1">presentes estatutos y con la obligación, en cualquier caso, de cumplir con la normativa</text:span></text:p>
            <text:p><text:span text:style-name="T1">turística en vigor que sea de aplicación al Inmueble que constituye el Complejo. Para</text:span></text:p>
            <text:p><text:span text:style-name="T1">que cause baja por decisión de la Junta General será necesario el voto en tal sentido del</text:span></text:p>
            <text:p><text:span text:style-name="T1">75% de los votos que en dicho momento compongan la Comunidad y el total abono de</text:span></text:p>
            <text:p><text:span text:style-name="T1">las cantidades pendientes de satisfacer en aquel momento. </text:span>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pan text:style-name="T1">Será motivo de baja en la Comunidad, la negativa a realizar las obras de mejora o</text:span></text:p>
            <text:p><text:span text:style-name="T1">reforma de las unidades alojativas pertenecientes a la Comunidad que se aprueben por </text:span></text:p>
            <text:p><text:span text:style-name="T1">la Junta General.</text:span></text:p>
          </table:table-cell>
          <table:table-cell table:number-columns-repeated="16383"/>
        </table:table-row>
      </table:table>
      <table:table table:name="Sheet8" table:style-name="ta8">
        <table:table-column table:style-name="co3" table:default-cell-style-name="ce19"/>
        <table:table-column table:style-name="co2" table:number-columns-repeated="16383" table:default-cell-style-name="Default"/>
        <table:table-row table:style-name="ro3">
          <table:table-cell office:value-type="string" calcext:value-type="string">
            <text:p>ARTICULO 19.- Fuero-. </text:p>
          </table:table-cell>
          <table:table-cell table:number-columns-repeated="16383"/>
        </table:table-row>
        <table:table-row table:style-name="ro2">
          <table:table-cell table:style-name="ce4" office:value-type="string" calcext:value-type="string">
            <text:p><text:span text:style-name="T1">Para el ejercicio de cuantas acciones se deriven de los presentes estatutos todos los que</text:span></text:p>
            <text:p><text:span text:style-name="T1">suscriben, con renuncia de sus fueros propios, si los hubiera, se someten de modo</text:span></text:p>
            <text:p><text:span text:style-name="T1">expreso a los Juzgados y Tribunales del partido Judicial de San Bartolomé de Tirajana. </text:span></text:p>
          </table:table-cell>
          <table:table-cell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Arial Unicode MS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20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7" style:display-name="PageStyle_Sheet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8" style:display-name="PageStyle_Sheet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6" style:display-name="PageStyle_Sheet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4" style:display-name="PageStyle_Sheet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5" style:display-name="PageStyle_Sheet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Aspose Pty Ltd</meta:initial-creator>
    <dc:creator>Aspose Pty Ltd</dc:creator>
    <meta:creation-date>2025-11-20T11:32:21</meta:creation-date>
    <dc:date>2025-11-20T11:32:21</dc:date>
    <meta:generator>LibreOffice/25.2.3.2$Linux_AARCH64 LibreOffice_project/520$Build-2</meta:generator>
    <meta:document-statistic meta:table-count="8" meta:cell-count="100" meta:object-count="0"/>
    <meta:user-defined meta:name="AppVersion">25.7</meta:user-defined>
  </office:meta>
</office:document-meta>
</file>